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258000001D35F735703.jpg" manifest:media-type="image/jpeg"/>
  <manifest:file-entry manifest:full-path="Pictures/1000E83F000019AE0000124956451B92.svg" manifest:media-type="image/svg+xml"/>
  <manifest:file-entry manifest:full-path="Pictures/10000000000001900000009E1801AD15.jpg" manifest:media-type="image/jpeg"/>
  <manifest:file-entry manifest:full-path="Pictures/10003B2400000E0B0000120F69A192B9.svg" manifest:media-type="image/svg+xml"/>
  <manifest:file-entry manifest:full-path="Pictures/10000000000002580000013FF7FA2507.jpg" manifest:media-type="image/jpeg"/>
  <manifest:file-entry manifest:full-path="Pictures/10004AE100001EED00001F8748D7FC59.svg" manifest:media-type="image/svg+xml"/>
  <manifest:file-entry manifest:full-path="Pictures/1000000000000258000002195A5A2F3A.jpg" manifest:media-type="image/jpeg"/>
  <manifest:file-entry manifest:full-path="Pictures/10000001000001F40000011C13ABB014.png" manifest:media-type="image/png"/>
  <manifest:file-entry manifest:full-path="Pictures/1004C42A000022C0000023233BA6138F.svg" manifest:media-type="image/svg+xml"/>
  <manifest:file-entry manifest:full-path="Pictures/1000000000000258000001EF46D1B55D.jpg" manifest:media-type="image/jpeg"/>
  <manifest:file-entry manifest:full-path="Pictures/1000000000000258000001B6DF5577E9.jpg" manifest:media-type="image/jpeg"/>
  <manifest:file-entry manifest:full-path="Pictures/1000000000000258000000CCA54316EB.jpg" manifest:media-type="image/jpeg"/>
  <manifest:file-entry manifest:full-path="Pictures/100000000000032000000182847B9FAA.jpg" manifest:media-type="image/jpeg"/>
  <manifest:file-entry manifest:full-path="Pictures/1000000000000258000000B907CAB0F1.jpg" manifest:media-type="image/jpeg"/>
  <manifest:file-entry manifest:full-path="Pictures/100000000000012C000000C4FDB5CFDD.jpg" manifest:media-type="image/jpeg"/>
  <manifest:file-entry manifest:full-path="Pictures/100000000000023C0000012CBF92AC22.jpg" manifest:media-type="image/jpeg"/>
  <manifest:file-entry manifest:full-path="Pictures/1000000000000258000002F3A1E79D22.jpg" manifest:media-type="image/jpeg"/>
  <manifest:file-entry manifest:full-path="Pictures/100000010000025800000210E61D2E26.png" manifest:media-type="image/png"/>
  <manifest:file-entry manifest:full-path="Pictures/10000000000002E3000001611022E046.jpg" manifest:media-type="image/jpeg"/>
  <manifest:file-entry manifest:full-path="Pictures/10000000000002710000012CD50FAC3B.jpg" manifest:media-type="image/jpeg"/>
  <manifest:file-entry manifest:full-path="Pictures/100000000000019000000190F87D7288.jpg" manifest:media-type="image/jpeg"/>
  <manifest:file-entry manifest:full-path="Pictures/100000000000025800000199421E65A1.jpg" manifest:media-type="image/jpeg"/>
  <manifest:file-entry manifest:full-path="Pictures/1000000000000258000002D176CE5E2B.jpg" manifest:media-type="image/jpeg"/>
  <manifest:file-entry manifest:full-path="Pictures/10000000000002580000023EF5FD8207.jpg" manifest:media-type="image/jpeg"/>
  <manifest:file-entry manifest:full-path="Pictures/100000000000025800000236F81C4960.jpg" manifest:media-type="image/jpeg"/>
  <manifest:file-entry manifest:full-path="Pictures/100000000000025800000239EDF05D23.jpg" manifest:media-type="image/jpeg"/>
  <manifest:file-entry manifest:full-path="Pictures/10000000000001F4000001AA81AA1B00.jpg" manifest:media-type="image/jpeg"/>
  <manifest:file-entry manifest:full-path="Pictures/1000000000000258000001003FB1AAA9.jpg" manifest:media-type="image/jpeg"/>
  <manifest:file-entry manifest:full-path="Pictures/1000000000000258000001BC847DF868.jpg" manifest:media-type="image/jpeg"/>
  <manifest:file-entry manifest:full-path="Pictures/1000000000000258000002611D1A76A1.jpg" manifest:media-type="image/jpeg"/>
  <manifest:file-entry manifest:full-path="Pictures/100000000000040000000277EE00F5A6.jpg" manifest:media-type="image/jpeg"/>
  <manifest:file-entry manifest:full-path="Pictures/10000000000002270000040030E78462.jpg" manifest:media-type="image/jpeg"/>
  <manifest:file-entry manifest:full-path="Pictures/10000000000000A10000012C162C29D8.jpg" manifest:media-type="image/jpeg"/>
  <manifest:file-entry manifest:full-path="Pictures/100000010000012C000000EDE2F7B1C5.png" manifest:media-type="image/png"/>
  <manifest:file-entry manifest:full-path="Pictures/1000000000000258000001CF3D03481C.jpg" manifest:media-type="image/jpeg"/>
  <manifest:file-entry manifest:full-path="Pictures/10000000000002710000012CF2386054.jpg" manifest:media-type="image/jpeg"/>
  <manifest:file-entry manifest:full-path="Pictures/100000000000025800000102E26C2C74.jpg" manifest:media-type="image/jpeg"/>
  <manifest:file-entry manifest:full-path="Pictures/100000000000012C00000163DFF24A3E.jpg" manifest:media-type="image/jpeg"/>
  <manifest:file-entry manifest:full-path="Pictures/1000000000000258000000A428525182.jpg" manifest:media-type="image/jpeg"/>
  <manifest:file-entry manifest:full-path="Pictures/1000000000000190000001378BCEEAC9.jpg" manifest:media-type="image/jpeg"/>
  <manifest:file-entry manifest:full-path="Pictures/1000000000000258000001D3EE81EC98.jpg" manifest:media-type="image/jpeg"/>
  <manifest:file-entry manifest:full-path="Pictures/100000000000010400000258942E2CAD.jpg" manifest:media-type="image/jpeg"/>
  <manifest:file-entry manifest:full-path="Pictures/10000000000003200000019A23D4E511.jpg" manifest:media-type="image/jpeg"/>
  <manifest:file-entry manifest:full-path="Pictures/10000000000003200000033BCC92926C.png" manifest:media-type="image/png"/>
  <manifest:file-entry manifest:full-path="Pictures/10000000000001F40000010A3C604252.jpg" manifest:media-type="image/jpeg"/>
  <manifest:file-entry manifest:full-path="Pictures/10000001000004000000026EEB8A6396.png" manifest:media-type="image/png"/>
  <manifest:file-entry manifest:full-path="Pictures/100000000000022F0000012C94251490.jpg" manifest:media-type="image/jpeg"/>
  <manifest:file-entry manifest:full-path="Pictures/100000000000012C0000020F9E2371AF.jpg" manifest:media-type="image/jpeg"/>
  <manifest:file-entry manifest:full-path="Pictures/100000000000028A00000202B82AECCF.jpg" manifest:media-type="image/jpeg"/>
  <manifest:file-entry manifest:full-path="Pictures/1000000000000258000001671C7ED6C8.jpg" manifest:media-type="image/jpeg"/>
  <manifest:file-entry manifest:full-path="Pictures/100000000000028A00000202605FB039.jpg" manifest:media-type="image/jpeg"/>
  <manifest:file-entry manifest:full-path="Pictures/1000000000000258000000A14EF55A7D.jpg" manifest:media-type="image/jpeg"/>
  <manifest:file-entry manifest:full-path="Pictures/100000000000012C00000118975ABA84.jpg" manifest:media-type="image/jpeg"/>
  <manifest:file-entry manifest:full-path="Pictures/10000000000002BC000001987708D6CE.jpg" manifest:media-type="image/jpeg"/>
  <manifest:file-entry manifest:full-path="Pictures/1000000000000258000001C9D92C093A.jpg" manifest:media-type="image/jpeg"/>
  <manifest:file-entry manifest:full-path="Pictures/1000000000000258000001B8F724F733.jpg" manifest:media-type="image/jpeg"/>
  <manifest:file-entry manifest:full-path="Pictures/1000000000000320000001A920A992E6.jpg" manifest:media-type="image/jpeg"/>
  <manifest:file-entry manifest:full-path="Pictures/10000000000003200000015024C77506.jpg" manifest:media-type="image/jpeg"/>
  <manifest:file-entry manifest:full-path="Pictures/10000000000002BC000001B7886491A5.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dom="http://www.w3.org/2001/xml-events" xmlns:formx="urn:openoffice:names:experimental:ooxml-odf-interop:xmlns:form:1.0" xmlns:xsd="http://www.w3.org/2001/XMLSchema" xmlns:xsi="http://www.w3.org/2001/XMLSchema-instance" xmlns:grddl="http://www.w3.org/2003/g/data-view#" xmlns:css3t="http://www.w3.org/TR/css3-text/" xmlns:officeooo="http://openoffice.org/2009/office"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Tabelle1" style:family="table">
      <style:table-properties style:width="11.13cm" table:align="left"/>
    </style:style>
    <style:style style:name="Tabelle1.A" style:family="table-column">
      <style:table-column-properties style:column-width="1.623cm"/>
    </style:style>
    <style:style style:name="Tabelle1.B" style:family="table-column">
      <style:table-column-properties style:column-width="0.915cm"/>
    </style:style>
    <style:style style:name="Tabelle1.C" style:family="table-column">
      <style:table-column-properties style:column-width="1.499cm"/>
    </style:style>
    <style:style style:name="Tabelle1.D" style:family="table-column">
      <style:table-column-properties style:column-width="2.041cm"/>
    </style:style>
    <style:style style:name="Tabelle1.F" style:family="table-column">
      <style:table-column-properties style:column-width="1.829cm"/>
    </style:style>
    <style:style style:name="Tabelle1.G" style:family="table-column">
      <style:table-column-properties style:column-width="1.182cm"/>
    </style:style>
    <style:style style:name="Tabelle1.A1" style:family="table-cell">
      <style:table-cell-properties style:vertical-align="middle" fo:padding="0.049cm" fo:border="none"/>
    </style:style>
    <style:style style:name="P1" style:family="paragraph" style:parent-style-name="Standard">
      <style:paragraph-properties fo:margin-left="0cm" fo:margin-right="0cm" fo:margin-top="0cm" fo:margin-bottom="0.499cm" style:contextual-spacing="false" fo:text-align="center" style:justify-single-word="false" fo:text-indent="0cm" style:auto-text-indent="false" loext:paragraph-composer="false"/>
      <style:text-properties officeooo:paragraph-rsid="0000fd5f"/>
    </style:style>
    <style:style style:name="P2" style:family="paragraph" style:parent-style-name="Text_20_body">
      <style:paragraph-properties fo:line-height="100%" fo:text-align="center" style:justify-single-word="false" loext:paragraph-composer="false"/>
      <style:text-properties officeooo:paragraph-rsid="0000fd5f"/>
    </style:style>
    <style:style style:name="P3" style:family="paragraph" style:parent-style-name="Standard">
      <style:paragraph-properties fo:margin-left="0cm" fo:margin-right="0cm" fo:margin-top="0cm" fo:margin-bottom="0.499cm" style:contextual-spacing="false" fo:text-indent="0cm" style:auto-text-indent="false"/>
      <style:text-properties officeooo:paragraph-rsid="0000fd5f"/>
    </style:style>
    <style:style style:name="P4" style:family="paragraph" style:parent-style-name="Standard">
      <style:paragraph-properties fo:margin-left="0cm" fo:margin-right="0cm" fo:margin-top="0cm" fo:margin-bottom="0.499cm" style:contextual-spacing="false" fo:text-indent="0cm" style:auto-text-indent="false"/>
      <style:text-properties officeooo:paragraph-rsid="00032d9c"/>
    </style:style>
    <style:style style:name="P5" style:family="paragraph" style:parent-style-name="Standard">
      <style:paragraph-properties fo:margin-left="0cm" fo:margin-right="0cm" fo:margin-top="0cm" fo:margin-bottom="0.499cm" style:contextual-spacing="false" fo:text-indent="0cm" style:auto-text-indent="false"/>
      <style:text-properties officeooo:paragraph-rsid="00057dfa"/>
    </style:style>
    <style:style style:name="P6" style:family="paragraph" style:parent-style-name="Standard">
      <style:paragraph-properties fo:margin-left="0cm" fo:margin-right="0cm" fo:margin-top="0cm" fo:margin-bottom="0.499cm" style:contextual-spacing="false" fo:text-indent="0cm" style:auto-text-indent="false"/>
      <style:text-properties officeooo:paragraph-rsid="000f3151"/>
    </style:style>
    <style:style style:name="P7" style:family="paragraph" style:parent-style-name="Standard">
      <style:paragraph-properties fo:margin-left="0cm" fo:margin-right="0cm" fo:margin-top="0cm" fo:margin-bottom="0.499cm" style:contextual-spacing="false" fo:text-indent="0cm" style:auto-text-indent="false"/>
      <style:text-properties officeooo:paragraph-rsid="000e4600"/>
    </style:style>
    <style:style style:name="P8" style:family="paragraph" style:parent-style-name="Standard">
      <style:paragraph-properties fo:margin-left="0cm" fo:margin-right="0cm" fo:margin-top="0cm" fo:margin-bottom="0.499cm" style:contextual-spacing="false" fo:text-indent="0cm" style:auto-text-indent="false"/>
      <style:text-properties officeooo:paragraph-rsid="0007608c"/>
    </style:style>
    <style:style style:name="P9" style:family="paragraph" style:parent-style-name="Standard">
      <style:paragraph-properties fo:margin-left="0cm" fo:margin-right="0cm" fo:margin-top="0cm" fo:margin-bottom="0.499cm" style:contextual-spacing="false" fo:text-indent="0cm" style:auto-text-indent="false"/>
      <style:text-properties officeooo:paragraph-rsid="000fc5a8"/>
    </style:style>
    <style:style style:name="P10" style:family="paragraph" style:parent-style-name="Standard">
      <style:paragraph-properties fo:margin-left="0cm" fo:margin-right="0cm" fo:margin-top="0cm" fo:margin-bottom="0.499cm" style:contextual-spacing="false" fo:text-indent="0cm" style:auto-text-indent="false"/>
      <style:text-properties officeooo:paragraph-rsid="0013c313"/>
    </style:style>
    <style:style style:name="P11" style:family="paragraph" style:parent-style-name="Standard">
      <style:paragraph-properties fo:margin-left="0cm" fo:margin-right="0cm" fo:margin-top="0cm" fo:margin-bottom="0.499cm" style:contextual-spacing="false" fo:text-indent="0cm" style:auto-text-indent="false"/>
      <style:text-properties officeooo:paragraph-rsid="001cc965"/>
    </style:style>
    <style:style style:name="P12" style:family="paragraph" style:parent-style-name="Standard">
      <style:paragraph-properties fo:margin-left="0cm" fo:margin-right="0cm" fo:margin-top="0cm" fo:margin-bottom="0.499cm" style:contextual-spacing="false" fo:text-indent="0cm" style:auto-text-indent="false"/>
      <style:text-properties officeooo:paragraph-rsid="00206429"/>
    </style:style>
    <style:style style:name="P13" style:family="paragraph" style:parent-style-name="Standard">
      <style:paragraph-properties fo:margin-left="0cm" fo:margin-right="0cm" fo:margin-top="0cm" fo:margin-bottom="0.499cm" style:contextual-spacing="false" fo:text-indent="0cm" style:auto-text-indent="false"/>
      <style:text-properties officeooo:paragraph-rsid="00229b67"/>
    </style:style>
    <style:style style:name="P14" style:family="paragraph" style:parent-style-name="Standard">
      <style:text-properties fo:font-weight="bold" officeooo:rsid="0024d71c" officeooo:paragraph-rsid="0025ccf9" style:font-weight-asian="bold" style:font-weight-complex="bold"/>
    </style:style>
    <style:style style:name="P15" style:family="paragraph" style:parent-style-name="Standard">
      <style:text-properties fo:font-weight="bold" officeooo:rsid="0024d71c" officeooo:paragraph-rsid="00289f3f" style:font-weight-asian="bold" style:font-weight-complex="bold"/>
    </style:style>
    <style:style style:name="P16" style:family="paragraph" style:parent-style-name="Standard">
      <style:paragraph-properties fo:margin-left="0cm" fo:margin-right="0cm" fo:margin-top="0cm" fo:margin-bottom="0.499cm" style:contextual-spacing="false" fo:text-indent="0cm" style:auto-text-indent="false" fo:break-before="page"/>
      <style:text-properties fo:font-weight="bold" officeooo:rsid="0000fd5f" officeooo:paragraph-rsid="0000fd5f" style:font-weight-asian="bold" style:font-weight-complex="bold"/>
    </style:style>
    <style:style style:name="P17" style:family="paragraph" style:parent-style-name="Text_20_body">
      <style:paragraph-properties fo:break-before="page"/>
    </style:style>
    <style:style style:name="P18" style:family="paragraph" style:parent-style-name="Text_20_body">
      <style:text-properties fo:font-weight="bold" officeooo:rsid="00032d9c" officeooo:paragraph-rsid="00032d9c" style:font-weight-asian="bold" style:font-weight-complex="bold"/>
    </style:style>
    <style:style style:name="P19" style:family="paragraph" style:parent-style-name="Text_20_body">
      <style:paragraph-properties fo:text-align="center" style:justify-single-word="false" loext:paragraph-composer="false"/>
    </style:style>
    <style:style style:name="P20" style:family="paragraph" style:parent-style-name="Standard">
      <style:paragraph-properties fo:break-before="page"/>
      <style:text-properties fo:font-weight="bold" officeooo:rsid="00057dfa" officeooo:paragraph-rsid="00057dfa" style:font-weight-asian="bold" style:font-weight-complex="bold"/>
    </style:style>
    <style:style style:name="P21" style:family="paragraph" style:parent-style-name="Standard">
      <style:text-properties fo:font-weight="bold" officeooo:rsid="00057dfa" officeooo:paragraph-rsid="00057dfa" style:font-weight-asian="bold" style:font-weight-complex="bold"/>
    </style:style>
    <style:style style:name="P22" style:family="paragraph" style:parent-style-name="Text_20_body">
      <style:text-properties officeooo:rsid="00057dfa" officeooo:paragraph-rsid="00057dfa"/>
    </style:style>
    <style:style style:name="P23" style:family="paragraph" style:parent-style-name="Text_20_body">
      <style:paragraph-properties fo:text-align="center" style:justify-single-word="false" loext:paragraph-composer="false"/>
      <style:text-properties officeooo:rsid="00057dfa"/>
    </style:style>
    <style:style style:name="P24" style:family="paragraph" style:parent-style-name="Text_20_body">
      <style:text-properties officeooo:rsid="00057dfa"/>
    </style:style>
    <style:style style:name="P25" style:family="paragraph" style:parent-style-name="Text_20_body">
      <style:text-properties style:font-name="Liberation Serif"/>
    </style:style>
    <style:style style:name="P26" style:family="paragraph" style:parent-style-name="Text_20_body">
      <style:paragraph-properties fo:break-before="page"/>
      <style:text-properties fo:font-weight="bold" officeooo:rsid="000e4600" officeooo:paragraph-rsid="000f3151" style:font-weight-asian="bold" style:font-weight-complex="bold"/>
    </style:style>
    <style:style style:name="P27" style:family="paragraph" style:parent-style-name="Text_20_body">
      <style:text-properties officeooo:rsid="00057dfa" officeooo:paragraph-rsid="000f3151"/>
    </style:style>
    <style:style style:name="P28" style:family="paragraph" style:parent-style-name="Text_20_body">
      <style:text-properties officeooo:paragraph-rsid="001e7181"/>
    </style:style>
    <style:style style:name="P29" style:family="paragraph" style:parent-style-name="Standard">
      <style:paragraph-properties fo:break-before="page"/>
      <style:text-properties fo:font-weight="bold" officeooo:rsid="0008782c" officeooo:paragraph-rsid="000e4600" style:font-weight-asian="bold" style:font-weight-complex="bold"/>
    </style:style>
    <style:style style:name="P30" style:family="paragraph" style:parent-style-name="Standard">
      <style:text-properties officeooo:rsid="0008782c" officeooo:paragraph-rsid="000e4600"/>
    </style:style>
    <style:style style:name="P31" style:family="paragraph" style:parent-style-name="Text_20_body">
      <style:text-properties officeooo:rsid="0008782c" officeooo:paragraph-rsid="000e4600"/>
    </style:style>
    <style:style style:name="P32" style:family="paragraph" style:parent-style-name="Text_20_body">
      <style:paragraph-properties fo:text-align="center" style:justify-single-word="false" loext:paragraph-composer="false"/>
      <style:text-properties officeooo:rsid="0008782c" officeooo:paragraph-rsid="000e4600"/>
    </style:style>
    <style:style style:name="P33" style:family="paragraph" style:parent-style-name="Standard">
      <style:text-properties officeooo:rsid="00057dfa" officeooo:paragraph-rsid="00057dfa"/>
    </style:style>
    <style:style style:name="P34" style:family="paragraph" style:parent-style-name="Text_20_body">
      <style:text-properties officeooo:rsid="00057dfa" officeooo:paragraph-rsid="000e4600"/>
    </style:style>
    <style:style style:name="P35" style:family="paragraph" style:parent-style-name="Standard">
      <style:paragraph-properties fo:break-before="page"/>
      <style:text-properties fo:font-weight="bold" officeooo:rsid="0008e0f7" officeooo:paragraph-rsid="000e4600" style:font-weight-asian="bold" style:font-weight-complex="bold"/>
    </style:style>
    <style:style style:name="P36" style:family="paragraph" style:parent-style-name="Standard">
      <style:text-properties officeooo:rsid="0008e0f7" officeooo:paragraph-rsid="000e4600"/>
    </style:style>
    <style:style style:name="P37" style:family="paragraph" style:parent-style-name="Text_20_body">
      <style:text-properties officeooo:rsid="0008e0f7" officeooo:paragraph-rsid="000e4600"/>
    </style:style>
    <style:style style:name="P38" style:family="paragraph" style:parent-style-name="Standard">
      <style:paragraph-properties fo:break-before="page"/>
      <style:text-properties fo:font-weight="bold" officeooo:rsid="000af268" officeooo:paragraph-rsid="000af268" style:font-weight-asian="bold" style:font-weight-complex="bold"/>
    </style:style>
    <style:style style:name="P39" style:family="paragraph" style:parent-style-name="Standard">
      <style:text-properties officeooo:rsid="000af268" officeooo:paragraph-rsid="000af268"/>
    </style:style>
    <style:style style:name="P40" style:family="paragraph" style:parent-style-name="Text_20_body">
      <style:text-properties officeooo:rsid="000af268"/>
    </style:style>
    <style:style style:name="P41" style:family="paragraph" style:parent-style-name="Text_20_body">
      <style:paragraph-properties fo:text-align="center" style:justify-single-word="false" loext:paragraph-composer="false"/>
      <style:text-properties officeooo:rsid="000af268"/>
    </style:style>
    <style:style style:name="P42" style:family="paragraph" style:parent-style-name="Standard">
      <style:text-properties fo:font-weight="bold" officeooo:rsid="0013c313" officeooo:paragraph-rsid="0013c313" style:font-weight-asian="bold" style:font-weight-complex="bold"/>
    </style:style>
    <style:style style:name="P43" style:family="paragraph" style:parent-style-name="Text_20_body">
      <style:text-properties officeooo:rsid="0008782c" officeooo:paragraph-rsid="0009cf23"/>
    </style:style>
    <style:style style:name="P44" style:family="paragraph" style:parent-style-name="Text_20_body">
      <style:text-properties officeooo:rsid="0008782c"/>
    </style:style>
    <style:style style:name="P45" style:family="paragraph" style:parent-style-name="Text_20_body">
      <style:paragraph-properties fo:text-align="center" style:justify-single-word="false" loext:paragraph-composer="false"/>
      <style:text-properties officeooo:rsid="0008782c"/>
    </style:style>
    <style:style style:name="P46" style:family="paragraph" style:parent-style-name="Text_20_body">
      <style:paragraph-properties fo:break-before="page"/>
      <style:text-properties officeooo:rsid="0008782c"/>
    </style:style>
    <style:style style:name="P47" style:family="paragraph" style:parent-style-name="Standard">
      <style:text-properties officeooo:rsid="0008782c" officeooo:paragraph-rsid="0009cf23"/>
    </style:style>
    <style:style style:name="P48" style:family="paragraph" style:parent-style-name="Text_20_body">
      <style:paragraph-properties fo:break-before="page"/>
      <style:text-properties fo:font-weight="bold" officeooo:rsid="001cc965" officeooo:paragraph-rsid="001cc965" style:font-weight-asian="bold" style:font-weight-complex="bold"/>
    </style:style>
    <style:style style:name="P49" style:family="paragraph" style:parent-style-name="Text_20_body">
      <style:text-properties officeooo:rsid="0008e0f7" officeooo:paragraph-rsid="0008e0f7"/>
    </style:style>
    <style:style style:name="P50" style:family="paragraph" style:parent-style-name="Text_20_body">
      <style:paragraph-properties fo:text-align="center" style:justify-single-word="false" loext:paragraph-composer="false"/>
      <style:text-properties officeooo:rsid="0008e0f7"/>
    </style:style>
    <style:style style:name="P51" style:family="paragraph" style:parent-style-name="Text_20_body">
      <style:text-properties officeooo:rsid="0008e0f7"/>
    </style:style>
    <style:style style:name="P52" style:family="paragraph" style:parent-style-name="Text_20_body">
      <style:text-properties officeooo:rsid="0008e0f7" officeooo:paragraph-rsid="001cc965"/>
    </style:style>
    <style:style style:name="P53" style:family="paragraph" style:parent-style-name="Text_20_body">
      <style:paragraph-properties fo:margin-top="0.302cm" fo:margin-bottom="0.549cm" style:contextual-spacing="false"/>
      <style:text-properties officeooo:rsid="0008e0f7"/>
    </style:style>
    <style:style style:name="P54" style:family="paragraph" style:parent-style-name="Preformatted_20_Text">
      <style:text-properties officeooo:rsid="0008e0f7"/>
    </style:style>
    <style:style style:name="P55" style:family="paragraph" style:parent-style-name="Preformatted_20_Text">
      <style:paragraph-properties fo:margin-top="0cm" fo:margin-bottom="0.499cm" style:contextual-spacing="false"/>
      <style:text-properties officeooo:rsid="0008e0f7"/>
    </style:style>
    <style:style style:name="P56" style:family="paragraph" style:parent-style-name="Text_20_body" style:list-style-name="L1">
      <style:paragraph-properties fo:margin-top="0cm" fo:margin-bottom="0cm" style:contextual-spacing="false"/>
      <style:text-properties officeooo:rsid="0008e0f7"/>
    </style:style>
    <style:style style:name="P57" style:family="paragraph" style:parent-style-name="Text_20_body" style:list-style-name="L1">
      <style:text-properties officeooo:rsid="0008e0f7"/>
    </style:style>
    <style:style style:name="P58" style:family="paragraph" style:parent-style-name="Text_20_body">
      <style:paragraph-properties fo:break-before="page"/>
      <style:text-properties fo:font-weight="bold" officeooo:rsid="001f678f" officeooo:paragraph-rsid="001f678f" style:font-weight-asian="bold" style:font-weight-complex="bold"/>
    </style:style>
    <style:style style:name="P59" style:family="paragraph" style:parent-style-name="Standard">
      <style:text-properties officeooo:rsid="0008e0f7" officeooo:paragraph-rsid="0008e0f7"/>
    </style:style>
    <style:style style:name="P60" style:family="paragraph" style:parent-style-name="Text_20_body">
      <style:paragraph-properties fo:margin-left="0cm" fo:margin-right="0cm" fo:text-indent="0cm" style:auto-text-indent="false"/>
      <style:text-properties officeooo:rsid="0008e0f7"/>
    </style:style>
    <style:style style:name="P61" style:family="paragraph" style:parent-style-name="Text_20_body" style:list-style-name="L2">
      <style:paragraph-properties fo:margin-top="0cm" fo:margin-bottom="0cm" style:contextual-spacing="false"/>
      <style:text-properties officeooo:rsid="0008e0f7"/>
    </style:style>
    <style:style style:name="P62" style:family="paragraph" style:parent-style-name="Text_20_body" style:list-style-name="L2">
      <style:text-properties officeooo:rsid="0008e0f7"/>
    </style:style>
    <style:style style:name="P63" style:family="paragraph" style:parent-style-name="Standard">
      <style:text-properties fo:font-weight="bold" officeooo:rsid="00210774" officeooo:paragraph-rsid="00210774" style:font-weight-asian="bold" style:font-weight-complex="bold"/>
    </style:style>
    <style:style style:name="P64" style:family="paragraph" style:parent-style-name="Text_20_body">
      <style:text-properties officeooo:rsid="00210774" officeooo:paragraph-rsid="00210774"/>
    </style:style>
    <style:style style:name="P65" style:family="paragraph" style:parent-style-name="Text_20_body" style:list-style-name="L3">
      <style:paragraph-properties fo:margin-top="0cm" fo:margin-bottom="0cm" style:contextual-spacing="false"/>
      <style:text-properties officeooo:rsid="00210774"/>
    </style:style>
    <style:style style:name="P66" style:family="paragraph" style:parent-style-name="Text_20_body" style:list-style-name="L3">
      <style:text-properties officeooo:rsid="00210774"/>
    </style:style>
    <style:style style:name="P67" style:family="paragraph" style:parent-style-name="Text_20_body">
      <style:paragraph-properties fo:text-align="start" style:justify-single-word="false" loext:paragraph-composer="false"/>
      <style:text-properties officeooo:rsid="00210774"/>
    </style:style>
    <style:style style:name="P68" style:family="paragraph" style:parent-style-name="Text_20_body">
      <style:paragraph-properties fo:text-align="center" style:justify-single-word="false" loext:paragraph-composer="false"/>
      <style:text-properties officeooo:rsid="00210774"/>
    </style:style>
    <style:style style:name="P69" style:family="paragraph" style:parent-style-name="Text_20_body">
      <style:text-properties officeooo:rsid="00210774"/>
    </style:style>
    <style:style style:name="P70" style:family="paragraph">
      <loext:graphic-properties draw:fill-color="#ffffff"/>
    </style:style>
    <style:style style:name="P71" style:family="paragraph" style:parent-style-name="Preformatted_20_Text">
      <style:text-properties officeooo:rsid="00210774"/>
    </style:style>
    <style:style style:name="P72" style:family="paragraph" style:parent-style-name="Preformatted_20_Text">
      <style:paragraph-properties fo:margin-top="0cm" fo:margin-bottom="0.499cm" style:contextual-spacing="false"/>
      <style:text-properties officeooo:rsid="00210774"/>
    </style:style>
    <style:style style:name="P73" style:family="paragraph" style:parent-style-name="Standard">
      <style:text-properties officeooo:rsid="00210774" officeooo:paragraph-rsid="00210774"/>
    </style:style>
    <style:style style:name="P74" style:family="paragraph" style:parent-style-name="Standard">
      <style:text-properties fo:font-weight="bold" officeooo:rsid="0024d71c" officeooo:paragraph-rsid="0024d71c" style:font-weight-asian="bold" style:font-weight-complex="bold"/>
    </style:style>
    <style:style style:name="P75" style:family="paragraph" style:parent-style-name="Text_20_body">
      <style:text-properties officeooo:rsid="0024d71c" officeooo:paragraph-rsid="0024d71c"/>
    </style:style>
    <style:style style:name="P76" style:family="paragraph" style:parent-style-name="Text_20_body">
      <style:paragraph-properties fo:text-align="center" style:justify-single-word="false" loext:paragraph-composer="false"/>
      <style:text-properties officeooo:rsid="0024d71c"/>
    </style:style>
    <style:style style:name="P77" style:family="paragraph" style:parent-style-name="Text_20_body">
      <style:text-properties officeooo:rsid="0024d71c"/>
    </style:style>
    <style:style style:name="P78" style:family="paragraph" style:parent-style-name="Preformatted_20_Text">
      <style:text-properties officeooo:rsid="0024d71c"/>
    </style:style>
    <style:style style:name="P79" style:family="paragraph" style:parent-style-name="Preformatted_20_Text">
      <style:paragraph-properties fo:margin-top="0cm" fo:margin-bottom="0.499cm" style:contextual-spacing="false"/>
      <style:text-properties officeooo:rsid="0024d71c"/>
    </style:style>
    <style:style style:name="P80" style:family="paragraph" style:parent-style-name="Standard">
      <style:text-properties officeooo:rsid="0024d71c" officeooo:paragraph-rsid="0024d71c"/>
    </style:style>
    <style:style style:name="P81" style:family="paragraph" style:parent-style-name="Standard">
      <style:text-properties fo:font-weight="bold" officeooo:rsid="00270f88" officeooo:paragraph-rsid="00270f88" style:font-weight-asian="bold" style:font-weight-complex="bold"/>
    </style:style>
    <style:style style:name="P82" style:family="paragraph" style:parent-style-name="Text_20_body">
      <style:text-properties officeooo:rsid="00270f88" officeooo:paragraph-rsid="00270f88"/>
    </style:style>
    <style:style style:name="P83" style:family="paragraph" style:parent-style-name="Text_20_body">
      <style:text-properties officeooo:rsid="00270f88"/>
    </style:style>
    <style:style style:name="P84" style:family="paragraph" style:parent-style-name="Text_20_body">
      <style:paragraph-properties fo:text-align="center" style:justify-single-word="false" loext:paragraph-composer="false"/>
      <style:text-properties officeooo:rsid="00270f88"/>
    </style:style>
    <style:style style:name="P85" style:family="paragraph" style:parent-style-name="Preformatted_20_Text">
      <style:text-properties officeooo:rsid="00270f88"/>
    </style:style>
    <style:style style:name="P86" style:family="paragraph" style:parent-style-name="Preformatted_20_Text">
      <style:paragraph-properties fo:margin-top="0cm" fo:margin-bottom="0.499cm" style:contextual-spacing="false"/>
      <style:text-properties officeooo:rsid="00270f88"/>
    </style:style>
    <style:style style:name="P87" style:family="paragraph" style:parent-style-name="Standard">
      <style:text-properties officeooo:rsid="00270f88" officeooo:paragraph-rsid="00270f88"/>
    </style:style>
    <style:style style:name="P88" style:family="paragraph" style:parent-style-name="Standard">
      <style:text-properties fo:font-weight="bold" officeooo:rsid="002c065a" officeooo:paragraph-rsid="002c065a" style:font-weight-asian="bold" style:font-weight-complex="bold"/>
    </style:style>
    <style:style style:name="P89" style:family="paragraph" style:parent-style-name="Text_20_body">
      <style:text-properties officeooo:rsid="002c065a" officeooo:paragraph-rsid="002c065a"/>
    </style:style>
    <style:style style:name="P90" style:family="paragraph" style:parent-style-name="Text_20_body">
      <style:text-properties officeooo:rsid="002c065a"/>
    </style:style>
    <style:style style:name="P91" style:family="paragraph" style:parent-style-name="Text_20_body">
      <style:paragraph-properties fo:margin-left="0cm" fo:margin-right="0cm" fo:text-indent="0cm" style:auto-text-indent="false"/>
      <style:text-properties officeooo:rsid="002c065a"/>
    </style:style>
    <style:style style:name="P92" style:family="paragraph" style:parent-style-name="Text_20_body">
      <style:paragraph-properties fo:text-align="center" style:justify-single-word="false" loext:paragraph-composer="false"/>
      <style:text-properties officeooo:rsid="002c065a"/>
    </style:style>
    <style:style style:name="P93" style:family="paragraph" style:parent-style-name="Standard">
      <style:text-properties officeooo:rsid="002c065a" officeooo:paragraph-rsid="002c065a"/>
    </style:style>
    <style:style style:name="T1" style:family="text">
      <style:text-properties style:font-name="Liberation Sans" fo:font-size="14pt" fo:font-weight="bold" officeooo:rsid="0025f036" style:font-size-asian="14pt" style:font-weight-asian="bold" style:font-size-complex="14pt" style:font-weight-complex="bold"/>
    </style:style>
    <style:style style:name="T2" style:family="text">
      <style:text-properties style:font-name="Liberation Sans" fo:font-weight="normal" officeooo:rsid="00316c76" style:font-weight-asian="normal" style:font-weight-complex="normal"/>
    </style:style>
    <style:style style:name="T3" style:family="text">
      <style:text-properties style:font-name="Liberation Sans" fo:font-weight="normal" officeooo:rsid="0036a387" style:font-weight-asian="normal" style:font-weight-complex="normal"/>
    </style:style>
    <style:style style:name="T4" style:family="text">
      <style:text-properties style:font-name="Liberation Sans" fo:font-weight="normal" officeooo:rsid="0030ef8e" style:font-weight-asian="normal" style:font-weight-complex="normal"/>
    </style:style>
    <style:style style:name="T5" style:family="text">
      <style:text-properties style:font-name="Liberation Sans" fo:font-weight="normal" officeooo:rsid="0000fd5f" style:font-weight-asian="normal" style:font-weight-complex="normal"/>
    </style:style>
    <style:style style:name="T6" style:family="text">
      <style:text-properties style:font-name="Liberation Sans" fo:font-weight="normal" officeooo:rsid="00032d9c" style:font-weight-asian="normal" style:font-weight-complex="normal"/>
    </style:style>
    <style:style style:name="T7" style:family="text">
      <style:text-properties style:font-name="Liberation Sans" fo:font-weight="normal" officeooo:rsid="00057dfa" style:font-weight-asian="normal" style:font-weight-complex="normal"/>
    </style:style>
    <style:style style:name="T8" style:family="text">
      <style:text-properties style:font-name="Liberation Sans" fo:font-weight="normal" officeooo:rsid="000f3151" style:font-weight-asian="normal" style:font-weight-complex="normal"/>
    </style:style>
    <style:style style:name="T9" style:family="text">
      <style:text-properties style:font-name="Liberation Sans" fo:font-weight="normal" officeooo:rsid="0008782c" style:font-weight-asian="normal" style:font-weight-complex="normal"/>
    </style:style>
    <style:style style:name="T10" style:family="text">
      <style:text-properties style:font-name="Liberation Sans" fo:font-weight="normal" officeooo:rsid="0007608c" style:font-weight-asian="normal" style:font-weight-complex="normal"/>
    </style:style>
    <style:style style:name="T11" style:family="text">
      <style:text-properties style:font-name="Liberation Sans" fo:font-weight="normal" officeooo:rsid="000fc5a8" style:font-weight-asian="normal" style:font-weight-complex="normal"/>
    </style:style>
    <style:style style:name="T12" style:family="text">
      <style:text-properties style:font-name="Liberation Sans" fo:font-weight="normal" officeooo:rsid="0013c313" style:font-weight-asian="normal" style:font-weight-complex="normal"/>
    </style:style>
    <style:style style:name="T13" style:family="text">
      <style:text-properties style:font-name="Liberation Sans" fo:font-weight="normal" officeooo:rsid="001cc965" style:font-weight-asian="normal" style:font-weight-complex="normal"/>
    </style:style>
    <style:style style:name="T14" style:family="text">
      <style:text-properties style:font-name="Liberation Sans" fo:font-weight="normal" officeooo:rsid="00206429" style:font-weight-asian="normal" style:font-weight-complex="normal"/>
    </style:style>
    <style:style style:name="T15" style:family="text">
      <style:text-properties style:font-name="Liberation Sans" fo:font-weight="normal" officeooo:rsid="00229b67" style:font-weight-asian="normal" style:font-weight-complex="normal"/>
    </style:style>
    <style:style style:name="T16" style:family="text">
      <style:text-properties style:font-name="Liberation Sans" fo:font-weight="normal" style:font-weight-asian="normal" style:font-weight-complex="normal"/>
    </style:style>
    <style:style style:name="T17" style:family="text">
      <style:text-properties style:font-name="Liberation Sans" fo:font-weight="normal" officeooo:rsid="00289f3f" style:font-weight-asian="normal" style:font-weight-complex="normal"/>
    </style:style>
    <style:style style:name="T18" style:family="text">
      <style:text-properties style:font-name="Liberation Serif"/>
    </style:style>
    <style:style style:name="T19" style:family="text">
      <style:text-properties style:text-position="33% 80%"/>
    </style:style>
    <style:style style:name="fr1" style:family="graphic" style:parent-style-name="Graphics">
      <style:graphic-properties fo:margin-left="0cm" fo:margin-right="0cm" fo:margin-top="0cm" fo:margin-bottom="0cm" style:run-through="foreground" style:wrap="left" style:number-wrapped-paragraphs="no-limit" style:wrap-contour="false"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run-through="foreground" style:wrap="dynamic" style:number-wrapped-paragraphs="no-limit" style:wrap-contour="false"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right" style:number-wrapped-paragraphs="no-limit" style:wrap-contour="false"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cm" fo:margin-right="0cm" fo:margin-top="0cm" fo:margin-bottom="0cm" style:vertical-pos="top" style:vertical-rel="baseline"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cm" fo:margin-right="0cm" fo:margin-top="0cm" fo:margin-bottom="0cm"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fo:margin-left="0cm" fo:margin-right="0cm" fo:margin-top="0cm" fo:margin-bottom="0cm" style:run-through="foreground" style:wrap="none"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space-before="0.752cm" text:min-label-width="0.499cm"/>
      </text:list-level-style-number>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number text:level="1" text:style-name="Numbering_20_Symbols" loext:num-list-format="%1%." style:num-suffix="." style:num-format="1">
        <style:list-level-properties text:space-before="0.752cm" text:min-label-width="0.499cm"/>
      </text:list-level-style-number>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style:style style:name="gr1" style:family="graphic">
      <style:graphic-properties svg:stroke-color="#ffffff" draw:fill-color="#ffffff" draw:textarea-horizontal-align="justify" draw:textarea-vertical-align="middle" draw:auto-grow-height="false" fo:min-height="3.965cm" fo:min-width="0.365cm" loext:decorative="false" style:run-through="foreground" style:wrap="right" style:number-wrapped-paragraphs="no-limit" style:wrap-contour="true" style:wrap-contour-mode="full" style:vertical-pos="from-top" style:vertical-rel="paragraph" style:horizontal-pos="from-left" style:horizontal-rel="paragraph" draw:wrap-influence-on-position="once-concurrent" loext:allow-overlap="true" style:flow-with-text="false"/>
    </style:style>
    <style:style style:name="gr2" style:family="graphic">
      <style:graphic-properties svg:stroke-color="#ffffff" draw:fill-color="#ffffff" draw:textarea-horizontal-align="justify" draw:textarea-vertical-align="middle" draw:auto-grow-height="false" fo:min-height="6.948cm" fo:min-width="0.596cm" loext:decorative="false" style:run-through="foreground" style:wrap="dynamic" style:number-wrapped-paragraphs="no-limit" style:wrap-contour="true" style:wrap-contour-mode="full" style:vertical-pos="from-top" style:vertical-rel="paragraph" style:horizontal-pos="from-left" style:horizontal-rel="paragraph" draw:wrap-influence-on-position="once-concurrent" loext:allow-overlap="true" style:flow-with-text="false"/>
    </style:style>
    <style:style style:name="gr3" style:family="graphic">
      <style:graphic-properties svg:stroke-color="#ffffff" draw:fill-color="#ffffff" draw:textarea-horizontal-align="justify" draw:textarea-vertical-align="middle" draw:auto-grow-height="false" fo:min-height="7.486cm" fo:min-width="0.54cm" loext:decorative="false" style:run-through="foreground" style:wrap="parallel" style:number-wrapped-paragraphs="no-limit" style:wrap-contour="true" style:wrap-contour-mode="full"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text:span text:style-name="Strong_20_Emphasis"><text:span text:style-name="T1">Inhaltsverzeichnis</text:span></text:span></text:p>
      <text:p text:style-name="P2"><text:span text:style-name="Strong_20_Emphasis"><text:span text:style-name="T2">Zugang zu den Kapiteln über die Verlinkungen unten. &lt;</text:span></text:span><text:span text:style-name="Strong_20_Emphasis"><text:span text:style-name="T3">Strg&gt; Taste dabei drücken.</text:span></text:span></text:p>
      <text:p text:style-name="P2"><text:span text:style-name="Strong_20_Emphasis"><text:span text:style-name="T3">Die</text:span></text:span><text:span text:style-name="Strong_20_Emphasis"><text:span text:style-name="T2"> Betätigung der Tasten</text:span></text:span><text:span text:style-name="Strong_20_Emphasis"><text:span text:style-name="T4"> &lt;Strg+Pos</text:span></text:span><text:span text:style-name="Strong_20_Emphasis"><text:span text:style-name="T2">1&gt; </text:span></text:span><text:span text:style-name="Strong_20_Emphasis"><text:span text:style-name="T3">führen von jeder Seite </text:span></text:span><text:span text:style-name="Strong_20_Emphasis"><text:span text:style-name="T2">hierher zurück.</text:span></text:span></text:p>
      <text:p text:style-name="P3"><text:span text:style-name="Strong_20_Emphasis"><text:span text:style-name="T2"/></text:span></text:p>
      <text:p text:style-name="P3"><text:a xlink:type="simple" xlink:href="#Smart Home" text:style-name="Internet_20_link" text:visited-style-name="Visited_20_Internet_20_Link"><text:span text:style-name="Strong_20_Emphasis"><text:span text:style-name="T5">Smart Home</text:span></text:span></text:a></text:p>
      <text:p text:style-name="P4"><text:a xlink:type="simple" xlink:href="#Das 230V Stromnetz" text:style-name="Internet_20_link" text:visited-style-name="Visited_20_Internet_20_Link"><text:span text:style-name="Strong_20_Emphasis"><text:span text:style-name="T6">Das 230V Stromnetz</text:span></text:span></text:a></text:p>
      <text:p text:style-name="P5"><text:a xlink:type="simple" xlink:href="#Batterietester" text:style-name="Internet_20_link" text:visited-style-name="Visited_20_Internet_20_Link"><text:span text:style-name="Strong_20_Emphasis"><text:span text:style-name="T7">Batterietester</text:span></text:span></text:a></text:p>
      <text:p text:style-name="P6"><text:a xlink:type="simple" xlink:href="#IR basierter Schalter" text:style-name="Internet_20_link" text:visited-style-name="Visited_20_Internet_20_Link"><text:span text:style-name="Strong_20_Emphasis"><text:span text:style-name="T8">IR basierter Schalter</text:span></text:span></text:a></text:p>
      <text:p text:style-name="P7"><text:a xlink:type="simple" xlink:href="#Ein Bewegungsschalter" text:style-name="Internet_20_link" text:visited-style-name="Visited_20_Internet_20_Link"><text:span text:style-name="Strong_20_Emphasis"><text:span text:style-name="T9">Ein Bewegungsschalter</text:span></text:span></text:a></text:p>
      <text:p text:style-name="P8"><text:a xlink:type="simple" xlink:href="#WLAN basierter Schalter" text:style-name="Internet_20_link" text:visited-style-name="Visited_20_Internet_20_Link"><text:span text:style-name="Strong_20_Emphasis"><text:span text:style-name="T10">WLAN basierter Schalter</text:span></text:span></text:a></text:p>
      <text:p text:style-name="P9"><text:a xlink:type="simple" xlink:href="#WLAN basierte Steckdosenleiste" text:style-name="Internet_20_link" text:visited-style-name="Visited_20_Internet_20_Link"><text:span text:style-name="Strong_20_Emphasis"><text:span text:style-name="T11">WLAN basierte Steckdosenleiste</text:span></text:span></text:a></text:p>
      <text:p text:style-name="P10"><text:a xlink:type="simple" xlink:href="#Überwachungskamera" text:style-name="Internet_20_link" text:visited-style-name="Visited_20_Internet_20_Link"><text:span text:style-name="Strong_20_Emphasis"><text:span text:style-name="T12">Überwachungskamera</text:span></text:span></text:a></text:p>
      <text:p text:style-name="P11"><text:a xlink:type="simple" xlink:href="#Ein einfacher Audioplayer" text:style-name="Internet_20_link" text:visited-style-name="Visited_20_Internet_20_Link"><text:span text:style-name="Strong_20_Emphasis"><text:span text:style-name="T13">Ein einfacher Audioplayer</text:span></text:span></text:a></text:p>
      <text:p text:style-name="P12"><text:a xlink:type="simple" xlink:href="#Musikbox" text:style-name="Internet_20_link" text:visited-style-name="Visited_20_Internet_20_Link"><text:span text:style-name="Strong_20_Emphasis"><text:span text:style-name="T14">Musikbox</text:span></text:span></text:a></text:p>
      <text:p text:style-name="P13"><text:a xlink:type="simple" xlink:href="#Ein vollwertiger mp§ Player" text:style-name="Internet_20_link" text:visited-style-name="Visited_20_Internet_20_Link"><text:span text:style-name="Strong_20_Emphasis"><text:span text:style-name="T15">Ein vollwertiger mp3 Player</text:span></text:span></text:a></text:p>
      <text:p text:style-name="P14"><text:a xlink:type="simple" xlink:href="#Ein Selbstbau-UKW-Radio" text:style-name="Internet_20_link" text:visited-style-name="Visited_20_Internet_20_Link"><text:span text:style-name="Strong_20_Emphasis"><text:span text:style-name="T16">Ein Selbstbau-UKW-Radio</text:span></text:span></text:a></text:p>
      <text:p text:style-name="P14"><text:span text:style-name="Strong_20_Emphasis"><text:span text:style-name="T16"/></text:span></text:p>
      <text:p text:style-name="P15"><text:a xlink:type="simple" xlink:href="#Eine genau gehende Uhr" text:style-name="Internet_20_link" text:visited-style-name="Visited_20_Internet_20_Link"><text:span text:style-name="Strong_20_Emphasis"><text:span text:style-name="T17">Eine genau gehende Uhr</text:span></text:span></text:a></text:p>
      <text:p text:style-name="P16"><text:bookmark text:name="Smart Home"/>Smart Home</text:p>
      <text:p text:style-name="Text_20_body">„Smart“ stammt aus dem Englischen und meint schmerzend, scharf oder schneidend. <draw:frame draw:style-name="fr1" draw:name="Bild1" text:anchor-type="char" svg:x="9.763cm" svg:y="-0.037cm" svg:width="6.29cm" svg:height="4.343cm" draw:z-index="2"><draw:image xlink:href="Pictures/1000E83F000019AE0000124956451B92.svg" xlink:type="simple" xlink:show="embed" xlink:actuate="onLoad" draw:mime-type="image/svg+xml"/></draw:frame>Im Deutschen hat der Begriff eine abweichende Bedeutung: Zum einen kann damit gemeint sein, dass etwas</text:p>
      <text:p text:style-name="Text_20_body"><text:span text:style-name="Strong_20_Emphasis">clever</text:span>, <text:span text:style-name="Strong_20_Emphasis">findig</text:span> oder <text:span text:style-name="Strong_20_Emphasis">trickreich</text:span>, aber auch <text:span text:style-name="Strong_20_Emphasis">chic</text:span>, <text:span text:style-name="Strong_20_Emphasis">elegant</text:span> oder <text:span text:style-name="Strong_20_Emphasis">exklusiv</text:span> ist.</text:p>
      <text:p text:style-name="Text_20_body">Beides zusammen beschreibt recht gut, was mit „Smart Home“ signalisiert werden soll: ein Zuhause mit edler Ausstattung und raffinierten technischen Details.</text:p>
      <text:p text:style-name="Text_20_body">Wohnen war bis weit in die Mitte des vergangenen Jahrhunderts – an heutigen Verhältnissen gemessen – nur wenig komfortabel: An Werktagen spielte sich das Leben in der Küche ab, rund um den mit Holz und Kohle befeuerten Herd.<draw:frame draw:style-name="fr1" draw:name="Bild2" text:anchor-type="char" svg:x="12.379cm" svg:y="-0.056cm" svg:width="3.907cm" svg:height="4.611cm" draw:z-index="0"><draw:image xlink:href="Pictures/10004AE100001EED00001F8748D7FC59.svg" xlink:type="simple" xlink:show="embed" xlink:actuate="onLoad" draw:mime-type="image/svg+xml"/></draw:frame></text:p>
      <text:p text:style-name="Text_20_body">An ihm wurde gekocht, gebacken und Warmwasser bereitet zum Baden und Zähneputzen. Im Winter war die Küche meist der einzig warme Raum. In ihm wurde gekocht, gegessen und sonstige Alltagstätigkeiten verrichtet.</text:p>
      <text:p text:style-name="Text_20_body">An Wochenenden und Feiertagen wurde die „gute Stube“ genutzt, die meist die Wärme eines weiteren Ofens benötigte, um gemütlich zu sein.<draw:frame draw:style-name="fr2" draw:name="Bild3" text:anchor-type="char" svg:x="11.68cm" svg:y="-0.002cm" svg:width="4.625cm" svg:height="3.561cm" draw:z-index="1"><draw:image xlink:href="Pictures/10000001000001F40000011C13ABB014.png" xlink:type="simple" xlink:show="embed" xlink:actuate="onLoad" draw:mime-type="image/png"/></draw:frame></text:p>
      <text:p text:style-name="Text_20_body">Die Hausarbeiten waren langwierig und anstrengend. Maschinen gab es nur wenige – und wenn doch – wurden sie von Hand bedient.</text:p>
      <text:p text:style-name="Text_20_body">Wenn „große“ Wäsche anstand, nahm sie oft zwei Tage in Anspruch: Wäsche einweichen, in der Waschküche Feuer unter einem großen Zuber machen und die Wäsche darin unter ständigem Rühren und Stampfen kochen. Stark verschmutzte Teile zusätzlich mit Hilfe eines Waschbretts rubbeln. Anschließend Wäsche spülen, auswringen und zum Troc<draw:frame draw:style-name="fr2" draw:name="Bild4" text:anchor-type="char" svg:x="11.033cm" svg:y="-0.183cm" svg:width="5.604cm" svg:height="5.163cm" draw:z-index="3"><draw:image xlink:href="Pictures/1004C42A000022C0000023233BA6138F.svg" xlink:type="simple" xlink:show="embed" xlink:actuate="onLoad" draw:mime-type="image/svg+xml"/></draw:frame>knen aufhängen.</text:p>
      <text:p text:style-name="Text_20_body">An schönen Tagen gehörte es sich, die Wäsche auf sogenannten „Bleichen“ (öffentliche Wiesen) in der Sonne zu trocknen, damit sie schön weiß wurde.</text:p>
      <text:p text:style-name="Text_20_body">Als dann in der zweiten Hälfte des vergangenen Jahrhunderts bei uns Zentralheizungen, Waschmaschinen und Geschirrspüler vermehrt in Häusern und Wohnungen Einzug hielten, war das eine enorme Entlastung, insbesondere für Frauen, die nach dem Rollenbild der damaligen Zeit den Haushalt führten.</text:p>
      <text:p text:style-name="P17"><draw:frame draw:style-name="fr2" draw:name="Bild5" text:anchor-type="char" svg:x="13.677cm" svg:y="0cm" svg:width="2.981cm" svg:height="3.201cm" draw:z-index="4"><draw:image xlink:href="Pictures/10003B2400000E0B0000120F69A192B9.svg" xlink:type="simple" xlink:show="embed" xlink:actuate="onLoad" draw:mime-type="image/svg+xml"/></draw:frame>Heute gehören diese Dinge zur Normalität und tragen zu den „Bequemlichkeiten“ bei, die in den Industrienationen kaum mehr fortzudenken sind. Technische Geräte entbinden die Menschen vom Heizen, der Warmwasserbereitung, vom Waschen, Geschirrspülen bis hin zum Kochen. Und das ist noch nicht das Ende der Fahnenstange.</text:p>
      <text:p text:style-name="Standard"/>
      <text:p text:style-name="Standard"/>
      <text:p text:style-name="P18"><text:bookmark text:name="Das 230V Stromnetz"/>Das 230V Stromnetz</text:p>
      <text:p text:style-name="Text_20_body">Jeder, der beabsichtigt, <draw:frame draw:style-name="fr3" draw:name="Bild6" text:anchor-type="char" svg:x="7.324cm" svg:y="0.347cm" svg:width="9.022cm" svg:height="6.089cm" draw:z-index="5"><draw:image xlink:href="Pictures/1000000000000258000001B6DF5577E9.jpg" xlink:type="simple" xlink:show="embed" xlink:actuate="onLoad" draw:mime-type="image/jpeg"/></draw:frame>im Stromnetz eigene Schaltungen zu realisieren, muss über die dazu nötigen Kenntnisse verfügen. Die folgenden Informationen sollen Grundzüge dieses Wissens vermitteln.</text:p>
      <text:p text:style-name="Text_20_body">Elektroleitungen sind meist nach festen Regel unsichtbar im Mauerwerk verlegt. Sie bestehen aus Kupferdrähten, sogenannten Leitern, die durch Kunststoffummantelungen vor gegenseitiger Berührung und Beschädigungen von außen geschützt sind.</text:p>
      <text:p text:style-name="Text_20_body">Die Ummantelungen der Leiter haben unterschiedliche Farben, an denen man erkennen kann, welche Funktion der jeweilige Leiter hat und wo er angeschlossen werden muss.</text:p>
      <text:p text:style-name="Text_20_body">Darauf verlassen, dass die Farben stimmen, kann man sich allerdings nicht. Besonders in Altbauten müssen sie nicht unbedingt so sein, wie es die Norm vorschreibt.</text:p>
      <text:p text:style-name="Text_20_body">Man unterscheidet <text:span text:style-name="Strong_20_Emphasis">Außenleiter</text:span> (auch Phasenleiter oder Phase genannt), <text:span text:style-name="Strong_20_Emphasis">Neutralleiter</text:span> (auch Nullleiter genannt) und <text:span text:style-name="Strong_20_Emphasis">Schutzleiter</text:span> (auch Erdleiter oder kurz Erdung genannt).</text:p>
      <text:p text:style-name="P19"><text:soft-page-break/><draw:frame draw:style-name="fr4" draw:name="Bild7" text:anchor-type="as-char" svg:width="16.429cm" svg:height="14.208cm" draw:z-index="6"><draw:image xlink:href="Pictures/1000000000000258000002195A5A2F3A.jpg" xlink:type="simple" xlink:show="embed" xlink:actuate="onLoad" draw:mime-type="image/jpeg"/></draw:frame><text:s/></text:p>
      <text:p text:style-name="Text_20_body"><text:span text:style-name="Strong_20_Emphasis">Außenleiter</text:span> führen den Strom aus dem Netz zu einer Steckdose oder (meist über einen Schalter) zu einem Verbraucher. Sie haben eine braune oder schwarze Ummantelung. Das Kurzzeichen für einen Außenleiter ist das „L“.</text:p>
      <text:p text:style-name="Text_20_body"><text:span text:style-name="Strong_20_Emphasis">Neutralleiter</text:span> führen den Strom vom Verbraucher zurück ins Netz. Sie stecken in einem blauen Kunststoffmantel und werden mit „N“ abgekürzt.</text:p>
      <text:p text:style-name="Text_20_body"><text:span text:style-name="Strong_20_Emphasis">Schutzleiter</text:span> (PE oder PEN) leiten eventuell auftretende Fehlströme zur Erde ab.</text:p>
      <text:p text:style-name="Text_20_body">Hierzulande weisen Elektroleitungen Wechselströme mit einer Spannung von 230 Volt auf. Der Körperkontakt mit einem unter Spannung stehenden Leiter ist lebensgefährlich.</text:p>
      <text:p text:style-name="Text_20_body">Um stromführende Leiter von solchen ohne Strom zu unterscheiden, wird ein <text:span text:style-name="Strong_20_Emphasis">Spannungsprüfer</text:span> benötigt.</text:p>
      <text:p text:style-name="Text_20_body"><draw:frame draw:style-name="fr2" draw:name="Bild8" text:anchor-type="char" svg:x="4.671cm" svg:y="0cm" svg:width="11.661cm" svg:height="4.276cm" draw:z-index="7"><draw:image xlink:href="Pictures/1000000000000258000000CCA54316EB.jpg" xlink:type="simple" xlink:show="embed" xlink:actuate="onLoad" draw:mime-type="image/jpeg"/></draw:frame><text:s/></text:p>
      <text:p text:style-name="Text_20_body">In Haushalten verbreitet sind Schraubendreher mit einer Glimmlampe im durchsichtigen Griff. Berührt man mit der Hand die metallene Fläche im <text:soft-page-break/>roten Kopf des Spannungsprüfers und stellt mit der blanken Spitze eine elektrisch leitende Verbindung zum Außenleiter her, leuchtet die Glimmlampe auf.</text:p>
      <text:p text:style-name="Text_20_body">Doch <text:span text:style-name="Strong_20_Emphasis">Vorsicht</text:span>, dieses Prüfverfahren gilt als unsicher, weil je nach Widerstand des berührenden Körperteils, die Glimmlampe unterschiedlich hell leuchten kann. Unter ungünstigen Umständen kann das Glimmen übersehen und ein stromführender Leiter als stromfrei fehlgedeutet werden. Gegner nennen ihn deshalb gern „Lügenstift“.</text:p>
      <text:p text:style-name="Text_20_body"><draw:frame draw:style-name="fr2" draw:name="Bild9" text:anchor-type="char" svg:x="10.366cm" svg:y="0cm" svg:width="5.584cm" svg:height="1.475cm" draw:z-index="8"><draw:image xlink:href="Pictures/1000000000000258000000B907CAB0F1.jpg" xlink:type="simple" xlink:show="embed" xlink:actuate="onLoad" draw:mime-type="image/jpeg"/></draw:frame><text:s/></text:p>
      <text:p text:style-name="Text_20_body">Sicherer erscheinen <text:span text:style-name="Strong_20_Emphasis">berührungslose</text:span> Spannungsprüfer, die leider keiner Norm unterliegen und somit recht unterschiedlich aussehen können. Sie detektieren mittels eines Sensors die Feldstärke in unmittelbarer Nähe des Leiters und signalisieren das Vorhandensein einer Spannung sowohl optisch über eine Leuchtdiode als auch akustisch über einen Piepton.</text:p>
      <text:p text:style-name="Text_20_body">Das Gerät wird über einen Druckknopf ein- und ausgeschaltet. Für den Betrieb ist eine Batterie erforderlich. </text:p>
      <text:p text:style-name="Text_20_body">Führt man die Spitze des stromlosen Spannungsprüfers in die Anschlusslöcher einer Steckdose ein, löst nur der Außenleiter das typische Signal aus. Bei freiliegenden Leitungen, wie beispielsweise einer Verlängerungsschnur, kann durch die Isolierung hindurch ermittelt werden, ob sie unter Spannung steht oder nicht.</text:p>
      <text:p text:style-name="Text_20_body">Beim Anschließen beweglicher Verbraucher ans Stromnetz werden Gefahren durch Verwendung genormter Stecker <draw:frame draw:style-name="fr2" draw:name="Bild10" text:anchor-type="char" svg:x="12.083cm" svg:y="0.545cm" svg:width="4.598cm" svg:height="4.741cm" draw:z-index="9"><draw:image xlink:href="Pictures/1000000000000258000002F3A1E79D22.jpg" xlink:type="simple" xlink:show="embed" xlink:actuate="onLoad" draw:mime-type="image/jpeg"/></draw:frame>ausgeschlossen. Bei uns sind das Schuko- und Euro-Stecker. </text:p>
      <text:p text:style-name="Text_20_body"><text:s/></text:p>
      <text:p text:style-name="Text_20_body">Der Schuko-Stecker greift neben Außen- und Neutralleiter auch den Schutzleiter ab, der über zwei seitlich aus der Steckdose herausragende Kontakte zugänglich ist. Euro-Stecker stellen nur eine Verbindung zum Außen- und Neutralleiter her. Bei Geräten mit guter Isolation gegen Fehlströme genügt das den Anforderungen.</text:p>
      <text:p text:style-name="Text_20_body">Bei Arbeiten am 230V-Netz muss dieses über Sicherungen im Zählerkasten stromfrei geschaltet sein. Die Stromfreiheit sollte zusätzlich mit einem Spannungsprüfer getestet werden. </text:p>
      <text:p text:style-name="Standard"/>
      <text:p text:style-name="P20"><text:bookmark text:name="Batterietester"/>Batterietester</text:p>
      <text:p text:style-name="P21"/>
      <text:p text:style-name="P22">In vielen Haushalten gibt es Geräte wie Fernbedienungen, Uhren und Kinderspielzeug, in denen AA-Monozellen genutzt werden. Die Spannung solcher Batterien liegt weit unter 5V, sodass sie mit einem Arduino gemessen und damit ihr Zustand beurteilt werden kann.</text:p>
      <text:p text:style-name="P23"><draw:frame draw:style-name="fr4" draw:name="Bild11" text:anchor-type="as-char" svg:width="15.184cm" svg:height="7.92cm" draw:z-index="10"><draw:image xlink:href="Pictures/10000000000002E3000001611022E046.jpg" xlink:type="simple" xlink:show="embed" xlink:actuate="onLoad" draw:mime-type="image/jpeg"/></draw:frame><text:s/></text:p>
      <text:p text:style-name="P24">Für solche Messungen sind die analogen  Pins vorgesehen, die im Arduino mit einem Analog-Digital-Wandler verbunden sind. Er arbeitet mit eine Tiefe von 10 Bit, was zur Folge hat, dass die von ihm ausgegebenen Werte von 0 – 1023 reichen. Über die „analogRead()“ Funktion können sie ausgelesen werden. Mit der Bezugsspannung – im Arduino sind das (mehr oder weniger genau) 5V – kann die anliegende Spannung bestimmt werden.</text:p>
      <text:p text:style-name="P24">AA-Monozellen haben im Neuzustand eine Spannung von etwa 1,6V, die in Abhängigkeit von der Nutzungsdauer kontinuierlich abnimmt.</text:p>
      <text:p text:style-name="P24">Für den Bau eines Batterietesters werden neben dem Arduino, ein LCD-Display mit I²C-Interface, ein Widerstand von 10 Kiloohm und einige Steckbrücken benötigt.</text:p>
      <text:p text:style-name="P24">Die Abbildung zeigt, wie die Teile zusammengestellt werden müssen.</text:p>
      <text:p text:style-name="P24">Schaltplan:</text:p>
      <text:p text:style-name="P23"><text:soft-page-break/><draw:frame draw:style-name="fr4" draw:name="Bild12" text:anchor-type="as-char" svg:width="11.613cm" svg:height="10.583cm" draw:z-index="11"><draw:image xlink:href="Pictures/100000000000019000000190F87D7288.jpg" xlink:type="simple" xlink:show="embed" xlink:actuate="onLoad" draw:mime-type="image/jpeg"/></draw:frame><text:s/></text:p>
      <text:p text:style-name="P24">Programmcode:</text:p>
      <text:p text:style-name="P24">(Beim Kopieren bitte so verfahren, wie im Kapitel <text:a xlink:type="simple" xlink:href="http://mint-unt.de/lcd-display" office:target-frame-name="_blank" xlink:show="new" text:style-name="Internet_20_link" text:visited-style-name="Visited_20_Internet_20_Link">LCD-Display</text:a> erklärt.)</text:p>
      <text:p text:style-name="Text_20_body"><text:span text:style-name="Source_20_Text"><text:span text:style-name="T18">#include &lt;LiquidCrystal_I2C.h&gt;</text:span></text:span></text:p>
      <text:p text:style-name="Text_20_body"><text:span text:style-name="Source_20_Text"><text:span text:style-name="T18">LiquidCrystal_I2C lcd(0x27, 16, 2);</text:span></text:span></text:p>
      <text:p text:style-name="Text_20_body"><text:span text:style-name="Source_20_Text"><text:span text:style-name="T18">void setup() {</text:span></text:span></text:p>
      <text:p text:style-name="Text_20_body"><text:span text:style-name="Source_20_Text"><text:span text:style-name="T18"><text:s text:c="2"/>lcd.init();</text:span></text:span></text:p>
      <text:p text:style-name="Text_20_body"><text:span text:style-name="Source_20_Text"><text:span text:style-name="T18"><text:s text:c="2"/>lcd.backlight();</text:span></text:span></text:p>
      <text:p text:style-name="Text_20_body"><text:span text:style-name="Source_20_Text"><text:span text:style-name="T18"><text:s text:c="2"/>lcd.setCursor(0, 0);</text:span></text:span></text:p>
      <text:p text:style-name="Text_20_body"><text:span text:style-name="Source_20_Text"><text:span text:style-name="T18"><text:s text:c="2"/>// Eine Nachricht auf dem LCD ausgeben.</text:span></text:span></text:p>
      <text:p text:style-name="Text_20_body"><text:span text:style-name="Source_20_Text"><text:span text:style-name="T18"><text:s text:c="2"/>lcd.print("Batterietester");</text:span></text:span></text:p>
      <text:p text:style-name="Text_20_body"><text:span text:style-name="Source_20_Text"><text:span text:style-name="T18"><text:s text:c="2"/>lcd.setCursor(0, 1);</text:span></text:span></text:p>
      <text:p text:style-name="Text_20_body"><text:span text:style-name="Source_20_Text"><text:span text:style-name="T18"><text:s text:c="2"/>lcd.print("AA(A)-Monozellen");</text:span></text:span></text:p>
      <text:p text:style-name="Text_20_body"><text:span text:style-name="Source_20_Text"><text:span text:style-name="T18"><text:s text:c="2"/>delay(10000);</text:span></text:span></text:p>
      <text:p text:style-name="Text_20_body"><text:span text:style-name="Source_20_Text"><text:span text:style-name="T18"><text:s text:c="2"/>lcd.clear();</text:span></text:span></text:p>
      <text:p text:style-name="Text_20_body"><text:span text:style-name="Source_20_Text"><text:span text:style-name="T18">}</text:span></text:span></text:p>
      <text:p text:style-name="Text_20_body"><text:span text:style-name="Source_20_Text"><text:span text:style-name="T18">void loop() {</text:span></text:span></text:p>
      <text:p text:style-name="Text_20_body"><text:span text:style-name="Source_20_Text"><text:span text:style-name="T18"><text:s text:c="2"/>lcd.clear();</text:span></text:span></text:p>
      <text:p text:style-name="Text_20_body"><text:span text:style-name="Source_20_Text"><text:span text:style-name="T18"><text:s text:c="2"/>lcd.setCursor(0, 0);</text:span></text:span></text:p>
      <text:p text:style-name="Text_20_body"><text:soft-page-break/><text:span text:style-name="Source_20_Text"><text:span text:style-name="T18"><text:s text:c="2"/>lcd.print("Zelle anklemmen!");</text:span></text:span></text:p>
      <text:p text:style-name="Text_20_body"><text:span text:style-name="Source_20_Text"><text:span text:style-name="T18"><text:s text:c="2"/>lcd.setCursor(0, 1);</text:span></text:span></text:p>
      <text:p text:style-name="Text_20_body"><text:span text:style-name="Source_20_Text"><text:span text:style-name="T18"><text:s text:c="2"/>lcd.print(analogRead(0) * 5.00 / 1024.00);</text:span></text:span></text:p>
      <text:p text:style-name="Text_20_body"><text:span text:style-name="Source_20_Text"><text:span text:style-name="T18"><text:s text:c="2"/>lcd.print("V =&gt;");</text:span></text:span></text:p>
      <text:p text:style-name="Text_20_body"><text:span text:style-name="Source_20_Text"><text:span text:style-name="T18"><text:s text:c="2"/>lcd.setCursor(9, 1);</text:span></text:span></text:p>
      <text:p text:style-name="Text_20_body"><text:span text:style-name="Source_20_Text"><text:span text:style-name="T18"><text:s text:c="2"/>if ((analogRead(0) * 5.00 / 1024.00) &gt; 1.40)</text:span></text:span></text:p>
      <text:p text:style-name="Text_20_body"><text:span text:style-name="Source_20_Text"><text:span text:style-name="T18"><text:s text:c="2"/>{</text:span></text:span></text:p>
      <text:p text:style-name="Text_20_body"><text:span text:style-name="Source_20_Text"><text:span text:style-name="T18"><text:s text:c="4"/>lcd.print("voll");</text:span></text:span></text:p>
      <text:p text:style-name="Text_20_body"><text:span text:style-name="Source_20_Text"><text:span text:style-name="T18"><text:s text:c="2"/>}</text:span></text:span></text:p>
      <text:p text:style-name="Text_20_body"><text:span text:style-name="Source_20_Text"><text:span text:style-name="T18"><text:s text:c="2"/>else if ((analogRead(0) * 5.00 / 1024.00) &gt; 1.30)</text:span></text:span></text:p>
      <text:p text:style-name="Text_20_body"><text:span text:style-name="Source_20_Text"><text:span text:style-name="T18"><text:s text:c="2"/>{</text:span></text:span></text:p>
      <text:p text:style-name="Text_20_body"><text:span text:style-name="Source_20_Text"><text:span text:style-name="T18"><text:s text:c="4"/>lcd.print("gut");</text:span></text:span></text:p>
      <text:p text:style-name="Text_20_body"><text:span text:style-name="Source_20_Text"><text:span text:style-name="T18"><text:s text:c="2"/>}</text:span></text:span></text:p>
      <text:p text:style-name="Text_20_body"><text:span text:style-name="Source_20_Text"><text:span text:style-name="T18"><text:s text:c="2"/>else if ((analogRead(0) * 5.00 / 1024.00) &gt; 1.20)</text:span></text:span></text:p>
      <text:p text:style-name="Text_20_body"><text:span text:style-name="Source_20_Text"><text:span text:style-name="T18"><text:s text:c="2"/>{</text:span></text:span></text:p>
      <text:p text:style-name="Text_20_body"><text:span text:style-name="Source_20_Text"><text:span text:style-name="T18"><text:s text:c="4"/>lcd.print("schwach");</text:span></text:span></text:p>
      <text:p text:style-name="Text_20_body"><text:span text:style-name="Source_20_Text"><text:span text:style-name="T18"><text:s text:c="2"/>}</text:span></text:span></text:p>
      <text:p text:style-name="Text_20_body"><text:span text:style-name="Source_20_Text"><text:span text:style-name="T18"><text:s text:c="2"/>else if ((analogRead(0) * 5.00 / 1024.00) &gt; 0.30)</text:span></text:span></text:p>
      <text:p text:style-name="Text_20_body"><text:span text:style-name="Source_20_Text"><text:span text:style-name="T18"><text:s text:c="2"/>{</text:span></text:span></text:p>
      <text:p text:style-name="Text_20_body"><text:span text:style-name="Source_20_Text"><text:span text:style-name="T18"><text:s text:c="4"/>lcd.print("alle");</text:span></text:span></text:p>
      <text:p text:style-name="Text_20_body"><text:span text:style-name="Source_20_Text"><text:span text:style-name="T18"><text:s text:c="2"/>}</text:span></text:span></text:p>
      <text:p text:style-name="Text_20_body"><text:span text:style-name="Source_20_Text"><text:span text:style-name="T18"><text:s text:c="2"/>else</text:span></text:span></text:p>
      <text:p text:style-name="Text_20_body"><text:span text:style-name="Source_20_Text"><text:span text:style-name="T18"><text:s text:c="2"/>{</text:span></text:span></text:p>
      <text:p text:style-name="Text_20_body"><text:span text:style-name="Source_20_Text"><text:span text:style-name="T18"><text:s text:c="4"/>lcd.print("");</text:span></text:span></text:p>
      <text:p text:style-name="Text_20_body"><text:span text:style-name="Source_20_Text"><text:span text:style-name="T18"><text:s text:c="2"/>}</text:span></text:span></text:p>
      <text:p text:style-name="Text_20_body"><text:span text:style-name="Source_20_Text"><text:span text:style-name="T18"><text:s text:c="2"/>delay(250);</text:span></text:span></text:p>
      <text:p text:style-name="Text_20_body"><text:span text:style-name="Source_20_Text"><text:span text:style-name="T18">}</text:span></text:span></text:p>
      <text:p text:style-name="P25"/>
      <text:p text:style-name="P24">►►►</text:p>
      <text:p text:style-name="P24">Wie mit dem Arduino auch Spannungen zwischen 0 und 30V gemessen werden können, um so beispielsweise den Ladezustand von 9V-Blocks zu ermitteln, wird auf der hier erhältlichen Anleitung erklärt: <text:a xlink:type="simple" xlink:href="https://mint-unt.de/mediapool/78/781152/data/Voltmeter.pdf" office:target-frame-name="_blank" xlink:show="new" text:style-name="Internet_20_link" text:visited-style-name="Visited_20_Internet_20_Link">Download</text:a></text:p>
      <text:p text:style-name="P26"><text:bookmark text:name="IR basierter Schalter"/>IR basierter Schalter</text:p>
      <text:p text:style-name="P27">Aus Bequemlichkeitsgründen werden Geräte wie beispielsweise Fernseher und damit gekoppelte Geräte über Fernbedienungen geschaltet. Sie benutzen für das menschliche Auge unsichtbares infrarotes Licht zum Auslöse<draw:frame draw:style-name="fr1" draw:name="Bild13" text:anchor-type="char" svg:x="4.953cm" svg:y="1.924cm" svg:width="11.762cm" svg:height="14.104cm" draw:z-index="25"><draw:image xlink:href="Pictures/1000000000000258000002D176CE5E2B.jpg" xlink:type="simple" xlink:show="embed" xlink:actuate="onLoad" draw:mime-type="image/jpeg"/></draw:frame>n der Schaltvorgänge.</text:p>
      <text:p text:style-name="P27"><text:s/></text:p>
      <text:p text:style-name="P27">In der Vorderseite der Fernbedienung ist eine auf Knopfdruck infrarotes Licht aussendende und im zu schaltenden Gerät eine für infrarotes Licht empfängliche Diode eingebaut.</text:p>
      <text:p text:style-name="P27">Näheres zur Funktionsweise dieses Sender-Empfänger-Modells findet sich <text:a xlink:type="simple" xlink:href="https://mint-unt.de/robino-iii/" text:style-name="Internet_20_link" text:visited-style-name="Visited_20_Internet_20_Link">hier</text:a> am Beispiel eines fernsteuerbaren Fahrzeugs.</text:p>
      <text:p text:style-name="P27">Der Schalter ist vom Aufbau vergleichbar mit dem WLAN-Schalter. Im Unterschied zu diesem kommt statt der NodeMCU ein Arduino Nano und ein Netzteil zum Einsatz, das 5V Gleichspannung liefert.</text:p>
      <text:p text:style-name="P27">Während ein WLAN-Schalter von überall innerhalb des WLAN-Netzes ausgelöst werden kann, muss zwischen dem IR-Empfänger im Schalter und dem IR-Sender in der Fernbedienung eine Verbindung „auf Sicht“ bestehen. Auch gibt es Entfernungsbegrenzungen.</text:p>
      <text:p text:style-name="P27">Wie aus<text:line-break/>der Zeichnung ersichtlich ist der IR-Empfänger an Pin 11 (grün), GND (braun)<text:line-break/>und 3,3V (rot) angeschlossen.</text:p>
      <text:p text:style-name="P27">Das Steuersignal für das Relais kommt von PIN 7, die Stromversorgung für Relais und Controller über das Netzteil und zwar:</text:p>
      <text:p text:style-name="P27"><text:span text:style-name="Strong_20_Emphasis">Nano</text:span>: Plus an 5V, Minus an GND</text:p>
      <text:p text:style-name="P27"><text:span text:style-name="Strong_20_Emphasis">Relais</text:span>: Plus an VCC, Minus an GND</text:p>
      <text:p text:style-name="P27"><text:span text:style-name="Strong_20_Emphasis">Programmierung</text:span>:</text:p>
      <text:p text:style-name="Text_20_body">#include &lt;boarddefs.h&gt;</text:p>
      <text:p text:style-name="P28"><text:soft-page-break/>#include &lt;boarddefs.h&gt;</text:p>
      <text:p text:style-name="P28">#include &lt;IRremote.h&gt;</text:p>
      <text:p text:style-name="P28">IRrecv irrecv(11);</text:p>
      <text:p text:style-name="P28">decode_results results;</text:p>
      <text:p text:style-name="P28">void setup() {</text:p>
      <text:p text:style-name="P28"><text:s text:c="2"/>pinMode(7, OUTPUT);</text:p>
      <text:p text:style-name="P28"><text:s text:c="2"/>irrecv.enableIRIn();</text:p>
      <text:p text:style-name="P28">}</text:p>
      <text:p text:style-name="P28">void loop() {</text:p>
      <text:p text:style-name="P28"><text:s text:c="2"/>if (irrecv.decode(&amp;results)) {</text:p>
      <text:p text:style-name="P28"><text:s text:c="4"/>if (results.value == 16753245) //CH- an der Bedienung</text:p>
      <text:p text:style-name="P28"><text:s text:c="4"/>{</text:p>
      <text:p text:style-name="P28"><text:s text:c="6"/>digitalWrite(7, HIGH);</text:p>
      <text:p text:style-name="P28"><text:s text:c="4"/>}</text:p>
      <text:p text:style-name="P28"><text:s text:c="4"/>if (results.value == 16736925) //CH an der Bedienung</text:p>
      <text:p text:style-name="P28"><text:s text:c="4"/>{</text:p>
      <text:p text:style-name="P28"><text:s text:c="6"/>digitalWrite(7, LOW);</text:p>
      <text:p text:style-name="P28"><text:s text:c="4"/>}</text:p>
      <text:p text:style-name="P28"><text:s text:c="4"/>irrecv.resume();</text:p>
      <text:p text:style-name="P28"><text:s text:c="2"/>}</text:p>
      <text:p text:style-name="P28">} </text:p>
      <text:p text:style-name="P27">Der achtstellige Zifferncode für die Tasten muss wie <text:a xlink:type="simple" xlink:href="https://mint-unt.de/robino-iii/" office:target-frame-name="_blank" xlink:show="new" text:style-name="Internet_20_link" text:visited-style-name="Visited_20_Internet_20_Link">hier</text:a> beschrieben ermittelt und in der Programmierung berücksichtigt werden.</text:p>
      <text:p text:style-name="P27"/>
      <text:p text:style-name="P27"/>
      <text:p text:style-name="P29"><text:bookmark text:name="Ein Bewegungsschalter"/>Ein Bewegungsschalter</text:p>
      <text:p text:style-name="P30"/>
      <text:p text:style-name="P31">Bewegungsschalter werden oft genutzt, um Licht in dunkle Ecken zu bringen. Die dazu benötigten Leuchten sind mit der entsprechenden Technik ausgestattet. Kommt eine Person oder ein Tier in ihre Nähe, schalten sie sich ein und bleiben so lange an, bis sich die Verursacher entfernt haben.</text:p>
      <text:p text:style-name="P31"><draw:frame draw:style-name="fr1" draw:name="Bild14" text:anchor-type="char" svg:x="4.514cm" svg:y="0cm" svg:width="11.973cm" svg:height="8.414cm" draw:z-index="17"><draw:image xlink:href="Pictures/100000000000025800000199421E65A1.jpg" xlink:type="simple" xlink:show="embed" xlink:actuate="onLoad" draw:mime-type="image/jpeg"/></draw:frame><text:s/>Das folgende Projekt will durch erprobendes Tun erfahrbar machen, wie diese Automatismen funktionieren.</text:p>
      <text:p text:style-name="P31">Zentrales Bauteil hier ist ein Bewegungsmelder vom Typ HC-SR501, der für kleines Geld beispielsweise <text:a xlink:type="simple" xlink:href="https://www.reichelt.de/raspberry-pi-infrarot-bewegungsmelder-hc-sr501-rpi-hc-sr501-p224216.html?PROVID=2788&amp;gclid=EAIaIQobChMI-7i6ue_V5QIVz9DeCh3SfwKEEAQYAyABEgLbkfD_BwE&amp;&amp;r=1" office:target-frame-name="_blank" xlink:show="new" text:style-name="Internet_20_link" text:visited-style-name="Visited_20_Internet_20_Link">hier</text:a> erstanden werden kann. </text:p>
      <text:p text:style-name="P31">Wird dieses Gerät mit einer bestimmten Spannung versorgt, fängt es an, die Wärmestrahlung (IR Strahlung) der Umgebung zu detektieren und auf abrupte Veränderungen darin zu achten. D. h. es misst beständig die „normale“ IR Signatur der Umgebung und gibt immer dann, wenn eine plötzliche Veränderung eintritt, also beispielsweise ein Lebewesen in seine Nähe kommt, einen schwachen Strom ab. </text:p>
      <text:p text:style-name="P31">Die Abbildung zeigt, wo die Spannungsquelle angeschlossen werden muss (VCC = Plus-, GND = Minuspol) und an welchem Pin der Stromimpuls abgegriffen werden kann (Ausgang).</text:p>
      <text:p text:style-name="P31">Darüber hinaus wird verdeutlicht, dass über kleine Drehregler eingestellt werden kann, wie lang der Ausgang unter Spannung bleiben und wie empfindlich der Sensor reagieren soll.</text:p>
      <text:p text:style-name="P31">Mithilfe eines Jumpers, der jeweils zwei <draw:frame draw:style-name="fr1" draw:name="Bild15" text:anchor-type="char" svg:x="7.694cm" svg:y="-0.139cm" svg:width="8.946cm" svg:height="3.258cm" draw:z-index="16"><draw:image xlink:href="Pictures/10000000000001900000009E1801AD15.jpg" xlink:type="simple" xlink:show="embed" xlink:actuate="onLoad" draw:mime-type="image/jpeg"/></draw:frame>Kontakte überbrückt, kann weiterhin voreingestellt werden, ob die Spannung am Ausgangspin bei Bewegungen erhalten bleiben oder nur über die eingestellte Zeit andauern soll.</text:p>
      <text:p text:style-name="P32"><text:soft-page-break/><draw:frame draw:style-name="fr4" draw:name="Bild16" text:anchor-type="as-char" svg:width="15.108cm" svg:height="13.395cm" draw:z-index="26"><draw:image xlink:href="Pictures/100000000000025800000236F81C4960.jpg" xlink:type="simple" xlink:show="embed" xlink:actuate="onLoad" draw:mime-type="image/jpeg"/></draw:frame><text:s/></text:p>
      <text:p text:style-name="P31">Soll der Sensor nur in der Dunkelheit aktiv sein, muss ein lichtempfindlicher Widerstand eingebaut werden, der das Teil bei Helligkeit lahmlegt. </text:p>
      <text:p text:style-name="P31">Bewegen sich die Temperaturen in einem Bereich zwischen -15 und +70 Grad Celsius, kann auf einen weiteren Sensor verzichtet werden. </text:p>
      <text:p text:style-name="P31">Das Ein- und Ausschalten der Beleuchtung übernimmt ein kleines Relais, der Strom kommt von einem Netzteil. Beide Bauteile sind bereits <text:a xlink:type="simple" xlink:href="https://mint-unt.de/wlan-basierter-schalter/" office:target-frame-name="_blank" xlink:show="new" text:style-name="Internet_20_link" text:visited-style-name="Visited_20_Internet_20_Link">hier</text:a> und an anderer Stelle vorgestellt worden.</text:p>
      <text:p text:style-name="P31">Das Netzteil liefert 5V Gleichspannung, der HC-SR501 gibt aber am Ausgangspin nur eine Spannung von 3.3V aus, sodass das Relais auch hier über einen Transistor geschaltet werden muss.</text:p>
      <text:p text:style-name="P31">Das Besondere dieser automatischen Schaltung liegt darin, dass auf einen Mikrocontroller verzichtet werden kann.</text:p>
      <text:p text:style-name="P33"/>
      <text:p text:style-name="P34"/>
      <text:p text:style-name="P35"><text:bookmark text:name="WLAN basierter Schalter"/>WLAN basierter Schalter</text:p>
      <text:p text:style-name="P36"><draw:frame draw:style-name="fr2" draw:name="Bild17" text:anchor-type="char" svg:x="8.172cm" svg:y="0cm" svg:width="7.99cm" svg:height="6.608cm" draw:z-index="20"><draw:image xlink:href="Pictures/1000000000000258000001EF46D1B55D.jpg" xlink:type="simple" xlink:show="embed" xlink:actuate="onLoad" draw:mime-type="image/jpeg"/></draw:frame><text:s/></text:p>
      <text:p text:style-name="P37">WLAN-basierte Schalter haben den Charme, dass sie von überall auf der Welt auslösbar sind. So können beispielsweise vom Urlaubsort aus in der heimatlichen Wohnung Rollläden bedient, Licht und Heizungen an- und ausgeschaltet werden.</text:p>
      <text:p text:style-name="P37">Voraussetzung dafür ist, dass der Schalter dauerhaft im WLAN-Netz eingebunden und der Access-Point („Router“) im Internet erreichbar ist. Informationen dazu, ob die Voraussetzungen dafür beim eigenen Gerät gegeben sind und wie man sich über das Internet einloggen kann, liefert der Hardware-Hersteller.</text:p>
      <text:p text:style-name="P37">Käufliche Lösungen solcher Schalter sehen etwa so aus wie links abgebildet: Der Strom wird aus einer normalen Steckdose abgezweigt. Damit diese Anschlussmöglichkeit für externe Haushaltsgeräte erhalten bleibt, sind die elektrischen Kontakte nach vorn in einer zweiten Steckdose zusammengeführt. Zudem ist das Gehäuse so groß, dass die benötigte Schalt-Elektronik darin Platz finden kann.</text:p>
      <text:p text:style-name="P37">Da es Gehäuse wie oben abgebildet nicht leer zu kaufen gibt, müssen die Bauteile anderweitig untergebracht werden, beispielsweise in einer Unter- oder Aufputzdose, in der auch die Anschlüsse mit dem 230V Stromnetz realisiert werden können. Was es dabei zu beachten gibt, findet sich <text:a xlink:type="simple" xlink:href="https://mint-unt.de/strom/" office:target-frame-name="_blank" xlink:show="new" text:style-name="Internet_20_link" text:visited-style-name="Visited_20_Internet_20_Link">hier</text:a>.</text:p>
      <text:p text:style-name="P37">Der erste Baustein ist ein Netzteil mit der Bezeichnung MW (Mean Well) IRM-01-3.3, das den auf 230V hochgespannten Wechselstrom umwandelt in Gleic<draw:frame draw:style-name="fr2" draw:name="Bild18" text:anchor-type="char" svg:x="9.753cm" svg:y="1.032cm" svg:width="6.83cm" svg:height="3.628cm" draw:z-index="18"><draw:image xlink:href="Pictures/10000000000002580000013FF7FA2507.jpg" xlink:type="simple" xlink:show="embed" xlink:actuate="onLoad" draw:mime-type="image/jpeg"/></draw:frame>hstrom von 3,3V.</text:p>
      <text:p text:style-name="P37"><text:s/>Das Netzteil verfügt über sehr kleine Abmessungen von 33,7 x 22,2 x 15 mm und hat eine extrem niedrige Leistungsaufnahme von weniger als 0,075W. </text:p>
      <text:p text:style-name="P37">Es genügt weltweiten Anforderungen nach geringem Stromverbrauch bei elektronischen Geräten, ist zertifiziert nach EN60950-1 und zudem designt nach EN60335-1 bzw. IEC60601-1. Es hält dem 5G Vibrationstest stand und verfügt über ein nach UL94V-0 schwer entflammbares Kunststoffgehäuse. Damit eignet es sich für Anwendungen wie Automatisierungsanlagen, eine IoT-bezogene digitale Ausstattung, mechanische Geräte, industrielle elektri<draw:frame draw:style-name="fr2" draw:name="Bild19" text:anchor-type="char" svg:x="9.943cm" svg:y="2.214cm" svg:width="6.608cm" svg:height="6.052cm" draw:z-index="21"><draw:image xlink:href="Pictures/100000000000025800000239EDF05D23.jpg" xlink:type="simple" xlink:show="embed" xlink:actuate="onLoad" draw:mime-type="image/jpeg"/></draw:frame>sche Geräte und elektrische Handgeräte.</text:p>
      <text:p text:style-name="P37"><text:s/>Der zweite Baustein ist ein Relais, das – ausgelöst von einem Mikrocontroller – größere Ströme schalten kann. Das abgebildete Gerät ist ein einkanaliges 5V Schaltmodul mit optischer Kopplung. Dieser sogenannte „Optokoppler“ dient zur Übertragung der Signale zwischen Hoch- und Niedervoltbereich, die somit galvanisch getrennt bleiben können. Das ist unabdingbar, <text:soft-page-break/>um beispielsweise mit einem Arduino Mikrocontrollerboard oder einer NodeMCU im Stromnetz arbeiten zu können.</text:p>
      <text:p text:style-name="P37"><text:s/></text:p>
      <text:p text:style-name="P37">Der dritte und letzte Baustein ist ein WLAN-fähiges <draw:frame draw:style-name="fr2" draw:name="Bild20" text:anchor-type="char" svg:x="12.626cm" svg:y="-0.065cm" svg:width="4.004cm" svg:height="3.02cm" draw:z-index="22"><draw:image xlink:href="Pictures/1000000000000258000001BC847DF868.jpg" xlink:type="simple" xlink:show="embed" xlink:actuate="onLoad" draw:mime-type="image/jpeg"/></draw:frame>Controllerboard, das sich mit einer entsprechenden Programmierung selbsttätig in ein bestehendes WLAN-Netz einloggen kann. Dort ist es anhand der IP-Adresse identifizierbar und kann über einen beliebigen Webbrowser eines im selben Netz eingebundenen digitalen Endgeräts angesprochen werden.</text:p>
      <text:p text:style-name="P37"><draw:frame draw:style-name="fr2" draw:name="Bild21" text:anchor-type="char" svg:x="0.3cm" svg:y="0cm" svg:width="9.068cm" svg:height="9.204cm" draw:z-index="23"><draw:image xlink:href="Pictures/1000000000000258000002611D1A76A1.jpg" xlink:type="simple" xlink:show="embed" xlink:actuate="onLoad" draw:mime-type="image/jpeg"/></draw:frame>Die nebenstehende Abbildung zeigt, wie die Bausteine zueinander angeordnet werden müssen, damit Netzteil, Relais und Controller nicht mehr Platz benötigen als ein üblicher Lichtschalter.</text:p>
      <text:p text:style-name="P37">Die grauen Punkte in der Zeichnung stehen für elektrische Verbindungen, die durch Löten, Schraubverbinder oder Klemmen zu realisieren sind. Es ist darauf zu achten, dass die blanken, 230V Wechselspannung führenden Teile gut isoliert sind.</text:p>
      <text:p text:style-name="P37">Kurze Anschlusswege auf der Niedervoltseite zwischen Netzteil, Relais und Controller stellen sicher, dass das 5V-Relais trotz der niedrigeren Spannung von 3,3V sicher schaltet. Sollte es wider Erwarten Probleme geben, kann ein Transistor (1) helfen.</text:p>
      <text:p text:style-name="P37">Um den Schaltvorgang auslösen zu können, muss die NodeMCU entsprechend programmiert werden. Der nachfolgende Programmcode erfüllt diesen Zweck.</text:p>
      <text:p text:style-name="Text_20_body"><text:span text:style-name="Source_20_Text"><text:span text:style-name="T18">#include &lt;ESP8266WiFi.h&gt;</text:span></text:span></text:p>
      <text:p text:style-name="Text_20_body"><text:span text:style-name="Source_20_Text"><text:span text:style-name="T18">const char* ssid = "Name des Access-Points";</text:span></text:span></text:p>
      <text:p text:style-name="Text_20_body"><text:span text:style-name="Source_20_Text"><text:span text:style-name="T18">const char* password = "Passwort";</text:span></text:span></text:p>
      <text:p text:style-name="Text_20_body"><text:span text:style-name="Source_20_Text"><text:span text:style-name="T18">int RelaisPin = D3;</text:span></text:span></text:p>
      <text:p text:style-name="Text_20_body"><text:span text:style-name="Source_20_Text"><text:span text:style-name="T18">unsigned long Steuerbefehle;</text:span></text:span></text:p>
      <text:p text:style-name="Text_20_body"><text:span text:style-name="Source_20_Text"><text:span text:style-name="T18">unsigned long Verbindungen;</text:span></text:span></text:p>
      <text:p text:style-name="Text_20_body"><text:span text:style-name="Source_20_Text"><text:span text:style-name="T18">// Server an Port 80 etablieren</text:span></text:span></text:p>
      <text:p text:style-name="Text_20_body"><text:span text:style-name="Source_20_Text"><text:span text:style-name="T18">WiFiServer server(80);</text:span></text:span></text:p>
      <text:p text:style-name="Text_20_body"><text:span text:style-name="Source_20_Text"><text:span text:style-name="T18">void setup() {</text:span></text:span></text:p>
      <text:p text:style-name="Text_20_body"><text:span text:style-name="Source_20_Text"><text:span text:style-name="T18">Steuerbefehle = 0;</text:span></text:span></text:p>
      <text:p text:style-name="Text_20_body"><text:span text:style-name="Source_20_Text"><text:span text:style-name="T18">Verbindungen = 0;</text:span></text:span></text:p>
      <text:p text:style-name="Text_20_body"><text:soft-page-break/><text:span text:style-name="Source_20_Text"><text:span text:style-name="T18">// Seriellen Monitor starten</text:span></text:span></text:p>
      <text:p text:style-name="Text_20_body"><text:span text:style-name="Source_20_Text"><text:span text:style-name="T18">Serial.begin(9600);</text:span></text:span></text:p>
      <text:p text:style-name="Text_20_body"><text:span text:style-name="Source_20_Text"><text:span text:style-name="T18">delay(1);</text:span></text:span></text:p>
      <text:p text:style-name="Text_20_body"><text:span text:style-name="Source_20_Text"><text:span text:style-name="T18">// Relaispin (D3) ansteuern und auf LOW setzen</text:span></text:span></text:p>
      <text:p text:style-name="Text_20_body"><text:span text:style-name="Source_20_Text"><text:span text:style-name="T18">pinMode(RelaisPin, OUTPUT);</text:span></text:span></text:p>
      <text:p text:style-name="Text_20_body"><text:span text:style-name="Source_20_Text"><text:span text:style-name="T18">digitalWrite(RelaisPin, LOW);</text:span></text:span></text:p>
      <text:p text:style-name="Text_20_body"><text:span text:style-name="Source_20_Text"><text:span text:style-name="T18">// WLAN-Verbindung initiieren</text:span></text:span></text:p>
      <text:p text:style-name="Text_20_body"><text:span text:style-name="Source_20_Text"><text:span text:style-name="T18">Serial.println();</text:span></text:span></text:p>
      <text:p text:style-name="Text_20_body"><text:span text:style-name="Source_20_Text"><text:span text:style-name="T18">Serial.println();</text:span></text:span></text:p>
      <text:p text:style-name="Text_20_body"><text:span text:style-name="Source_20_Text"><text:span text:style-name="T18">Serial.print("Verbinde mit ");</text:span></text:span></text:p>
      <text:p text:style-name="Text_20_body"><text:span text:style-name="Source_20_Text"><text:span text:style-name="T18">Serial.println(ssid);</text:span></text:span></text:p>
      <text:p text:style-name="Text_20_body"><text:span text:style-name="Source_20_Text"><text:span text:style-name="T18">WiFi.begin(ssid, password);</text:span></text:span></text:p>
      <text:p text:style-name="Text_20_body"><text:span text:style-name="Source_20_Text"><text:span text:style-name="T18">while (WiFi.status() != WL_CONNECTED) {</text:span></text:span></text:p>
      <text:p text:style-name="Text_20_body"><text:span text:style-name="Source_20_Text"><text:span text:style-name="T18">delay(500);</text:span></text:span></text:p>
      <text:p text:style-name="Text_20_body"><text:span text:style-name="Source_20_Text"><text:span text:style-name="T18">Serial.print(".");</text:span></text:span></text:p>
      <text:p text:style-name="Text_20_body"><text:span text:style-name="Source_20_Text"><text:span text:style-name="T18">}</text:span></text:span></text:p>
      <text:p text:style-name="Text_20_body"><text:span text:style-name="Source_20_Text"><text:span text:style-name="T18">Serial.println("");</text:span></text:span></text:p>
      <text:p text:style-name="Text_20_body"><text:span text:style-name="Source_20_Text"><text:span text:style-name="T18">Serial.println("Mit dem Router verbunden");</text:span></text:span></text:p>
      <text:p text:style-name="Text_20_body"><text:span text:style-name="Source_20_Text"><text:span text:style-name="T18">Serial.println();</text:span></text:span></text:p>
      <text:p text:style-name="Text_20_body"><text:span text:style-name="Source_20_Text"><text:span text:style-name="T18">// Den Server starten</text:span></text:span></text:p>
      <text:p text:style-name="Text_20_body"><text:span text:style-name="Source_20_Text"><text:span text:style-name="T18">server.begin();</text:span></text:span></text:p>
      <text:p text:style-name="Text_20_body"><text:span text:style-name="Source_20_Text"><text:span text:style-name="T18">Serial.println("Server gestartet");</text:span></text:span></text:p>
      <text:p text:style-name="Text_20_body"><text:span text:style-name="Source_20_Text"><text:span text:style-name="T18">Serial.println();</text:span></text:span></text:p>
      <text:p text:style-name="Text_20_body"><text:span text:style-name="Source_20_Text"><text:span text:style-name="T18">Serial.println();</text:span></text:span></text:p>
      <text:p text:style-name="Text_20_body"><text:span text:style-name="Source_20_Text"><text:span text:style-name="T18">// IP-Adresse für den Aufruf des ESP-Servers</text:span></text:span></text:p>
      <text:p text:style-name="Text_20_body"><text:span text:style-name="Source_20_Text"><text:span text:style-name="T18">Serial.print("Kopiere die nachstehende IP in die Adresszeile deines Browsers,");</text:span></text:span></text:p>
      <text:p text:style-name="Text_20_body"><text:span text:style-name="Source_20_Text"><text:span text:style-name="T18">Serial.println();</text:span></text:span></text:p>
      <text:p text:style-name="Text_20_body"><text:span text:style-name="Source_20_Text"><text:span text:style-name="T18">Serial.print("um die Verbindung herzustellen: ");</text:span></text:span></text:p>
      <text:p text:style-name="Text_20_body"><text:span text:style-name="Source_20_Text"><text:span text:style-name="T18">Serial.print("http://");</text:span></text:span></text:p>
      <text:p text:style-name="Text_20_body"><text:span text:style-name="Source_20_Text"><text:span text:style-name="T18">Serial.println(WiFi.localIP());</text:span></text:span></text:p>
      <text:p text:style-name="Text_20_body"><text:span text:style-name="Source_20_Text"><text:span text:style-name="T18">Serial.println("/");</text:span></text:span></text:p>
      <text:p text:style-name="Text_20_body"><text:span text:style-name="Source_20_Text"><text:span text:style-name="T18">}</text:span></text:span></text:p>
      <text:p text:style-name="Text_20_body"><text:soft-page-break/><text:span text:style-name="Source_20_Text"><text:span text:style-name="T18">void loop()</text:span></text:span></text:p>
      <text:p text:style-name="Text_20_body"><text:span text:style-name="Source_20_Text"><text:span text:style-name="T18">{</text:span></text:span></text:p>
      <text:p text:style-name="Text_20_body"><text:span text:style-name="Source_20_Text"><text:span text:style-name="T18">// Verbindung zum WLAN-Netz prüfen</text:span></text:span></text:p>
      <text:p text:style-name="Text_20_body"><text:span text:style-name="Source_20_Text"><text:span text:style-name="T18">WiFiClient client = server.available();</text:span></text:span></text:p>
      <text:p text:style-name="Text_20_body"><text:span text:style-name="Source_20_Text"><text:span text:style-name="T18">if (!client)</text:span></text:span></text:p>
      <text:p text:style-name="Text_20_body"><text:span text:style-name="Source_20_Text"><text:span text:style-name="T18">{</text:span></text:span></text:p>
      <text:p text:style-name="Text_20_body"><text:span text:style-name="Source_20_Text"><text:span text:style-name="T18">return;</text:span></text:span></text:p>
      <text:p text:style-name="Text_20_body"><text:span text:style-name="Source_20_Text"><text:span text:style-name="T18">}</text:span></text:span></text:p>
      <text:p text:style-name="Text_20_body"><text:span text:style-name="Source_20_Text"><text:span text:style-name="T18">// Warten, bis der Client Daten sendet</text:span></text:span></text:p>
      <text:p text:style-name="Text_20_body"><text:span text:style-name="Source_20_Text"><text:span text:style-name="T18">Serial.println("new client");</text:span></text:span></text:p>
      <text:p text:style-name="Text_20_body"><text:span text:style-name="Source_20_Text"><text:span text:style-name="T18">unsigned long TimeOut = millis() + 250;</text:span></text:span></text:p>
      <text:p text:style-name="Text_20_body"><text:span text:style-name="Source_20_Text"><text:span text:style-name="T18">while (!client.available() &amp;&amp; (millis() &lt; TimeOut) )</text:span></text:span></text:p>
      <text:p text:style-name="Text_20_body"><text:span text:style-name="Source_20_Text"><text:span text:style-name="T18">{</text:span></text:span></text:p>
      <text:p text:style-name="Text_20_body"><text:span text:style-name="Source_20_Text"><text:span text:style-name="T18">delay(1);</text:span></text:span></text:p>
      <text:p text:style-name="Text_20_body"><text:span text:style-name="Source_20_Text"><text:span text:style-name="T18">}</text:span></text:span></text:p>
      <text:p text:style-name="Text_20_body"><text:span text:style-name="Source_20_Text"><text:span text:style-name="T18">if (millis() &gt; TimeOut)</text:span></text:span></text:p>
      <text:p text:style-name="Text_20_body"><text:span text:style-name="Source_20_Text"><text:span text:style-name="T18">{</text:span></text:span></text:p>
      <text:p text:style-name="Text_20_body"><text:span text:style-name="Source_20_Text"><text:span text:style-name="T18">Serial.println("client connection time-out!");</text:span></text:span></text:p>
      <text:p text:style-name="Text_20_body"><text:span text:style-name="Source_20_Text"><text:span text:style-name="T18">return;</text:span></text:span></text:p>
      <text:p text:style-name="Text_20_body"><text:span text:style-name="Source_20_Text"><text:span text:style-name="T18">}</text:span></text:span></text:p>
      <text:p text:style-name="Text_20_body"><text:span text:style-name="Source_20_Text"><text:span text:style-name="T18">// Die erste Zeile der Anforderungen lesen</text:span></text:span></text:p>
      <text:p text:style-name="Text_20_body"><text:span text:style-name="Source_20_Text"><text:span text:style-name="T18">String Request = client.readStringUntil('\r');</text:span></text:span></text:p>
      <text:p text:style-name="Text_20_body"><text:span text:style-name="Source_20_Text"><text:span text:style-name="T18">//Serial.println(Request);</text:span></text:span></text:p>
      <text:p text:style-name="Text_20_body"><text:span text:style-name="Source_20_Text"><text:span text:style-name="T18">client.flush();</text:span></text:span></text:p>
      <text:p text:style-name="Text_20_body"><text:span text:style-name="Source_20_Text"><text:span text:style-name="T18">// Client stoppen, wenn keine Anforderung vorliegen</text:span></text:span></text:p>
      <text:p text:style-name="Text_20_body"><text:span text:style-name="Source_20_Text"><text:span text:style-name="T18">if (Request == "")</text:span></text:span></text:p>
      <text:p text:style-name="Text_20_body"><text:span text:style-name="Source_20_Text"><text:span text:style-name="T18">{</text:span></text:span></text:p>
      <text:p text:style-name="Text_20_body"><text:span text:style-name="Source_20_Text"><text:span text:style-name="T18">Serial.println("empty request! - stopping client");</text:span></text:span></text:p>
      <text:p text:style-name="Text_20_body"><text:span text:style-name="Source_20_Text"><text:span text:style-name="T18">client.stop();</text:span></text:span></text:p>
      <text:p text:style-name="Text_20_body"><text:span text:style-name="Source_20_Text"><text:span text:style-name="T18">return;</text:span></text:span></text:p>
      <text:p text:style-name="Text_20_body"><text:span text:style-name="Source_20_Text"><text:span text:style-name="T18">}</text:span></text:span></text:p>
      <text:p text:style-name="Text_20_body"><text:span text:style-name="Source_20_Text"><text:span text:style-name="T18">// Pfad aufnehmen</text:span></text:span></text:p>
      <text:p text:style-name="Text_20_body"><text:soft-page-break/><text:span text:style-name="Source_20_Text"><text:span text:style-name="T18">String Path = "", Param = "", Cmd = "";</text:span></text:span></text:p>
      <text:p text:style-name="Text_20_body"><text:span text:style-name="Source_20_Text"><text:span text:style-name="T18">String GetStart = "GET ";</text:span></text:span></text:p>
      <text:p text:style-name="Text_20_body"><text:span text:style-name="Source_20_Text"><text:span text:style-name="T18">int Start, EndSpace, EndQuest;</text:span></text:span></text:p>
      <text:p text:style-name="Text_20_body"><text:span text:style-name="Source_20_Text"><text:span text:style-name="T18">Start = Request.indexOf(GetStart);</text:span></text:span></text:p>
      <text:p text:style-name="Text_20_body"><text:span text:style-name="Source_20_Text"><text:span text:style-name="T18">if (Start &gt;= 0)</text:span></text:span></text:p>
      <text:p text:style-name="Text_20_body"><text:span text:style-name="Source_20_Text"><text:span text:style-name="T18">{</text:span></text:span></text:p>
      <text:p text:style-name="Text_20_body"><text:span text:style-name="Source_20_Text"><text:span text:style-name="T18">Start += +GetStart.length();</text:span></text:span></text:p>
      <text:p text:style-name="Text_20_body"><text:span text:style-name="Source_20_Text"><text:span text:style-name="T18">EndSpace = Request.indexOf(" ", Start);</text:span></text:span></text:p>
      <text:p text:style-name="Text_20_body"><text:span text:style-name="Source_20_Text"><text:span text:style-name="T18">EndQuest = Request.indexOf("?", Start);</text:span></text:span></text:p>
      <text:p text:style-name="Text_20_body"><text:span text:style-name="Source_20_Text"><text:span text:style-name="T18">// Sind da irgendwelche Parameter?</text:span></text:span></text:p>
      <text:p text:style-name="Text_20_body"><text:span text:style-name="Source_20_Text"><text:span text:style-name="T18">if (EndSpace &gt; 0)</text:span></text:span></text:p>
      <text:p text:style-name="Text_20_body"><text:span text:style-name="Source_20_Text"><text:span text:style-name="T18">{</text:span></text:span></text:p>
      <text:p text:style-name="Text_20_body"><text:span text:style-name="Source_20_Text"><text:span text:style-name="T18">if (EndQuest &gt; 0)</text:span></text:span></text:p>
      <text:p text:style-name="Text_20_body"><text:span text:style-name="Source_20_Text"><text:span text:style-name="T18">{</text:span></text:span></text:p>
      <text:p text:style-name="Text_20_body"><text:span text:style-name="Source_20_Text"><text:span text:style-name="T18">// Es gibt Parameter</text:span></text:span></text:p>
      <text:p text:style-name="Text_20_body"><text:span text:style-name="Source_20_Text"><text:span text:style-name="T18">Path = Request.substring(Start, EndQuest);</text:span></text:span></text:p>
      <text:p text:style-name="Text_20_body"><text:span text:style-name="Source_20_Text"><text:span text:style-name="T18">Param = Request.substring(EndQuest, EndSpace);</text:span></text:span></text:p>
      <text:p text:style-name="Text_20_body"><text:span text:style-name="Source_20_Text"><text:span text:style-name="T18">}</text:span></text:span></text:p>
      <text:p text:style-name="Text_20_body"><text:span text:style-name="Source_20_Text"><text:span text:style-name="T18">else</text:span></text:span></text:p>
      <text:p text:style-name="Text_20_body"><text:span text:style-name="Source_20_Text"><text:span text:style-name="T18">{</text:span></text:span></text:p>
      <text:p text:style-name="Text_20_body"><text:span text:style-name="Source_20_Text"><text:span text:style-name="T18">// Keine Parameter</text:span></text:span></text:p>
      <text:p text:style-name="Text_20_body"><text:span text:style-name="Source_20_Text"><text:span text:style-name="T18">Path = Request.substring(Start, EndSpace);</text:span></text:span></text:p>
      <text:p text:style-name="Text_20_body"><text:span text:style-name="Source_20_Text"><text:span text:style-name="T18">}</text:span></text:span></text:p>
      <text:p text:style-name="Text_20_body"><text:span text:style-name="Source_20_Text"><text:span text:style-name="T18">}</text:span></text:span></text:p>
      <text:p text:style-name="Text_20_body"><text:span text:style-name="Source_20_Text"><text:span text:style-name="T18">}</text:span></text:span></text:p>
      <text:p text:style-name="Text_20_body"><text:span text:style-name="Source_20_Text"><text:span text:style-name="T18">// Serieller Monitor</text:span></text:span></text:p>
      <text:p text:style-name="Text_20_body"><text:span text:style-name="Source_20_Text"><text:span text:style-name="T18">if (Param.length() &gt; 0)</text:span></text:span></text:p>
      <text:p text:style-name="Text_20_body"><text:span text:style-name="Source_20_Text"><text:span text:style-name="T18">{</text:span></text:span></text:p>
      <text:p text:style-name="Text_20_body"><text:span text:style-name="Source_20_Text"><text:span text:style-name="T18">int Equ = Param.indexOf("=");</text:span></text:span></text:p>
      <text:p text:style-name="Text_20_body"><text:span text:style-name="Source_20_Text"><text:span text:style-name="T18">if (Equ &gt;= 0)</text:span></text:span></text:p>
      <text:p text:style-name="Text_20_body"><text:span text:style-name="Source_20_Text"><text:span text:style-name="T18">{</text:span></text:span></text:p>
      <text:p text:style-name="Text_20_body"><text:span text:style-name="Source_20_Text"><text:span text:style-name="T18">Cmd = Param.substring(Equ + 1, Param.length());</text:span></text:span></text:p>
      <text:p text:style-name="Text_20_body"><text:soft-page-break/><text:span text:style-name="Source_20_Text"><text:span text:style-name="T18">Serial.println(Cmd);</text:span></text:span></text:p>
      <text:p text:style-name="Text_20_body"><text:span text:style-name="Source_20_Text"><text:span text:style-name="T18">}</text:span></text:span></text:p>
      <text:p text:style-name="Text_20_body"><text:span text:style-name="Source_20_Text"><text:span text:style-name="T18">}</text:span></text:span></text:p>
      <text:p text:style-name="Text_20_body"><text:span text:style-name="Source_20_Text"><text:span text:style-name="T18">// Browser</text:span></text:span></text:p>
      <text:p text:style-name="Text_20_body"><text:span text:style-name="Source_20_Text"><text:span text:style-name="T18">String Response, Header;</text:span></text:span></text:p>
      <text:p text:style-name="Text_20_body"><text:span text:style-name="Source_20_Text"><text:span text:style-name="T18">// Fehlermeldung</text:span></text:span></text:p>
      <text:p text:style-name="Text_20_body"><text:span text:style-name="Source_20_Text"><text:span text:style-name="T18">if (Path != "/")</text:span></text:span></text:p>
      <text:p text:style-name="Text_20_body"><text:span text:style-name="Source_20_Text"><text:span text:style-name="T18">{</text:span></text:span></text:p>
      <text:p text:style-name="Text_20_body"><text:span text:style-name="Source_20_Text"><text:span text:style-name="T18">Response = "&lt;html&gt;&lt;head&gt;&lt;title&gt;404 Not Found&lt;/title&gt;&lt;/head&gt;&lt;body&gt;&lt;h1&gt;Not Found&lt;/h1&gt;&lt;p&gt;Die angeforderte URL wurde auf diesem Server nicht gefunden.&lt;/p&gt;&lt;/body&gt;&lt;/html&gt;";</text:span></text:span></text:p>
      <text:p text:style-name="Text_20_body"><text:span text:style-name="Source_20_Text"><text:span text:style-name="T18">Header = "HTTP/1.1 404 Not found\r\n";</text:span></text:span></text:p>
      <text:p text:style-name="Text_20_body"><text:span text:style-name="Source_20_Text"><text:span text:style-name="T18">Header += "Content-Length: ";</text:span></text:span></text:p>
      <text:p text:style-name="Text_20_body"><text:span text:style-name="Source_20_Text"><text:span text:style-name="T18">Header += Response.length();</text:span></text:span></text:p>
      <text:p text:style-name="Text_20_body"><text:span text:style-name="Source_20_Text"><text:span text:style-name="T18">Header += "\r\n";</text:span></text:span></text:p>
      <text:p text:style-name="Text_20_body"><text:span text:style-name="Source_20_Text"><text:span text:style-name="T18">Header += "Content-Type: text/html\r\n";</text:span></text:span></text:p>
      <text:p text:style-name="Text_20_body"><text:span text:style-name="Source_20_Text"><text:span text:style-name="T18">Header += "Connection: close\r\n";</text:span></text:span></text:p>
      <text:p text:style-name="Text_20_body"><text:span text:style-name="Source_20_Text"><text:span text:style-name="T18">Header += "\r\n";</text:span></text:span></text:p>
      <text:p text:style-name="Text_20_body"><text:span text:style-name="Source_20_Text"><text:span text:style-name="T18">}</text:span></text:span></text:p>
      <text:p text:style-name="Text_20_body"><text:span text:style-name="Source_20_Text"><text:span text:style-name="T18">// Formatierung der Serverinhalte</text:span></text:span></text:p>
      <text:p text:style-name="Text_20_body"><text:span text:style-name="Source_20_Text"><text:span text:style-name="T18">else</text:span></text:span></text:p>
      <text:p text:style-name="Text_20_body"><text:span text:style-name="Source_20_Text"><text:span text:style-name="T18">{</text:span></text:span></text:p>
      <text:p text:style-name="Text_20_body"><text:span text:style-name="Source_20_Text"><text:span text:style-name="T18">Steuerbefehle++;</text:span></text:span></text:p>
      <text:p text:style-name="Text_20_body"><text:span text:style-name="Source_20_Text"><text:span text:style-name="T18">Verbindungen++;</text:span></text:span></text:p>
      <text:p text:style-name="Text_20_body"><text:span text:style-name="Source_20_Text"><text:span text:style-name="T18">Response = "&lt;html&gt;&lt;head&gt;&lt;title&gt;Demo f&amp;uumlr ESP8266 Steuerung&lt;/title&gt;&lt;/head&gt;&lt;body&gt;";</text:span></text:span></text:p>
      <text:p text:style-name="Text_20_body"><text:span text:style-name="Source_20_Text"><text:span text:style-name="T18">Response += "&lt;font color=\"#0000FF\"&gt;&lt;body bgcolor=\"#CCEEFF\"&gt;";</text:span></text:span></text:p>
      <text:p text:style-name="Text_20_body"><text:span text:style-name="Source_20_Text"><text:span text:style-name="T18">Response += "&lt;meta name=\"viewport\" content=\"width=device-width, initial-scale=1.0, user-scalable=yes\"&gt;";</text:span></text:span></text:p>
      <text:p text:style-name="Text_20_body"><text:span text:style-name="Source_20_Text"><text:span text:style-name="T18">Response += "&lt;h1&gt;Relaissteuerung&lt;/h1&gt;";</text:span></text:span></text:p>
      <text:p text:style-name="Text_20_body"><text:span text:style-name="Source_20_Text"><text:span text:style-name="T18">Response += "Durch Antippen von STROM_AN und STROM_AUS kann das Relais an GPIO4 (D3) auf HIGH bzw. LOW gesetzt werden. ";</text:span></text:span></text:p>
      <text:p text:style-name="Text_20_body"><text:span text:style-name="Source_20_Text"><text:span text:style-name="T18">Response += "&lt;FONT SIZE=+1&gt;";</text:span></text:span></text:p>
      <text:p text:style-name="Text_20_body"><text:soft-page-break/><text:span text:style-name="Source_20_Text"><text:span text:style-name="T18">Response += "&lt;p&gt;Funktionen: &lt;a href=\"?pin=AN\"&gt;&lt;button&gt;STROM_AN&lt;/button&gt;&lt;/a&gt; &lt;a href=\"?pin=AUS\"&gt;&lt;button&gt;STROM_AUS&lt;/button&gt;&lt;/a&gt;&lt;/p&gt;";</text:span></text:span></text:p>
      <text:p text:style-name="Text_20_body"><text:span text:style-name="Source_20_Text"><text:span text:style-name="T18">// Auf Eingaben reagieren</text:span></text:span></text:p>
      <text:p text:style-name="Text_20_body"><text:span text:style-name="Source_20_Text"><text:span text:style-name="T18">if (Cmd.length() &gt; 0)</text:span></text:span></text:p>
      <text:p text:style-name="Text_20_body"><text:span text:style-name="Source_20_Text"><text:span text:style-name="T18">{</text:span></text:span></text:p>
      <text:p text:style-name="Text_20_body"><text:span text:style-name="Source_20_Text"><text:span text:style-name="T18">// Empfangene Kommandos anzeigen</text:span></text:span></text:p>
      <text:p text:style-name="Text_20_body"><text:span text:style-name="Source_20_Text"><text:span text:style-name="T18">Response += "Status: " + Cmd + "&lt;BR&gt;";</text:span></text:span></text:p>
      <text:p text:style-name="Text_20_body"><text:span text:style-name="Source_20_Text"><text:span text:style-name="T18">// GPIO-Pin schalten, Ereignisse zählen und anzeigen</text:span></text:span></text:p>
      <text:p text:style-name="Text_20_body"><text:span text:style-name="Source_20_Text"><text:span text:style-name="T18">if (Cmd.indexOf("AUS") &gt;= 0)</text:span></text:span></text:p>
      <text:p text:style-name="Text_20_body"><text:span text:style-name="Source_20_Text"><text:span text:style-name="T18">{</text:span></text:span></text:p>
      <text:p text:style-name="Text_20_body"><text:span text:style-name="Source_20_Text"><text:span text:style-name="T18">digitalWrite(RelaisPin, HIGH);</text:span></text:span></text:p>
      <text:p text:style-name="Text_20_body"><text:span text:style-name="Source_20_Text"><text:span text:style-name="T18">}</text:span></text:span></text:p>
      <text:p text:style-name="Text_20_body"><text:span text:style-name="Source_20_Text"><text:span text:style-name="T18">else if (Cmd.indexOf("AN") &gt;= 0)</text:span></text:span></text:p>
      <text:p text:style-name="Text_20_body"><text:span text:style-name="Source_20_Text"><text:span text:style-name="T18">{</text:span></text:span></text:p>
      <text:p text:style-name="Text_20_body"><text:span text:style-name="Source_20_Text"><text:span text:style-name="T18">digitalWrite(RelaisPin, LOW);</text:span></text:span></text:p>
      <text:p text:style-name="Text_20_body"><text:span text:style-name="Source_20_Text"><text:span text:style-name="T18">}</text:span></text:span></text:p>
      <text:p text:style-name="Text_20_body"><text:span text:style-name="Source_20_Text"><text:span text:style-name="T18">}</text:span></text:span></text:p>
      <text:p text:style-name="Text_20_body"><text:span text:style-name="Source_20_Text"><text:span text:style-name="T18">Response += "&lt;FONT SIZE=-2&gt;";</text:span></text:span></text:p>
      <text:p text:style-name="Text_20_body"><text:span text:style-name="Source_20_Text"><text:span text:style-name="T18">Response += "&lt;BR&gt;Aufrufzähler=";</text:span></text:span></text:p>
      <text:p text:style-name="Text_20_body"><text:span text:style-name="Source_20_Text"><text:span text:style-name="T18">Response += Steuerbefehle;</text:span></text:span></text:p>
      <text:p text:style-name="Text_20_body"><text:span text:style-name="Source_20_Text"><text:span text:style-name="T18">Response += " - Verbindungszähler=";</text:span></text:span></text:p>
      <text:p text:style-name="Text_20_body"><text:span text:style-name="Source_20_Text"><text:span text:style-name="T18">Response += Verbindungen;</text:span></text:span></text:p>
      <text:p text:style-name="Text_20_body"><text:span text:style-name="Source_20_Text"><text:span text:style-name="T18">Response += "&lt;BR&gt;";</text:span></text:span></text:p>
      <text:p text:style-name="Text_20_body"><text:span text:style-name="Source_20_Text"><text:span text:style-name="T18">Response += "&lt;/body&gt;&lt;/html&gt;";</text:span></text:span></text:p>
      <text:p text:style-name="Text_20_body"><text:span text:style-name="Source_20_Text"><text:span text:style-name="T18">Header = "HTTP/1.1 200 OK\r\n";</text:span></text:span></text:p>
      <text:p text:style-name="Text_20_body"><text:span text:style-name="Source_20_Text"><text:span text:style-name="T18">Header += "Content-Length: ";</text:span></text:span></text:p>
      <text:p text:style-name="Text_20_body"><text:span text:style-name="Source_20_Text"><text:span text:style-name="T18">Header += Response.length();</text:span></text:span></text:p>
      <text:p text:style-name="Text_20_body"><text:span text:style-name="Source_20_Text"><text:span text:style-name="T18">Header += "\r\n";</text:span></text:span></text:p>
      <text:p text:style-name="Text_20_body"><text:span text:style-name="Source_20_Text"><text:span text:style-name="T18">Header += "Content-Type: text/html\r\n";</text:span></text:span></text:p>
      <text:p text:style-name="Text_20_body"><text:span text:style-name="Source_20_Text"><text:span text:style-name="T18">Header += "Connection: close\r\n";</text:span></text:span></text:p>
      <text:p text:style-name="Text_20_body"><text:span text:style-name="Source_20_Text"><text:span text:style-name="T18">Header += "\r\n";</text:span></text:span></text:p>
      <text:p text:style-name="Text_20_body"><text:span text:style-name="Source_20_Text"><text:span text:style-name="T18">}</text:span></text:span></text:p>
      <text:p text:style-name="Text_20_body"><text:soft-page-break/><text:span text:style-name="Source_20_Text"><text:span text:style-name="T18">// Reaktionen zum Client senden</text:span></text:span></text:p>
      <text:p text:style-name="Text_20_body"><text:span text:style-name="Source_20_Text"><text:span text:style-name="T18">client.print(Header);</text:span></text:span></text:p>
      <text:p text:style-name="Text_20_body"><text:span text:style-name="Source_20_Text"><text:span text:style-name="T18">client.print(Response);</text:span></text:span></text:p>
      <text:p text:style-name="Text_20_body"><text:span text:style-name="Source_20_Text"><text:span text:style-name="T18">// Client stoppen</text:span></text:span></text:p>
      <text:p text:style-name="Text_20_body"><text:span text:style-name="Source_20_Text"><text:span text:style-name="T18">client.stop();</text:span></text:span></text:p>
      <text:p text:style-name="Text_20_body"><text:span text:style-name="Source_20_Text"><text:span text:style-name="T18">Serial.println("Client disconnected");</text:span></text:span></text:p>
      <text:p text:style-name="Text_20_body"><text:span text:style-name="Source_20_Text"><text:span text:style-name="T18">}</text:span></text:span></text:p>
      <text:p text:style-name="Text_20_body"><text:span text:style-name="Source_20_Text"><text:span text:style-name="T18"/></text:span></text:p>
      <text:p text:style-name="P37"><draw:frame draw:style-name="fr2" draw:name="Bild22" text:anchor-type="char" svg:x="10.795cm" svg:y="0cm" svg:width="5.412cm" svg:height="9.232cm" draw:z-index="19"><draw:image xlink:href="Pictures/10000000000002270000040030E78462.jpg" xlink:type="simple" xlink:show="embed" xlink:actuate="onLoad" draw:mime-type="image/jpeg"/></draw:frame>Der Programmcode kann über Copy &amp; Paste in die Arduino-IDE übernommen werden. Danach muss der Name des eigenen Accesspoints (ssid) und das dazugehörige Passwort gleich zu Beginn der Codierung mit Anführungszeichen eingegeben werden. Ist das geschehen, wird er auf die NodeMCU übertragen. Näheres dazu findet sich <text:a xlink:type="simple" xlink:href="https://mint-unt.de/wlan-server/" office:target-frame-name="_blank" xlink:show="new" text:style-name="Internet_20_link" text:visited-style-name="Visited_20_Internet_20_Link">hier</text:a>.</text:p>
      <text:p text:style-name="P37">Die Programmierung unterstützt HTTP 1.1 mit definierten Unterbrechungen. Das heißt, dass sich die NodeMCU selbsttätig ins WLAN-Netz einwählt und die WiFi-Verbindung zu jeder Zeit wiederaufnimmt, wenn sie verloren geht.</text:p>
      <text:p text:style-name="P37">Die in der Programmierung enthaltene Benutzeroberfläche kann mit Hilfe eines Webbrowsers über die IP-Adresse der NodeMCU abgerufen werden (192.168.178.?? in die Adresszeile des Browsers eintippen). </text:p>
      <text:p text:style-name="P37">Die IP-Adresse selbst kann über den seriellen Monitor der Arduino-IDE oder die Bedienoberfläche des Access-Points ermittelt werden (bei einer Fritzbox beispielsweise durch die Eingabe von „fritz.box“ in die Adresszeile eines Webbrowsers).</text:p>
      <text:p text:style-name="P37"><text:s/></text:p>
      <text:p text:style-name="P37">Um sich zum Schalten das lästige Eintippen <draw:frame draw:style-name="fr2" draw:name="Bild23" text:anchor-type="char" svg:x="8.52cm" svg:y="0.078cm" svg:width="8.267cm" svg:height="7.098cm" draw:z-index="24"><draw:image xlink:href="Pictures/10000000000002580000023EF5FD8207.jpg" xlink:type="simple" xlink:show="embed" xlink:actuate="onLoad" draw:mime-type="image/jpeg"/></draw:frame>der IP-Adresse zu sparen, empfiehlt es sich, die Internetseite samt IP-Adresse als Link auf dem Handy zu speichern.</text:p>
      <text:p text:style-name="P37">(1) Zusatzinformation</text:p>
      <text:p text:style-name="P37">Sollte das Relais mit 3,3 V nicht schalten, hilft ein Transistor vom Typ TIP 120 STM. Er kann auf dem Relais platziert werden und verbindet bzw. trennt IN am Relais mit bzw. von GND.</text:p>
      <text:p text:style-name="P36"/>
      <text:p text:style-name="P38"><text:bookmark text:name="WLAN basierte Steckdosenleiste"/>WLAN basierte Steckdosenleiste</text:p>
      <text:p text:style-name="P39"><draw:frame draw:style-name="fr5" draw:name="Bild24" text:anchor-type="char" svg:x="0.037cm" svg:y="0.365cm" svg:width="3.528cm" svg:height="6.572cm" draw:z-index="14"><draw:image xlink:href="Pictures/10000000000000A10000012C162C29D8.jpg" xlink:type="simple" xlink:show="embed" xlink:actuate="onLoad" draw:mime-type="image/jpeg"/></draw:frame><text:s/></text:p>
      <text:p text:style-name="P40">Was mit einer Steckdose funktioniert, lässt sich auch mit mehreren realisieren. Beispielanwendung: Fernseher, Receiver, Raspberry Pi und Musikanlage mit dem Handy in Betrieb nehmen.</text:p>
      <text:p text:style-name="P40"><draw:frame draw:style-name="fr2" draw:name="Bild25" text:anchor-type="char" svg:x="7.352cm" svg:y="2.007cm" svg:width="9.59cm" svg:height="6.556cm" draw:z-index="15"><draw:image xlink:href="Pictures/100000010000012C000000EDE2F7B1C5.png" xlink:type="simple" xlink:show="embed" xlink:actuate="onLoad" draw:mime-type="image/png"/></draw:frame>Mit dem Raspberry Pi können Computerfunktionen vom Fernsehsessel ausgeübt werden. Dieser kleine Computer wählt sich beim Einschalten selbstständig ins WLAN-Netz ein und stellt seine Benutzeroberfläche über HDMI auf dem Fernsehbildschirm dar. Eine Bluetooth-Tastatur macht dessen Bedienung möglich.</text:p>
      <text:p text:style-name="P40">Ist danach das normale Fernsehprogramm gewünscht, wird der Raspberry aus und der Receiver eingeschaltet …</text:p>
      <text:p text:style-name="P40">Zur Realisierung einer solchen Steckdosenleiste werden 4 Relais eingesetzt, die mit je einem Transistor bestückt werden. Die Stromversorgung übernimmt ein 5V Netzteil. Die nachfolgende Zeichnung verdeutlicht, wie die Teile verdrahtet werden müssen: Der Pluspol vom Netzteil wird mit VCC an den 4 Relais und Vin an der NodeMCU und der Minuspol entsprechend mit GND an allen Teilen.</text:p>
      <text:p text:style-name="P40">Die Transistoren werden mit einem dicken Tropfen Heißkleber wie abgebildet auf den Relais fixiert und die rechten Beinchen mit GND verbunden.</text:p>
      <text:p text:style-name="P41"><text:soft-page-break/><draw:frame draw:style-name="fr4" draw:name="Bild26" text:anchor-type="as-char" svg:width="15.875cm" svg:height="12.25cm" draw:z-index="12"><draw:image xlink:href="Pictures/1000000000000258000001CF3D03481C.jpg" xlink:type="simple" xlink:show="embed" xlink:actuate="onLoad" draw:mime-type="image/jpeg"/></draw:frame><text:s/></text:p>
      <text:p text:style-name="P40">Die mittleren Beinchen werden mit IN auf den Relais, die linken mit den Pins D1, D2, D6 und D7 auf der NodeMCU zusammengeführt. Das sind normale I/O Pins und frei von anderen Funktionen.</text:p>
      <text:p text:style-name="P40">Um die Teile komfortabel verbauen zu können, bietet sich der Abschnitt eines „Brüstungskanals“ an, in dem alle Leitungen Platz finden und die Steckdosen mithilfe passender Geräteeinbaudosen fest verschraubt werden können.</text:p>
      <text:p text:style-name="P40">Endstücke sorgen nach Fertigstellung der Arbeiten für einen sauberen Abschluss. Hier ein Schema, wie die Teile im 230 V Netz anzuschließen sind:</text:p>
      <text:p text:style-name="P41"><draw:frame draw:style-name="fr4" draw:name="Bild27" text:anchor-type="as-char" svg:width="15.875cm" svg:height="6.826cm" draw:z-index="13"><draw:image xlink:href="Pictures/100000000000025800000102E26C2C74.jpg" xlink:type="simple" xlink:show="embed" xlink:actuate="onLoad" draw:mime-type="image/jpeg"/></draw:frame><text:s/></text:p>
      <text:p text:style-name="P40"><text:soft-page-break/>Da für den Anschluss Klemmverbindungen üblich sind, empfiehlt sich die Verwendung von Stromkabel NYM-J3 x 1,5 mm<text:span text:style-name="T19">2</text:span>. Die darin enthaltenen Kupferadern lassen sich leicht freilegen und in die Klemmen einführen.</text:p>
      <text:p text:style-name="P40">Zur Programmierung der Benutzeroberfläche und Steuerung der Relais eignet sich <text:a xlink:type="simple" xlink:href="https://mint-unt.de/wp-content/uploads/2026/08/WLAN-4-Schalter.pdf" office:target-frame-name="_blank" xlink:show="new" text:style-name="Internet_20_link" text:visited-style-name="Visited_20_Internet_20_Link">dieser</text:a> leider noch wenig erprobte Code. Er kann nach dem Öffnen der Datei mit den Tastenkombinationen &lt;Strg + A&gt; kopiert und mit &lt;Strg + C&gt; auf die Arduino-IDE übertragen werden. Nicht vergessen: Vor dem Download auf die NodeMCU die Kennung und das Passwort für das eigene WLAN-Netz eintippen.</text:p>
      <text:p text:style-name="P40">Hajo Schulenburg hat den Code oben überarbeitet, weil er ihn nicht zum Laufen gebracht hat. Er kann hier als Text in Form einer <text:a xlink:type="simple" xlink:href="https://mint-unt.de/wp-content/uploads/2023/12/Hajos-Code.pdf" office:target-frame-name="_blank" xlink:show="new" text:style-name="Internet_20_link" text:visited-style-name="Visited_20_Internet_20_Link"><text:span text:style-name="Strong_20_Emphasis">PDF-Datei</text:span></text:a><text:span text:style-name="Strong_20_Emphasis"> </text:span>heruntergeladen werden. Danke Hajo für die Unterstützung.</text:p>
      <text:p text:style-name="P39"/>
      <text:p text:style-name="P42"><text:bookmark text:name="Überwachungskamera"/>Überwachungskamera</text:p>
      <text:p text:style-name="P43"/>
      <text:p text:style-name="P43"><draw:frame draw:style-name="fr6" draw:name="Bild31" text:anchor-type="char" svg:x="4.216cm" svg:y="0.667cm" svg:width="11.968cm" svg:height="10.532cm" draw:z-index="30"><draw:image xlink:href="Pictures/100000010000025800000210E61D2E26.png" xlink:type="simple" xlink:show="embed" xlink:actuate="onLoad" draw:mime-type="image/png"/></draw:frame>Um eine Überwachungskamera auf einfache Weise einzurichten empfiehlt sich die Verwendung eines Raspberry Pi (<text:a xlink:type="simple" xlink:href="https://www.reichelt.de/raspberry-pi-4-b-4x-1-5-ghz-1-gb-ram-wlan-bt-rasp-pi-4-b-1gb-p259874.html?PROVID=2788&amp;gclid=EAIaIQobChMIvpmN2J_i5QIVCflRCh3mfQxLEAQYASABEgIMhPD_BwE&amp;&amp;r=1" office:target-frame-name="_blank" xlink:show="new" text:style-name="Internet_20_link" text:visited-style-name="Visited_20_Internet_20_Link">etwa 35 €</text:a>) und eine dazu passende Kamera (<text:a xlink:type="simple" xlink:href="https://www.reichelt.de/raspberry-pi-kamera-8mp-ir-v2-imx219pq-rasp-can-2-p170857.html?&amp;trstct=pol_4" office:target-frame-name="_blank" xlink:show="new" text:style-name="Internet_20_link" text:visited-style-name="Visited_20_Internet_20_Link">etwa 25 €</text:a>).</text:p>
      <text:p text:style-name="P44">Der Raspberry Pi benötigt ein Betriebssystem, das mithilfe einer Mikro-SD-Karte eingebunden werden kann. Wie das gelingt, wird <text:a xlink:type="simple" xlink:href="https://mint-unt.de/raspberry/" office:target-frame-name="_blank" xlink:show="new" text:style-name="Internet_20_link" text:visited-style-name="Visited_20_Internet_20_Link">hier</text:a> erklärt.</text:p>
      <text:p text:style-name="P44">Ausgelöst werden soll die Kamerafunktion von dem Bewegungsmelder HC-SR501, der <text:a xlink:type="simple" xlink:href="https://mint-unt.de/ein-bewegungsschalter/" office:target-frame-name="_blank" xlink:show="new" text:style-name="Internet_20_link" text:visited-style-name="Visited_20_Internet_20_Link">hier</text:a> vorgestellt worden ist.</text:p>
      <text:p text:style-name="P44">Und so sind die Teile mit dem Raspberry Pi zu verbinden:</text:p>
      <text:p text:style-name="P44">Danach wird der Raspberry Pi über ein HDMI-Kabel mit dem Monitor verbunden und über den Mikro-USB-Port mit Strom aus dem 5V-Netzteil versorgt. Eine Bluetooth-Tastatur mit integriertem Touchpad macht die Bedienung kabellos möglich. Sind Maus und Tastatur kabelgebunden, können diese über USB-angeschlossen werden.</text:p>
      <text:p text:style-name="P44">Das Betriebssystem des Raspberry Pi startet automatisch, wenn eine 5V Spannung anliegt.</text:p>
      <text:p text:style-name="P44">Zunächst muss die Kamera eingebunden werden. Dazu auf die Himbeere klicken und in dem sich öffnenden Dialog „Einstellungen“ und „Raspberry-Pi-Konfiguration“ auswählen. Es öffnet sich ein <text:soft-page-break/>Fenster in dem „Schnittstellen“ die Kamera aktiviert werden kann. Nach einem Neustart steht sie dann zur Verfügung.</text:p>
      <text:p text:style-name="P44">Um dann die Programmierumgebung zu starten erneut auf die Himbeere in der Kopfzeile klicken und in dem sich öffnenden Menü „Entwicklung“ und „Python 3 (IDLE)“ anwählen. </text:p>
      <text:p text:style-name="P45"><draw:frame draw:style-name="fr7" draw:name="Bild28" text:anchor-type="as-char" svg:width="9.924cm" svg:height="2.713cm" draw:z-index="27"><draw:image xlink:href="Pictures/1000000000000258000000A428525182.jpg" xlink:type="simple" xlink:show="embed" xlink:actuate="onLoad" draw:mime-type="image/jpeg"/></draw:frame><text:s/></text:p>
      <text:p text:style-name="P44">Es öffnet sich die Python Shell. Sie ist vergleichbar mit dem seriellen Monitor der Arduino IDE.</text:p>
      <text:p text:style-name="P45"><draw:frame draw:style-name="fr7" draw:name="Bild29" text:anchor-type="as-char" svg:width="13.686cm" svg:height="10.652cm" draw:z-index="28"><draw:image xlink:href="Pictures/1000000000000258000001D35F735703.jpg" xlink:type="simple" xlink:show="embed" xlink:actuate="onLoad" draw:mime-type="image/jpeg"/></draw:frame><text:s/></text:p>
      <text:p text:style-name="P44"/>
      <text:p text:style-name="P46">In der Shell unter „File“ auf „New File“ klicken und so ein neues Fenster erzeugen…</text:p>
      <text:p text:style-name="P45"><draw:frame draw:style-name="fr7" draw:name="Bild30" text:anchor-type="as-char" svg:width="13.476cm" svg:height="10.49cm" draw:z-index="29"><draw:image xlink:href="Pictures/1000000000000258000001D3EE81EC98.jpg" xlink:type="simple" xlink:show="embed" xlink:actuate="onLoad" draw:mime-type="image/jpeg"/></draw:frame><text:s/></text:p>
      <text:p text:style-name="P44">in das der unten stehende Code über Copy &amp; Paste eingefügt werden kann.</text:p>
      <text:p text:style-name="P44"><text:span text:style-name="Strong_20_Emphasis">Programmcode:</text:span></text:p>
      <text:p text:style-name="Text_20_body"><text:span text:style-name="Source_20_Text"><text:span text:style-name="T18">from gpiozero import MotionSensor</text:span></text:span></text:p>
      <text:p text:style-name="Text_20_body"><text:span text:style-name="Source_20_Text"><text:span text:style-name="T18">from picamera import PiCamera</text:span></text:span></text:p>
      <text:p text:style-name="Text_20_body"><text:span text:style-name="Source_20_Text"><text:span text:style-name="T18">import time</text:span></text:span></text:p>
      <text:p text:style-name="Text_20_body"><text:span text:style-name="Source_20_Text"><text:span text:style-name="T18">import datetime</text:span></text:span></text:p>
      <text:p text:style-name="P25"/>
      <text:p text:style-name="Text_20_body"><text:span text:style-name="Source_20_Text"><text:span text:style-name="T18"># Variablen für Sensor und Kamera erzeugen</text:span></text:span></text:p>
      <text:p text:style-name="Text_20_body"><text:span text:style-name="Source_20_Text"><text:span text:style-name="T18">pir = MotionSensor(4)</text:span></text:span></text:p>
      <text:p text:style-name="Text_20_body"><text:span text:style-name="Source_20_Text"><text:span text:style-name="T18">camera = PiCamera()</text:span></text:span></text:p>
      <text:p text:style-name="Text_20_body"><text:span text:style-name="Source_20_Text"><text:span text:style-name="T18"><text:s/></text:span></text:span></text:p>
      <text:p text:style-name="Text_20_body"><text:span text:style-name="Source_20_Text"><text:span text:style-name="T18"># Namen für die Bilder aus Datum und Zeit zu erzeugen</text:span></text:span></text:p>
      <text:p text:style-name="Text_20_body"><text:span text:style-name="Source_20_Text"><text:span text:style-name="T18">def getFileName():</text:span></text:span></text:p>
      <text:p text:style-name="Text_20_body"><text:span text:style-name="Source_20_Text"><text:span text:style-name="T18"><text:s text:c="8"/>return datetime.datetime.now().strftime("%Y-%m-%d_%H.%M.%S.jpg")</text:span></text:span></text:p>
      <text:p text:style-name="P25"/>
      <text:p text:style-name="Text_20_body"><text:span text:style-name="Source_20_Text"><text:span text:style-name="T18">while True:</text:span></text:span></text:p>
      <text:p text:style-name="Text_20_body"><text:span text:style-name="Source_20_Text"><text:span text:style-name="T18"><text:s text:c="4"/># Namen geben</text:span></text:span></text:p>
      <text:p text:style-name="Text_20_body"><text:soft-page-break/><text:span text:style-name="Source_20_Text"><text:span text:style-name="T18"><text:s text:c="4"/>filename = getFileName()</text:span></text:span></text:p>
      <text:p text:style-name="Text_20_body"><text:span text:style-name="Source_20_Text"><text:span text:style-name="T18"><text:s text:c="4"/># Auf eine Bewegung warten</text:span></text:span></text:p>
      <text:p text:style-name="Text_20_body"><text:span text:style-name="Source_20_Text"><text:span text:style-name="T18"><text:s text:c="4"/>pir.wait_for_motion()</text:span></text:span></text:p>
      <text:p text:style-name="Text_20_body"><text:span text:style-name="Source_20_Text"><text:span text:style-name="T18"><text:s text:c="4"/># Text in der Shell ausgeben</text:span></text:span></text:p>
      <text:p text:style-name="Text_20_body"><text:span text:style-name="Source_20_Text"><text:span text:style-name="T18"><text:s text:c="4"/>print("Bewegung entdeckt!")</text:span></text:span></text:p>
      <text:p text:style-name="Text_20_body"><text:span text:style-name="Source_20_Text"><text:span text:style-name="T18"><text:s text:c="4"/># Vorschau auf dem Bildschirm bis das Bild gespeichert ist</text:span></text:span></text:p>
      <text:p text:style-name="Text_20_body"><text:span text:style-name="Source_20_Text"><text:span text:style-name="T18"><text:s text:c="4"/>camera.start_preview()</text:span></text:span></text:p>
      <text:p text:style-name="Text_20_body"><text:span text:style-name="Source_20_Text"><text:span text:style-name="T18"><text:s text:c="4"/># Bild erstellen</text:span></text:span></text:p>
      <text:p text:style-name="Text_20_body"><text:span text:style-name="Source_20_Text"><text:span text:style-name="T18"><text:s text:c="4"/>camera.capture(filename)</text:span></text:span></text:p>
      <text:p text:style-name="Text_20_body"><text:span text:style-name="Source_20_Text"><text:span text:style-name="T18"><text:s text:c="4"/>camera.stop_preview()</text:span></text:span></text:p>
      <text:p text:style-name="Text_20_body"><text:span text:style-name="Source_20_Text"><text:span text:style-name="T18"><text:s text:c="4"/># 10 Sekunden bis zum Neubeginn warten</text:span></text:span></text:p>
      <text:p text:style-name="Text_20_body"><text:span text:style-name="Source_20_Text"><text:span text:style-name="T18"><text:s text:c="4"/>time.sleep(10)</text:span></text:span></text:p>
      <text:p text:style-name="P44">Bevor der Code ausgeführt wird, muss er in einer Datei gespeichert werden, beispielsweise auf dem „Schreibtisch“ (/home/pi/Schreibtisch).</text:p>
      <text:p text:style-name="P44">Ist das geschehen, kann er mit F5 oder über den Menüpunkt „Run“ zur Ausführung gebracht werden.</text:p>
      <text:p text:style-name="P44">Wenn alles richtig ist und der Sensor eine Bewegung entdeckt, wird auf dem Monitor kurz gezeigt, was die Kamera sieht. Zeitgleich erscheint in der Shell der Hinweis „Bewegung entdeckt“ und auf dem Desktop („Scheibtisch“) wird ein Bild abgelegt mit Datum und Uhrzeit als Dateinamen.</text:p>
      <text:p text:style-name="P44">Danach pausiert die Routine für 10 Sekunden, ehe sie durch eine weitere Bewegung erneut gestartet wird.</text:p>
      <text:p text:style-name="P47"/>
      <text:p text:style-name="P48"><text:bookmark text:name="Ein einfacher Audioplayer"/>Ein einfacher Audioplayer</text:p>
      <text:p text:style-name="P49">Die Hauptkomponente für einen Audioplayer ist ein Mikro-SD-Kartenleser. Wer etwas Löterfahrung hat, kann ihn sich selbst herstellen. Dazu wird ein Adapter benötigt, der beim Kauf einer Mikro-SD- Karte oft mit ausgeliefert wird.</text:p>
      <text:p text:style-name="P50"><draw:frame draw:style-name="fr4" draw:name="Bild32" text:anchor-type="as-char" svg:width="2.963cm" svg:height="6.454cm" draw:z-index="31"><draw:image xlink:href="Pictures/100000000000010400000258942E2CAD.jpg" xlink:type="simple" xlink:show="embed" xlink:actuate="onLoad" draw:mime-type="image/jpeg"/></draw:frame><text:s/></text:p>
      <text:p text:style-name="P51">An den rückseitigen Kontakten des Adapters wird eine siebenpolige Stiftleiste angelötet, die so über ein Breadboard mit den weiteren benötigten Komponenten zusammengebunden werden kann. Die Anschlüsse zum Arduino in der Abbildung oben von links nach rechts: D12 (MISO) – frei – D13 (CLK) – 3V3 – GND – D11 (MOSI) – D10 (CS).</text:p>
      <text:p text:style-name="P51">Wem das nicht gefällt, kann einen <text:a xlink:type="simple" xlink:href="https://www.reichelt.de/d1-shield-microsd-d1z-microsd-p266070.html?r=1" office:target-frame-name="_blank" xlink:show="new" text:style-name="Internet_20_link" text:visited-style-name="Visited_20_Internet_20_Link">handelsüblichen Adapter</text:a> verwenden. </text:p>
      <text:p text:style-name="P50"><draw:frame draw:style-name="fr7" draw:name="Bild33" text:anchor-type="as-char" svg:width="14.198cm" svg:height="6.057cm" draw:z-index="32"><draw:image xlink:href="Pictures/1000000000000258000001003FB1AAA9.jpg" xlink:type="simple" xlink:show="embed" xlink:actuate="onLoad" draw:mime-type="image/jpeg"/></draw:frame><text:s/></text:p>
      <text:p text:style-name="P51">Er wird zusammen mit Stiftleisten ausgeliefert. Fünf Kontaktstifte werden mit den Anschlüssen 3V3 – D8 – D7 – D6 – D5 verlötet, ein einzelner Stift mit GND auf der gegenüberliegenden Seite. So kann der Adapter auf einem Breadboard platziert und mit einem Arduino Nano und drei Tastern zu einem Player zusammengeschlossen werden. Die folgende Abbildung zeigt diesen Aufbau.</text:p>
      <text:p text:style-name="P50"><text:soft-page-break/><draw:frame draw:style-name="fr7" draw:name="Bild34" text:anchor-type="as-char" svg:width="16.141cm" svg:height="8.273cm" draw:z-index="33"><draw:image xlink:href="Pictures/10000000000003200000019A23D4E511.jpg" xlink:type="simple" xlink:show="embed" xlink:actuate="onLoad" draw:mime-type="image/jpeg"/></draw:frame><text:s/></text:p>
      <text:p text:style-name="P52">Der Adapter ist transparent dargestellt, um die Anschlüsse zwischen ihm und dem Arduino sehen zu können. Die Punkte, an denen die Stifte des Adapters im Breadboard stecken, sind orange gekennzeichnet. Die nachfolgende Tabelle zeigt – spaltenweise gelesen – wie die Adapter- mit den Arduino-Pins zu verbinden sind: </text:p>
      <table:table table:name="Tabelle1" table:style-name="Tabelle1">
        <table:table-column table:style-name="Tabelle1.A"/>
        <table:table-column table:style-name="Tabelle1.B"/>
        <table:table-column table:style-name="Tabelle1.C"/>
        <table:table-column table:style-name="Tabelle1.D" table:number-columns-repeated="2"/>
        <table:table-column table:style-name="Tabelle1.F"/>
        <table:table-column table:style-name="Tabelle1.G"/>
        <table:table-row>
          <table:table-cell table:style-name="Tabelle1.A1" office:value-type="string">
            <text:p text:style-name="Table_20_Contents">Adapter</text:p>
          </table:table-cell>
          <table:table-cell table:style-name="Tabelle1.A1" office:value-type="string">
            <text:p text:style-name="Table_20_Contents">3V3</text:p>
          </table:table-cell>
          <table:table-cell table:style-name="Tabelle1.A1" office:value-type="string">
            <text:p text:style-name="Table_20_Contents">D8(CS)</text:p>
          </table:table-cell>
          <table:table-cell table:style-name="Tabelle1.A1" office:value-type="string">
            <text:p text:style-name="Table_20_Contents">D7(MOSI)</text:p>
          </table:table-cell>
          <table:table-cell table:style-name="Tabelle1.A1" office:value-type="string">
            <text:p text:style-name="Table_20_Contents">D6(MISO)</text:p>
          </table:table-cell>
          <table:table-cell table:style-name="Tabelle1.A1" office:value-type="string">
            <text:p text:style-name="Table_20_Contents">D5(CLK)</text:p>
          </table:table-cell>
          <table:table-cell table:style-name="Tabelle1.A1" office:value-type="string">
            <text:p text:style-name="Table_20_Contents">GND</text:p>
          </table:table-cell>
        </table:table-row>
        <table:table-row>
          <table:table-cell table:style-name="Tabelle1.A1" office:value-type="string">
            <text:p text:style-name="Table_20_Contents">Arduino</text:p>
          </table:table-cell>
          <table:table-cell table:style-name="Tabelle1.A1" office:value-type="string">
            <text:p text:style-name="Table_20_Contents">3V3</text:p>
          </table:table-cell>
          <table:table-cell table:style-name="Tabelle1.A1" office:value-type="string">
            <text:p text:style-name="Table_20_Contents">D10</text:p>
          </table:table-cell>
          <table:table-cell table:style-name="Tabelle1.A1" office:value-type="string">
            <text:p text:style-name="Table_20_Contents">D11</text:p>
          </table:table-cell>
          <table:table-cell table:style-name="Tabelle1.A1" office:value-type="string">
            <text:p text:style-name="Table_20_Contents">D12</text:p>
          </table:table-cell>
          <table:table-cell table:style-name="Tabelle1.A1" office:value-type="string">
            <text:p text:style-name="Table_20_Contents">D13</text:p>
          </table:table-cell>
          <table:table-cell table:style-name="Tabelle1.A1" office:value-type="string">
            <text:p text:style-name="Table_20_Contents">GND</text:p>
          </table:table-cell>
        </table:table-row>
      </table:table>
      <text:p text:style-name="P53">Die gewünschten Audio-Dateien müssen auf einer Mikro-SD- Karte gespeichert und in den Adapter-Schacht gesteckt werden. Mit einer geeigneten Programmierung können sie dann über einen <text:a xlink:type="simple" xlink:href="https://www.reichelt.de/kleinlautsprecher-lsf-28m-nt-b-2w-8ohm-lsf-28m-nt-b-p145884.html?&amp;nbc=1" office:target-frame-name="_blank" xlink:show="new" text:style-name="Internet_20_link" text:visited-style-name="Visited_20_Internet_20_Link">kleinen Lautsprecher </text:a>an Arduino-Pin 9 und GND hörbar gemacht werden.</text:p>
      <text:p text:style-name="P51">Drei Taster ermöglichen es, zwischen den Audio-Dateien hin- und herzuspringen sowie das Abspielen zu starten und zu stoppen.</text:p>
      <text:p text:style-name="P50"><draw:frame draw:style-name="fr4" draw:name="Bild35" text:anchor-type="as-char" svg:width="6.033cm" svg:height="4.574cm" draw:z-index="34"><draw:image xlink:href="Pictures/1000000000000190000001378BCEEAC9.jpg" xlink:type="simple" xlink:show="embed" xlink:actuate="onLoad" draw:mime-type="image/jpeg"/></draw:frame><text:s/></text:p>
      <text:p text:style-name="P51">Ein 9V Block stellt die Stromversorgung sicher. </text:p>
      <text:p text:style-name="P51">Hier ein Programmcode, der die Funktionalität des Players herstellt. Er startet beim beim Einschalten des Stroms und nach einem Reset selbsttätig mit der ersten Audio-Datei („audio1.wav“).</text:p>
      <text:p text:style-name="P54"><text:span text:style-name="Source_20_Text">#include &lt;SD.h&gt;</text:span></text:p>
      <text:p text:style-name="P54"><text:span text:style-name="Source_20_Text">#include &lt;TMRpcm.h&gt;</text:span></text:p>
      <text:p text:style-name="P54"><text:span text:style-name="Source_20_Text">#include &lt;SPI.h&gt;</text:span></text:p>
      <text:p text:style-name="P54"><text:span text:style-name="Source_20_Text">#define SD_CS_Pin 10</text:span></text:p>
      <text:p text:style-name="P54"><text:soft-page-break/><text:span text:style-name="Source_20_Text">TMRpcm audi;</text:span></text:p>
      <text:p text:style-name="P54"><text:span text:style-name="Source_20_Text">int pos = 1;</text:span></text:p>
      <text:p text:style-name="P54"><text:span text:style-name="Source_20_Text">int sus = 3;</text:span></text:p>
      <text:p text:style-name="P54"><text:span text:style-name="Source_20_Text">int vor = 6;</text:span></text:p>
      <text:p text:style-name="P54"><text:span text:style-name="Source_20_Text">int rueck = 7;</text:span></text:p>
      <text:p text:style-name="P54"><text:span text:style-name="Source_20_Text">void setup()</text:span></text:p>
      <text:p text:style-name="P54"><text:span text:style-name="Source_20_Text">{</text:span></text:p>
      <text:p text:style-name="P54"><text:span text:style-name="Source_20_Text">pinMode(sus, INPUT_PULLUP);</text:span></text:p>
      <text:p text:style-name="P54"><text:span text:style-name="Source_20_Text">pinMode(vor, INPUT_PULLUP);</text:span></text:p>
      <text:p text:style-name="P54"><text:span text:style-name="Source_20_Text">pinMode(rueck, INPUT_PULLUP);</text:span></text:p>
      <text:p text:style-name="P54"><text:span text:style-name="Source_20_Text">audi.speakerPin = 9;</text:span></text:p>
      <text:p text:style-name="P54"><text:span text:style-name="Source_20_Text">Serial.begin(9600);</text:span></text:p>
      <text:p text:style-name="P54"><text:span text:style-name="Source_20_Text">if (!SD.begin(SD_CS_Pin))</text:span></text:p>
      <text:p text:style-name="P54"><text:span text:style-name="Source_20_Text">{</text:span></text:p>
      <text:p text:style-name="P54"><text:span text:style-name="Source_20_Text">Serial.println("SD nicht erkannt");</text:span></text:p>
      <text:p text:style-name="P54"><text:span text:style-name="Source_20_Text">return;</text:span></text:p>
      <text:p text:style-name="P54"><text:span text:style-name="Source_20_Text">}</text:span></text:p>
      <text:p text:style-name="P54"><text:span text:style-name="Source_20_Text">audi.setVolume(5);</text:span></text:p>
      <text:p text:style-name="P54"><text:span text:style-name="Source_20_Text">audi.play("audio1.wav");</text:span></text:p>
      <text:p text:style-name="P54"><text:span text:style-name="Source_20_Text">}</text:span></text:p>
      <text:p text:style-name="P54"><text:span text:style-name="Source_20_Text">void loop()</text:span></text:p>
      <text:p text:style-name="P54"><text:span text:style-name="Source_20_Text">{</text:span></text:p>
      <text:p text:style-name="P54"><text:span text:style-name="Source_20_Text">while (digitalRead(sus) == 0 || digitalRead(vor) == 0 || digitalRead(rueck) == 0)</text:span></text:p>
      <text:p text:style-name="P54"><text:span text:style-name="Source_20_Text">{</text:span></text:p>
      <text:p text:style-name="P54"><text:span text:style-name="Source_20_Text">if (digitalRead(sus) == 0)</text:span></text:p>
      <text:p text:style-name="P54"><text:span text:style-name="Source_20_Text">{</text:span></text:p>
      <text:p text:style-name="P54"><text:span text:style-name="Source_20_Text">audi.pause();</text:span></text:p>
      <text:p text:style-name="P54"><text:span text:style-name="Source_20_Text">while (digitalRead(sus) == 0);</text:span></text:p>
      <text:p text:style-name="P54"><text:span text:style-name="Source_20_Text">delay(200);</text:span></text:p>
      <text:p text:style-name="P54"><text:span text:style-name="Source_20_Text">}</text:span></text:p>
      <text:p text:style-name="P54"><text:span text:style-name="Source_20_Text">else if (digitalRead(vor) == 0)</text:span></text:p>
      <text:p text:style-name="P54"><text:span text:style-name="Source_20_Text">{</text:span></text:p>
      <text:p text:style-name="P54"><text:span text:style-name="Source_20_Text">if (pos &lt; 4)</text:span></text:p>
      <text:p text:style-name="P54"><text:span text:style-name="Source_20_Text">pos = pos + 1;</text:span></text:p>
      <text:p text:style-name="P54"><text:span text:style-name="Source_20_Text">while (digitalRead(vor) == 0);</text:span></text:p>
      <text:p text:style-name="P54"><text:span text:style-name="Source_20_Text">delay(200);</text:span></text:p>
      <text:p text:style-name="P54"><text:span text:style-name="Source_20_Text">song();</text:span></text:p>
      <text:p text:style-name="P54"><text:span text:style-name="Source_20_Text">}</text:span></text:p>
      <text:p text:style-name="P54"><text:span text:style-name="Source_20_Text">else if (digitalRead(rueck) == 0)</text:span></text:p>
      <text:p text:style-name="P54"><text:span text:style-name="Source_20_Text">{</text:span></text:p>
      <text:p text:style-name="P54"><text:span text:style-name="Source_20_Text">if (pos &gt; 1)</text:span></text:p>
      <text:p text:style-name="P54"><text:span text:style-name="Source_20_Text">pos = pos - 1;</text:span></text:p>
      <text:p text:style-name="P54"><text:span text:style-name="Source_20_Text">while (digitalRead(rueck) == 0);</text:span></text:p>
      <text:p text:style-name="P54"><text:span text:style-name="Source_20_Text">delay(200);</text:span></text:p>
      <text:p text:style-name="P54"><text:span text:style-name="Source_20_Text">song();</text:span></text:p>
      <text:p text:style-name="P54"><text:span text:style-name="Source_20_Text">}</text:span></text:p>
      <text:p text:style-name="P54"><text:span text:style-name="Source_20_Text">}</text:span></text:p>
      <text:p text:style-name="P54"><text:span text:style-name="Source_20_Text">}</text:span></text:p>
      <text:p text:style-name="P54"><text:span text:style-name="Source_20_Text">void song (void)</text:span></text:p>
      <text:p text:style-name="P54"><text:span text:style-name="Source_20_Text">{</text:span></text:p>
      <text:p text:style-name="P54"><text:span text:style-name="Source_20_Text">if (pos == 1)</text:span></text:p>
      <text:p text:style-name="P54"><text:span text:style-name="Source_20_Text">{</text:span></text:p>
      <text:p text:style-name="P54"><text:span text:style-name="Source_20_Text">audi.play("audio1.wav");</text:span></text:p>
      <text:p text:style-name="P54"><text:span text:style-name="Source_20_Text">}</text:span></text:p>
      <text:p text:style-name="P54"><text:span text:style-name="Source_20_Text">else if (pos == 2)</text:span></text:p>
      <text:p text:style-name="P54"><text:span text:style-name="Source_20_Text">{</text:span></text:p>
      <text:p text:style-name="P54"><text:span text:style-name="Source_20_Text">audi.play("audio2.wav");</text:span></text:p>
      <text:p text:style-name="P54"><text:span text:style-name="Source_20_Text">}</text:span></text:p>
      <text:p text:style-name="P54"><text:span text:style-name="Source_20_Text">else if (pos == 3)</text:span></text:p>
      <text:p text:style-name="P54"><text:span text:style-name="Source_20_Text">{</text:span></text:p>
      <text:p text:style-name="P54"><text:span text:style-name="Source_20_Text">audi.play("audio3.wav");</text:span></text:p>
      <text:p text:style-name="P54"><text:span text:style-name="Source_20_Text">}</text:span></text:p>
      <text:p text:style-name="P54"><text:span text:style-name="Source_20_Text">else if (pos == 4)</text:span></text:p>
      <text:p text:style-name="P54"><text:soft-page-break/><text:span text:style-name="Source_20_Text">{</text:span></text:p>
      <text:p text:style-name="P54"><text:span text:style-name="Source_20_Text">audi.play("audio4.wav");</text:span></text:p>
      <text:p text:style-name="P54"><text:span text:style-name="Source_20_Text">}</text:span></text:p>
      <text:p text:style-name="P55"><text:span text:style-name="Source_20_Text">}</text:span></text:p>
      <text:p text:style-name="P51">Wie ein Blick in den Programmcode zeigt, kann der Player nur bestimmte Dateien abspielen. Mit Dateien im verbreiteten mp3-Format beispielsweise kann er nichts anfangen. Sie müssen müssen erst in eine passende Form gebracht werden. </text:p>
      <text:p text:style-name="P51">Für eine solche Umwandlung eignet sich das frei verfügbare Programm „<text:a xlink:type="simple" xlink:href="https://www.audacityteam.org/" text:style-name="Internet_20_link" text:visited-style-name="Visited_20_Internet_20_Link">Audacity</text:a>“, bei dem so vorzugehen ist:</text:p>
      <text:list text:style-name="L1">
        <text:list-item>
          <text:p text:style-name="P56">In der Kopfzeile unter „Datei“ den Menüpunkt „Öffnen “ aus- und die gewünschte Audio-Datei anwählen </text:p>
        </text:list-item>
        <text:list-item>
          <text:p text:style-name="P56">Unter „Spuren“ auf den Menüpunkt „Mix“ und „Stereo zu Mono heruntermischen“ klicken </text:p>
        </text:list-item>
        <text:list-item>
          <text:p text:style-name="P56">In der Fußleiste unter „Projekt-Rate“ den Wert „16000“ einstellen </text:p>
        </text:list-item>
        <text:list-item>
          <text:p text:style-name="P56">In der Kopfzeile unter „Datei“ den Menüpunkt „Exportieren“ „Als WAV exportieren“ anwählen und in dem sich öffnenden Fenster </text:p>
          <text:list>
            <text:list-item>
              <text:p text:style-name="P56">einen Dateinamen (max. 8 Zeichen) kreieren, der auf „.wav“ endet, also beispielsweise „audio1.wav“ </text:p>
            </text:list-item>
            <text:list-item>
              <text:p text:style-name="P56">als „Dateityp“ „Andere unkomprimierte Dateien“ </text:p>
            </text:list-item>
            <text:list-item>
              <text:p text:style-name="P56">als „Header“ „WAV(Microsoft)“ </text:p>
            </text:list-item>
            <text:list-item>
              <text:p text:style-name="P57">als „Codec“ „Unsigned 8-bit PCM“ wählen und auf „Speichern“ klicken </text:p>
            </text:list-item>
          </text:list>
        </text:list-item>
      </text:list>
      <text:p text:style-name="P51">Sollten „Metadaten“ vorhanden sein, können diese gelöscht oder mit einem Klick auf „OK“ übernommen werden.</text:p>
      <text:p text:style-name="P51">Die so erstellten Dateien müssen am Computer ins Wurzelverzeichnis der Mikro-SD-Karte kopiert werden. Die erste Datei („audio1“) wird automatisch, die anderen auf Tastendruck abgespielt.</text:p>
      <text:p text:style-name="P51">Mit Audacity können können natürlich auch eigene Audio-Dateien kreiert und in dem benötigten Format gespeichert werden. Das Programm nutzt dabei das üblicherweise am PC verbaute Mikrofon. </text:p>
      <text:p text:style-name="P58"><text:bookmark text:name="Musikbox"/>Musikbox</text:p>
      <text:p text:style-name="P59"><text:s/></text:p>
      <text:p text:style-name="P51"><draw:frame draw:style-name="fr8" draw:name="Bild36" text:anchor-type="paragraph" svg:x="-0.527cm" svg:y="1.201cm" svg:width="7.779cm" svg:height="8.606cm" draw:z-index="37"><draw:image xlink:href="Pictures/10000000000003200000033BCC92926C.png" xlink:type="simple" xlink:show="embed" xlink:actuate="onLoad" draw:mime-type="image/png"/></draw:frame>Wer auf der Suche nach einer Überraschung ist, dem gefällt vielleicht die im Folgenden vorgestellte „Musikbox“, in der neben einem kleinen Geschenk ein Lied (oder anderer Beitrag) enthalten sein kann.</text:p>
      <text:p text:style-name="P51">Benötigt wird dazu <draw:frame draw:style-name="fr1" draw:name="Bild37" text:anchor-type="char" svg:x="11.665cm" svg:y="0.235cm" svg:width="5.246cm" svg:height="3.494cm" draw:z-index="35"><draw:image xlink:href="Pictures/10000001000004000000026EEB8A6396.png" xlink:type="simple" xlink:show="embed" xlink:actuate="onLoad" draw:mime-type="image/png"/></draw:frame>neben der Box ein kleiner Lautsprecher (1), ein Arduino-µController (2), ein SD-Kartenadapter (3), ein Breadboard (hier Teile davon) (4), eine Blockbatterie mit Batterie-Clips (5) und einen Schnappschalter (Ausschalter) (6). In Verbindung mit einem Widerlager (7) sorgt der dafür, dass die Anlage beim Schließen des Deckels ausgeschaltet wird.</text:p>
      <text:p text:style-name="P51">Im geschlossenen Zustand gibt es so gut wie keine Hinweise auf den Inhalt. </text:p>
      <text:p text:style-name="P51">Und das sind die Details zum Innenleben der Box bei geschlossenem Deckel.</text:p>
      <text:p text:style-name="P50"><draw:frame draw:style-name="fr4" draw:name="Bild38" text:anchor-type="as-char" svg:width="15.796cm" svg:height="7.038cm" draw:z-index="36"><draw:image xlink:href="Pictures/10000000000001F40000010A3C604252.jpg" xlink:type="simple" xlink:show="embed" xlink:actuate="onLoad" draw:mime-type="image/jpeg"/></draw:frame><text:s/></text:p>
      <text:p text:style-name="P51">Wie der SD-Kartenadapter mit der Arduino Nano zu verbinden ist, ist im <text:a xlink:type="simple" xlink:href="https://mint-unt.de/daten-speichern/" office:target-frame-name="_blank" xlink:show="new" text:style-name="Internet_20_link" text:visited-style-name="Visited_20_Internet_20_Link">vorangestellten Kapitel</text:a> bereits ausführlich erklärt worden. Der Lautsprecher ist mit Pin 9 und GND des Nano verbunden.</text:p>
      <text:p text:style-name="P60"><text:span text:style-name="Strong_20_Emphasis">Programmcode</text:span>:</text:p>
      <text:p text:style-name="Text_20_body"><text:span text:style-name="Source_20_Text"><text:span text:style-name="T18">#include &lt;SD.h&gt;</text:span></text:span></text:p>
      <text:p text:style-name="Text_20_body"><text:span text:style-name="Source_20_Text"><text:span text:style-name="T18">#include &lt;TMRpcm.h&gt;</text:span></text:span></text:p>
      <text:p text:style-name="Text_20_body"><text:span text:style-name="Source_20_Text"><text:span text:style-name="T18">TMRpcm audi;</text:span></text:span></text:p>
      <text:p text:style-name="P25"/>
      <text:p text:style-name="Text_20_body"><text:span text:style-name="Source_20_Text"><text:span text:style-name="T18">void setup() {</text:span></text:span></text:p>
      <text:p text:style-name="Text_20_body"><text:soft-page-break/><text:span text:style-name="Source_20_Text"><text:span text:style-name="T18"><text:s text:c="2"/>!SD.begin(10);</text:span></text:span></text:p>
      <text:p text:style-name="Text_20_body"><text:span text:style-name="Source_20_Text"><text:span text:style-name="T18"><text:s text:c="2"/>audi.speakerPin = 9;</text:span></text:span></text:p>
      <text:p text:style-name="Text_20_body"><text:span text:style-name="Source_20_Text"><text:span text:style-name="T18"><text:s text:c="2"/>audi.setVolume(5);</text:span></text:span></text:p>
      <text:p text:style-name="Text_20_body"><text:span text:style-name="Source_20_Text"><text:span text:style-name="T18"><text:s text:c="2"/>audi.play("lied1.wav");</text:span></text:span></text:p>
      <text:p text:style-name="Text_20_body"><text:span text:style-name="Source_20_Text"><text:span text:style-name="T18"><text:s text:c="2"/>delay(5);</text:span></text:span></text:p>
      <text:p text:style-name="Text_20_body"><text:span text:style-name="Source_20_Text"><text:span text:style-name="T18">}</text:span></text:span></text:p>
      <text:p text:style-name="P25"/>
      <text:p text:style-name="Text_20_body"><text:span text:style-name="Source_20_Text">void loop() {</text:span></text:p>
      <text:p text:style-name="Text_20_body"><text:span text:style-name="Source_20_Text">}</text:span></text:p>
      <text:p text:style-name="P51">Lieder können nicht als mp3-Dateien, sondern nur im 8-Bit-WAV-Format gelesen werden. Das frei verfügbare Programm „<text:a xlink:type="simple" xlink:href="https://www.audacity.de/" text:style-name="Internet_20_link" text:visited-style-name="Visited_20_Internet_20_Link">Audacity</text:a>“ macht eine solche Umwandlung möglich:</text:p>
      <text:list text:style-name="L2">
        <text:list-item>
          <text:p text:style-name="P61">In der Kopfzeile unter „Datei“ den Menüpunkt „Öffnen “ aus- und die gewünschte Audio-Datei anwählen </text:p>
        </text:list-item>
        <text:list-item>
          <text:p text:style-name="P61">Unter „Spuren“ auf den Menüpunkt „Mix“ und „Stereo zu Mono heruntermischen“ klicken </text:p>
        </text:list-item>
        <text:list-item>
          <text:p text:style-name="P61">In der Kopfzeile unter „Datei“ den Menüpunkt „Audio exportieren…“ „Auf dem Computer exportieren“ anwählen und in dem sich öffnenden Fenster einen Dateinamen (max. 8 Zeichen) kreieren, der auf „.wav“ endet, also hier „lied1.wav“ </text:p>
          <text:list>
            <text:list-item>
              <text:p text:style-name="P61">als „Abtastrate“ „16000 Hz“ wählen </text:p>
            </text:list-item>
            <text:list-item>
              <text:p text:style-name="P62">als „Encodierung“ „Unsigned 8-bit PCM“ wählen und auf „Exportieren“ klicken </text:p>
            </text:list-item>
          </text:list>
        </text:list-item>
      </text:list>
      <text:p text:style-name="P51">Diese Datei auf eine Mikro-SD-Karte ins Wurzelverzeichnis (also nicht etwa in einen Ordner) kopieren und die Karte in den Adapter stecken.</text:p>
      <text:p text:style-name="P51">Wenn alles geklappt hat, sollte beim Öffnen der Musikbox das ausgewählte Lied erklingen.</text:p>
      <text:p text:style-name="P59"/>
      <text:p text:style-name="P59"/>
      <text:p text:style-name="P63"><text:bookmark text:name="Ein vollwertiger mp§ Player"/>Ein vollwertiger mp3 Player</text:p>
      <text:p text:style-name="P64"/>
      <text:p text:style-name="P64">Wer seine Musikdateien im mp3-Format auf einer Mikro-SD-Karte gespeichert hat, kann für wenig Geld ein dazu passendes Abspielgerät herstellen. Benötigt werden:</text:p>
      <text:list text:style-name="L3">
        <text:list-item>
          <text:p text:style-name="P65">Arduino-Mikrocontroller </text:p>
        </text:list-item>
        <text:list-item>
          <text:p text:style-name="P65">DFPlayer Mini </text:p>
        </text:list-item>
        <text:list-item>
          <text:p text:style-name="P65">Verstärkermodul </text:p>
        </text:list-item>
        <text:list-item>
          <text:p text:style-name="P65">Lautsprecher </text:p>
        </text:list-item>
        <text:list-item>
          <text:p text:style-name="P65">Taster </text:p>
        </text:list-item>
        <text:list-item>
          <text:p text:style-name="P65">Widerstand von 1 kOhm </text:p>
        </text:list-item>
        <text:list-item>
          <text:p text:style-name="P66">Steckbrücken </text:p>
        </text:list-item>
      </text:list>
      <text:p text:style-name="P67">Für den Zusammenbau der Teile wird ein Breadboard benutzt, auf das Controller und DFPlayer gesteckt …</text:p>
      <text:p text:style-name="P68"/>
      <text:p text:style-name="P68"><draw:frame draw:style-name="fr2" draw:name="Bild39" text:anchor-type="char" svg:x="0.773cm" svg:y="0cm" svg:width="14.79cm" svg:height="7.938cm" draw:z-index="38"><draw:image xlink:href="Pictures/100000000000022F0000012C94251490.jpg" xlink:type="simple" xlink:show="embed" xlink:actuate="onLoad" draw:mime-type="image/jpeg"/></draw:frame><draw:frame draw:style-name="fr5" draw:name="Bild40" text:anchor-type="char" svg:x="0.205cm" svg:y="8.334cm" svg:width="3.258cm" svg:height="4.486cm" draw:z-index="44"><draw:image xlink:href="Pictures/100000000000012C0000020F9E2371AF.jpg" xlink:type="simple" xlink:show="embed" xlink:actuate="onLoad" draw:mime-type="image/jpeg"/></draw:frame><text:soft-page-break/></text:p>
      <text:p text:style-name="P69"><draw:custom-shape text:anchor-type="paragraph" draw:z-index="45" draw:name="Form 1" draw:style-name="gr1" draw:text-style-name="P70" svg:width="0.366cm" svg:height="3.966cm" svg:x="3.632cm" svg:y="-0.055cm"><text:p/><draw:enhanced-geometry svg:viewBox="0 0 21600 21600" draw:type="rectangle" draw:enhanced-path="M 0 0 L 21600 0 21600 21600 0 21600 0 0 Z N"/></draw:custom-shape>… und wie folgt verbunden werden:</text:p>
      <text:p text:style-name="P71"><text:span text:style-name="Strong_20_Emphasis">Arduino</text:span> <text:s text:c="4"/><text:span text:style-name="Strong_20_Emphasis"><text:s/>DFPlayer Mini</text:span></text:p>
      <text:p text:style-name="P71">VCC <text:s text:c="9"/>VCC</text:p>
      <text:p text:style-name="P71">GND <text:s text:c="9"/>GND</text:p>
      <text:p text:style-name="P71">Pin11 <text:s text:c="7"/>RX (über 1kOhm)</text:p>
      <text:p text:style-name="P72">Pin10 <text:s text:c="7"/>TX </text:p>
      <text:p text:style-name="P69">Die Anschlüsse sind auf dem Arduino-Board beschriftet. Da sie beim DFPlayer fehlen, hilft ein Blick auf das Pinout zur zweifelsfreien Identifizierung der Anschlusspunkte.</text:p>
      <text:p text:style-name="P69">Statt des dargestellten Arduino Pro Mini eignen sich natürlich auch andere Arduino-Boards.</text:p>
      <text:p text:style-name="P69">Zur Stromversorgung wird ein 9V-Block verwendet, wobei der Pluspol mit RAW (=Vin) und dessen Minuspol mit GND zu verbinden sind.</text:p>
      <text:p text:style-name="P68"><draw:frame draw:style-name="fr4" draw:name="Bild41" text:anchor-type="as-char" svg:width="16.536cm" svg:height="7.938cm" draw:z-index="39"><draw:image xlink:href="Pictures/10000000000002710000012CF2386054.jpg" xlink:type="simple" xlink:show="embed" xlink:actuate="onLoad" draw:mime-type="image/jpeg"/></draw:frame><text:s/></text:p>
      <text:p text:style-name="P69">Zum Bereitstellen der mp3-Dateien wird die Mikro-SD-Karte mit den Kontakten nach unten in das Laufwerk eingeführt.</text:p>
      <text:p text:style-name="P68"><text:soft-page-break/><draw:frame draw:style-name="fr4" draw:name="Bild42" text:anchor-type="as-char" svg:width="16.536cm" svg:height="7.938cm" draw:z-index="40"><draw:image xlink:href="Pictures/10000000000002710000012CD50FAC3B.jpg" xlink:type="simple" xlink:show="embed" xlink:actuate="onLoad" draw:mime-type="image/jpeg"/></draw:frame><text:s/></text:p>
      <text:p text:style-name="P69">Für den Ton wird ein kleiner Lautsprecher verwendet. Seine beiden Pole können auf verschiedene Weisen mit dem DFPlayer verbunden werden: Spk_1 und GND, Spk_2 und GND sowie Spk_1 und Spk_2.</text:p>
      <text:p text:style-name="P68"><draw:frame draw:style-name="fr4" draw:name="Bild43" text:anchor-type="as-char" svg:width="15.134cm" svg:height="7.938cm" draw:z-index="41"><draw:image xlink:href="Pictures/100000000000023C0000012CBF92AC22.jpg" xlink:type="simple" xlink:show="embed" xlink:actuate="onLoad" draw:mime-type="image/jpeg"/></draw:frame><text:s/></text:p>
      <text:p text:style-name="P69">Für einen Funktionstest genügt diese Zusammenstellung. Zum Anhören der Musiksammlung fehlt aber die Möglichkeit, die Lautstärke zu regeln sowie zwischen den Musikstücken zu wechseln und sie zu starten und zu stoppen.</text:p>
      <text:p text:style-name="P69">Die Lautstärkeregelung ist auf einfache Weise mit einem Audioverstärker zu lösen, an das zur Stereo-Wiedergabe zwei Lautsprecher angeschlossen werden können. </text:p>
      <text:p text:style-name="P68"><text:soft-page-break/><draw:frame draw:style-name="fr7" draw:name="Bild44" text:anchor-type="as-char" svg:width="16.18cm" svg:height="12.795cm" draw:z-index="42"><draw:image xlink:href="Pictures/100000000000028A00000202B82AECCF.jpg" xlink:type="simple" xlink:show="embed" xlink:actuate="onLoad" draw:mime-type="image/jpeg"/></draw:frame><text:s/></text:p>
      <text:p text:style-name="P69">Arduino, DFPlayer und Verstärker sind wie folgt verbunden:</text:p>
      <text:p text:style-name="P71"><text:span text:style-name="Strong_20_Emphasis">Arduino <text:s/>Verstärker</text:span> <text:s text:c="4"/><text:span text:style-name="Strong_20_Emphasis">DFPlayer <text:s text:c="2"/>Verstärker</text:span></text:p>
      <text:p text:style-name="P71">VCC <text:s text:c="5"/>+ Power <text:s text:c="7"/>DAC_R <text:s text:c="5"/>Input R</text:p>
      <text:p text:style-name="P71">GND <text:s text:c="5"/>- Power <text:s text:c="7"/>DAC_L <text:s text:c="5"/>Input L</text:p>
      <text:p text:style-name="P72">G zwischen L und R am Input des Verstärkers kommt an GND. </text:p>
      <text:p text:style-name="P69">Die Auswahl der Musikstücke kann über Taster erfolgen: Zwei zum Hoch-und Runterscrollen in einer Sammlung von mp3-Dateien, einer um das Abspielen zu starten oder zu stoppen. </text:p>
      <text:p text:style-name="P68"><text:soft-page-break/><draw:frame draw:style-name="fr7" draw:name="Bild45" text:anchor-type="as-char" svg:width="16.506cm" svg:height="13.053cm" draw:z-index="43"><draw:image xlink:href="Pictures/100000000000028A00000202605FB039.jpg" xlink:type="simple" xlink:show="embed" xlink:actuate="onLoad" draw:mime-type="image/jpeg"/></draw:frame><text:s/></text:p>
      <text:p text:style-name="P69">Die Taster sind mit den Arduino-Pins 2, 3 und 4 sowie GND verbunden.</text:p>
      <text:p text:style-name="P69">Schließlich noch der Programmcode, der die Anlage zum Leben erweckt:</text:p>
      <text:p text:style-name="Text_20_body"><text:span text:style-name="Source_20_Text"><text:span text:style-name="T18">#include &lt;SoftwareSerial.h&gt;</text:span></text:span></text:p>
      <text:p text:style-name="Text_20_body"><text:span text:style-name="Source_20_Text"><text:span text:style-name="T18">#include &lt;DFRobotDFPlayerMini.h&gt;</text:span></text:span></text:p>
      <text:p text:style-name="P25"/>
      <text:p text:style-name="Text_20_body"><text:span text:style-name="Source_20_Text"><text:span text:style-name="T18">SoftwareSerial mySoftwareSerial(10, 11); // RX, TX</text:span></text:span></text:p>
      <text:p text:style-name="Text_20_body"><text:span text:style-name="Source_20_Text"><text:span text:style-name="T18">DFRobotDFPlayerMini myDFPlayer;</text:span></text:span></text:p>
      <text:p text:style-name="P25"/>
      <text:p text:style-name="Text_20_body"><text:span text:style-name="Source_20_Text"><text:span text:style-name="T18">int vor = 2;</text:span></text:span></text:p>
      <text:p text:style-name="Text_20_body"><text:span text:style-name="Source_20_Text"><text:span text:style-name="T18">int start_stopp = 3;</text:span></text:span></text:p>
      <text:p text:style-name="Text_20_body"><text:span text:style-name="Source_20_Text"><text:span text:style-name="T18">int rueck = 4;</text:span></text:span></text:p>
      <text:p text:style-name="P25"/>
      <text:p text:style-name="Text_20_body"><text:span text:style-name="Source_20_Text"><text:span text:style-name="T18">bool isPlaying = false;</text:span></text:span></text:p>
      <text:p text:style-name="P25"/>
      <text:p text:style-name="Text_20_body"><text:span text:style-name="Source_20_Text"><text:span text:style-name="T18">void setup() {</text:span></text:span></text:p>
      <text:p text:style-name="Text_20_body"><text:soft-page-break/><text:span text:style-name="Source_20_Text"><text:span text:style-name="T18"><text:s text:c="2"/>pinMode(start_stopp, INPUT_PULLUP);</text:span></text:span></text:p>
      <text:p text:style-name="Text_20_body"><text:span text:style-name="Source_20_Text"><text:span text:style-name="T18"><text:s text:c="2"/>digitalWrite(start_stopp, HIGH);</text:span></text:span></text:p>
      <text:p text:style-name="Text_20_body"><text:span text:style-name="Source_20_Text"><text:span text:style-name="T18"><text:s text:c="2"/>pinMode(vor, INPUT_PULLUP);</text:span></text:span></text:p>
      <text:p text:style-name="Text_20_body"><text:span text:style-name="Source_20_Text"><text:span text:style-name="T18"><text:s text:c="2"/>digitalWrite(vor, HIGH);</text:span></text:span></text:p>
      <text:p text:style-name="Text_20_body"><text:span text:style-name="Source_20_Text"><text:span text:style-name="T18"><text:s text:c="2"/>pinMode(rueck, INPUT_PULLUP);</text:span></text:span></text:p>
      <text:p text:style-name="Text_20_body"><text:span text:style-name="Source_20_Text"><text:span text:style-name="T18"><text:s text:c="2"/>digitalWrite(rueck, HIGH);</text:span></text:span></text:p>
      <text:p text:style-name="P25"/>
      <text:p text:style-name="Text_20_body"><text:span text:style-name="Source_20_Text"><text:span text:style-name="T18"><text:s text:c="2"/>mySoftwareSerial.begin(9600);</text:span></text:span></text:p>
      <text:p text:style-name="Text_20_body"><text:span text:style-name="Source_20_Text"><text:span text:style-name="T18"><text:s text:c="2"/>Serial.begin(9600);</text:span></text:span></text:p>
      <text:p text:style-name="P25"/>
      <text:p text:style-name="Text_20_body"><text:span text:style-name="Source_20_Text"><text:span text:style-name="T18"><text:s text:c="2"/>delay(1000);</text:span></text:span></text:p>
      <text:p text:style-name="P25"/>
      <text:p text:style-name="Text_20_body"><text:span text:style-name="Source_20_Text"><text:span text:style-name="T18"><text:s text:c="2"/>Serial.println();</text:span></text:span></text:p>
      <text:p text:style-name="Text_20_body"><text:span text:style-name="Source_20_Text"><text:span text:style-name="T18"><text:s text:c="2"/>Serial.println("DFPlayer Mini Demo");</text:span></text:span></text:p>
      <text:p text:style-name="Text_20_body"><text:span text:style-name="Source_20_Text"><text:span text:style-name="T18"><text:s text:c="2"/>Serial.println("Player wird gestartet..");</text:span></text:span></text:p>
      <text:p text:style-name="P25"/>
      <text:p text:style-name="Text_20_body"><text:span text:style-name="Source_20_Text"><text:span text:style-name="T18"><text:s text:c="2"/>if (!myDFPlayer.begin(mySoftwareSerial)) {</text:span></text:span></text:p>
      <text:p text:style-name="Text_20_body"><text:span text:style-name="Source_20_Text"><text:span text:style-name="T18"><text:s text:c="4"/>Serial.println("Kann nicht starten ..");</text:span></text:span></text:p>
      <text:p text:style-name="Text_20_body"><text:span text:style-name="Source_20_Text"><text:span text:style-name="T18"><text:s text:c="4"/>Serial.println("- Verbindungen OK?");</text:span></text:span></text:p>
      <text:p text:style-name="Text_20_body"><text:span text:style-name="Source_20_Text"><text:span text:style-name="T18"><text:s text:c="4"/>Serial.println("- SD-Karte eingesteckt?");</text:span></text:span></text:p>
      <text:p text:style-name="Text_20_body"><text:span text:style-name="Source_20_Text"><text:span text:style-name="T18"><text:s text:c="4"/>while (true);</text:span></text:span></text:p>
      <text:p text:style-name="Text_20_body"><text:span text:style-name="Source_20_Text"><text:span text:style-name="T18"><text:s text:c="2"/>}</text:span></text:span></text:p>
      <text:p text:style-name="Text_20_body"><text:span text:style-name="Source_20_Text"><text:span text:style-name="T18"><text:s text:c="2"/>Serial.println(F("DFPlayer Mini Online."));</text:span></text:span></text:p>
      <text:p text:style-name="P25"/>
      <text:p text:style-name="Text_20_body"><text:span text:style-name="Source_20_Text"><text:span text:style-name="T18"><text:s text:c="2"/>myDFPlayer.setTimeOut(500);</text:span></text:span></text:p>
      <text:p text:style-name="P25"/>
      <text:p text:style-name="Text_20_body"><text:span text:style-name="Source_20_Text"><text:span text:style-name="T18"><text:s text:c="2"/>myDFPlayer.volume(20); //Werte von 0-30.</text:span></text:span></text:p>
      <text:p text:style-name="P25"/>
      <text:p text:style-name="Text_20_body"><text:span text:style-name="Source_20_Text"><text:span text:style-name="T18"><text:s text:c="2"/>myDFPlayer.EQ(DFPLAYER_EQ_NORMAL);</text:span></text:span></text:p>
      <text:p text:style-name="P25"/>
      <text:p text:style-name="Text_20_body"><text:span text:style-name="Source_20_Text"><text:span text:style-name="T18"><text:s text:c="2"/>myDFPlayer.outputDevice(DFPLAYER_DEVICE_SD);</text:span></text:span></text:p>
      <text:p text:style-name="P25"/>
      <text:p text:style-name="Text_20_body"><text:soft-page-break/><text:span text:style-name="Source_20_Text"><text:span text:style-name="T18"><text:s text:c="2"/>myDFPlayer.play(1); //Spielt die erste Datei</text:span></text:span></text:p>
      <text:p text:style-name="Text_20_body"><text:span text:style-name="Source_20_Text"><text:span text:style-name="T18"><text:s text:c="2"/>isPlaying = true;</text:span></text:span></text:p>
      <text:p text:style-name="Text_20_body"><text:span text:style-name="Source_20_Text"><text:span text:style-name="T18"><text:s text:c="2"/>Serial.println("Spielt..");</text:span></text:span></text:p>
      <text:p text:style-name="Text_20_body"><text:span text:style-name="Source_20_Text"><text:span text:style-name="T18">}</text:span></text:span></text:p>
      <text:p text:style-name="P25"/>
      <text:p text:style-name="Text_20_body"><text:span text:style-name="Source_20_Text"><text:span text:style-name="T18">void loop() {</text:span></text:span></text:p>
      <text:p text:style-name="Text_20_body"><text:span text:style-name="Source_20_Text"><text:span text:style-name="T18"><text:s text:c="2"/>if (digitalRead(start_stopp) == LOW) {</text:span></text:span></text:p>
      <text:p text:style-name="Text_20_body"><text:span text:style-name="Source_20_Text"><text:span text:style-name="T18"><text:s text:c="4"/>if (isPlaying) {</text:span></text:span></text:p>
      <text:p text:style-name="Text_20_body"><text:span text:style-name="Source_20_Text"><text:span text:style-name="T18"><text:s text:c="6"/>myDFPlayer.pause();</text:span></text:span></text:p>
      <text:p text:style-name="Text_20_body"><text:span text:style-name="Source_20_Text"><text:span text:style-name="T18"><text:s text:c="6"/>isPlaying = false;</text:span></text:span></text:p>
      <text:p text:style-name="Text_20_body"><text:span text:style-name="Source_20_Text"><text:span text:style-name="T18"><text:s text:c="6"/>Serial.println("Pausiert..");</text:span></text:span></text:p>
      <text:p text:style-name="Text_20_body"><text:span text:style-name="Source_20_Text"><text:span text:style-name="T18"><text:s text:c="4"/>} else {</text:span></text:span></text:p>
      <text:p text:style-name="Text_20_body"><text:span text:style-name="Source_20_Text"><text:span text:style-name="T18"><text:s text:c="6"/>isPlaying = true;</text:span></text:span></text:p>
      <text:p text:style-name="Text_20_body"><text:span text:style-name="Source_20_Text"><text:span text:style-name="T18"><text:s text:c="6"/>myDFPlayer.start();</text:span></text:span></text:p>
      <text:p text:style-name="Text_20_body"><text:span text:style-name="Source_20_Text"><text:span text:style-name="T18"><text:s text:c="6"/>Serial.println("Spielt..");</text:span></text:span></text:p>
      <text:p text:style-name="Text_20_body"><text:span text:style-name="Source_20_Text"><text:span text:style-name="T18"><text:s text:c="4"/>}</text:span></text:span></text:p>
      <text:p text:style-name="Text_20_body"><text:span text:style-name="Source_20_Text"><text:span text:style-name="T18"><text:s text:c="4"/>delay(500);</text:span></text:span></text:p>
      <text:p text:style-name="Text_20_body"><text:span text:style-name="Source_20_Text"><text:span text:style-name="T18"><text:s text:c="2"/>}</text:span></text:span></text:p>
      <text:p text:style-name="Text_20_body"><text:span text:style-name="Source_20_Text"><text:span text:style-name="T18"><text:s text:c="2"/>if (digitalRead(vor) == LOW) {</text:span></text:span></text:p>
      <text:p text:style-name="Text_20_body"><text:span text:style-name="Source_20_Text"><text:span text:style-name="T18"><text:s text:c="4"/>if (isPlaying) {</text:span></text:span></text:p>
      <text:p text:style-name="Text_20_body"><text:span text:style-name="Source_20_Text"><text:span text:style-name="T18"><text:s text:c="6"/>myDFPlayer.next();</text:span></text:span></text:p>
      <text:p text:style-name="Text_20_body"><text:span text:style-name="Source_20_Text"><text:span text:style-name="T18"><text:s text:c="6"/>Serial.println("Nächstes Stück..");</text:span></text:span></text:p>
      <text:p text:style-name="Text_20_body"><text:span text:style-name="Source_20_Text"><text:span text:style-name="T18"><text:s text:c="4"/>}</text:span></text:span></text:p>
      <text:p text:style-name="Text_20_body"><text:span text:style-name="Source_20_Text"><text:span text:style-name="T18"><text:s text:c="4"/>delay(500);</text:span></text:span></text:p>
      <text:p text:style-name="Text_20_body"><text:span text:style-name="Source_20_Text"><text:span text:style-name="T18"><text:s text:c="2"/>}</text:span></text:span></text:p>
      <text:p text:style-name="P25"/>
      <text:p text:style-name="Text_20_body"><text:span text:style-name="Source_20_Text"><text:span text:style-name="T18"><text:s text:c="2"/>if (digitalRead(rueck) == LOW) {</text:span></text:span></text:p>
      <text:p text:style-name="Text_20_body"><text:span text:style-name="Source_20_Text"><text:span text:style-name="T18"><text:s text:c="4"/>if (isPlaying) {</text:span></text:span></text:p>
      <text:p text:style-name="Text_20_body"><text:span text:style-name="Source_20_Text"><text:span text:style-name="T18"><text:s text:c="6"/>myDFPlayer.previous();</text:span></text:span></text:p>
      <text:p text:style-name="Text_20_body"><text:span text:style-name="Source_20_Text"><text:span text:style-name="T18"><text:s text:c="6"/>Serial.println("Vorheriges Stück..");</text:span></text:span></text:p>
      <text:p text:style-name="Text_20_body"><text:span text:style-name="Source_20_Text"><text:span text:style-name="T18"><text:s text:c="4"/>}</text:span></text:span></text:p>
      <text:p text:style-name="Text_20_body"><text:span text:style-name="Source_20_Text"><text:span text:style-name="T18"><text:s text:c="4"/>delay(500);</text:span></text:span></text:p>
      <text:p text:style-name="Text_20_body"><text:soft-page-break/><text:span text:style-name="Source_20_Text"><text:span text:style-name="T18"><text:s text:c="2"/>}</text:span></text:span></text:p>
      <text:p text:style-name="Text_20_body"><text:span text:style-name="Source_20_Text"><text:span text:style-name="T18">}</text:span></text:span></text:p>
      <text:p text:style-name="P73"/>
      <text:p text:style-name="P73"/>
      <text:p text:style-name="P74"><text:bookmark text:name="Ein Selbstbau-UKW-Radio"/>Ein Selbstbau-UKW-Radio</text:p>
      <text:p text:style-name="P75"/>
      <text:p text:style-name="P75">In teilweiser Übereinstimmung mit dem mp3-Player lässt sich auch ein UKW-Radio realisieren. Benötigt wird dazu ein UKW-Empfangsmodul, beispielsweise einen „Grove I2C FM Receiver“ oder einem „TEA5767 Radio Modul“.</text:p>
      <text:p text:style-name="P76"><draw:frame draw:style-name="fr7" draw:name="Bild46" text:anchor-type="as-char" svg:width="14.37cm" svg:height="3.812cm" draw:z-index="46"><draw:image xlink:href="Pictures/1000000000000258000000A14EF55A7D.jpg" xlink:type="simple" xlink:show="embed" xlink:actuate="onLoad" draw:mime-type="image/jpeg"/></draw:frame><text:s/></text:p>
      <text:p text:style-name="P77">Auf den Boards werden zur Tonabnahme 3,5 mm Klinkenbuchsen und zum Anschluss an einen Arduino vier Kontaktstifte (GND, VCC, SDA und SCL) vorgehalten. Während die Klinkenbuchsen zu üblichen Klinkensteckern kompatibel sind, können die Kontakte am Grove-Modul problemlos nur mit einem spezifischen Stecker abgegriffen werden, der deshalb beim Kauf eines Moduls mitgeliefert wird. Die Anschlüsse sind sonst gleich:</text:p>
      <text:p text:style-name="P77">GND wird mit GND und VCC mit 5V, SDA mit A4 und SCL mit A5 am Arduino verbunden.</text:p>
      <text:p text:style-name="P77"><draw:custom-shape text:anchor-type="paragraph" draw:z-index="53" draw:name="Form 3" draw:style-name="gr2" draw:text-style-name="P70" svg:width="0.597cm" svg:height="6.949cm" svg:x="5.729cm" svg:y="-0.014cm"><text:p/><draw:enhanced-geometry svg:viewBox="0 0 21600 21600" draw:type="rectangle" draw:enhanced-path="M 0 0 L 21600 0 21600 21600 0 21600 0 0 Z N"/></draw:custom-shape><draw:frame draw:style-name="fr5" draw:name="Bild47" text:anchor-type="char" svg:x="0.277cm" svg:y="0cm" svg:width="5.454cm" svg:height="6.452cm" draw:z-index="50"><draw:image xlink:href="Pictures/100000000000012C00000163DFF24A3E.jpg" xlink:type="simple" xlink:show="embed" xlink:actuate="onLoad" draw:mime-type="image/jpeg"/></draw:frame><text:s/><draw:frame draw:style-name="fr1" draw:name="Bild48" text:anchor-type="char" svg:x="11.926cm" svg:y="-0.021cm" svg:width="4.844cm" svg:height="4.521cm" draw:z-index="47"><draw:image xlink:href="Pictures/100000000000012C00000118975ABA84.jpg" xlink:type="simple" xlink:show="embed" xlink:actuate="onLoad" draw:mime-type="image/jpeg"/></draw:frame></text:p>
      <text:p text:style-name="P77">Mit der Bibliothek „TEA5767Radio“ (<text:a xlink:type="simple" xlink:href="https://cdn.instructables.com/ORIG/FK1/PTUS/IWWFRP7J/FK1PTUSIWWFRP7J.zip" office:target-frame-name="_blank" xlink:show="new" text:style-name="Internet_20_link" text:visited-style-name="Visited_20_Internet_20_Link">Download</text:a>) und dem mitgelieferten Programm „SimpleFixedFrequency“ sind die Module sofort einsatzbereit.</text:p>
      <text:p text:style-name="P77"><text:s/></text:p>
      <text:p text:style-name="P77">Der Ton kann über Kopfhörer oder Aktivboxen ausgegeben und mithilfe von 3,5mm Klinkenstecker abgegriffen werden. Aktivboxen haben dabei den Vorteil, dass an ihnen die Lautstärke geregelt werden kann.</text:p>
      <text:p text:style-name="P77">Was fehlt, ist eine Anzeige der ausgewählten Frequenz und die Möglichkeit, zwischen den Frequenzbereichen hin und her zu wechseln.</text:p>
      <text:p text:style-name="P77">Eine solche Anzeige lässt sich beispielsweise mit einem LCD-Display mit I2C-Interface realisieren, das auf die gleiche Weise wie das Radio-Modul mit dem Arduino verbunden wird.</text:p>
      <text:p text:style-name="P76"><text:s/></text:p>
      <text:p text:style-name="P77"><draw:custom-shape text:anchor-type="paragraph" draw:z-index="52" draw:name="Form 2" draw:style-name="gr3" draw:text-style-name="P70" svg:width="0.541cm" svg:height="7.487cm" svg:x="8.846cm" svg:y="0cm"><text:p/><draw:enhanced-geometry svg:viewBox="0 0 21600 21600" draw:type="rectangle" draw:enhanced-path="M 0 0 L 21600 0 21600 21600 0 21600 0 0 Z N"/></draw:custom-shape><text:soft-page-break/>Zur <draw:frame draw:style-name="fr5" draw:name="Bild49" text:anchor-type="char" svg:x="0.111cm" svg:y="0cm" svg:width="8.737cm" svg:height="7.444cm" draw:z-index="51"><draw:image xlink:href="Pictures/10000000000001F4000001AA81AA1B00.jpg" xlink:type="simple" xlink:show="embed" xlink:actuate="onLoad" draw:mime-type="image/jpeg"/></draw:frame>Senderwahl eignen sich – wie in den vorherigen Kapiteln bei den Playern – Taster, mit denen das verfügbare Frequenzband in definierten Schritten in der einen oder der anderen Richtung durchsucht werden kann.</text:p>
      <text:p text:style-name="P75">Die beiden Taster sind an der einen Seite über 10 kOhm Widerstände mit GND und auf der anderen sowohl mit 5V als auch den Pins A0 und A1 am Arduino verbunden.</text:p>
      <text:p text:style-name="P75"><draw:frame draw:style-name="fr1" draw:name="Bild50" text:anchor-type="char" svg:x="10.742cm" svg:y="0.136cm" svg:width="6.008cm" svg:height="3.926cm" draw:z-index="48"><draw:image xlink:href="Pictures/100000000000012C000000C4FDB5CFDD.jpg" xlink:type="simple" xlink:show="embed" xlink:actuate="onLoad" draw:mime-type="image/jpeg"/></draw:frame></text:p>
      <text:p text:style-name="P75"/>
      <text:p text:style-name="P75">Wer auf Kopfhörer Aktivboxen verzichten will, kann hier das beim mp3-Player im vorigen Kapitel beschriebene Verstärkermodul verwenden, an dem ein Klinkenstecker angebracht werden muss. Oft findet sich ein solcher im Haushalt an einem unbenutzten Ohrhörer oder einem Verlängerungskabel.</text:p>
      <text:p text:style-name="P77">Bei einem einfachen Stecker sind im Innern des Kabels ist ein roter und ein weißer Strang sowie eine blanke Kupferlitze verborgen. Rot und Weiß werden an „L“ und „R“ am Verstärkermodul angeschlossen, die blanke Kupferlitze an „G“.</text:p>
      <text:p text:style-name="P77">Hier der komplette Aufbau:</text:p>
      <text:p text:style-name="P76"><draw:frame draw:style-name="fr7" draw:name="Bild51" text:anchor-type="as-char" svg:width="16.372cm" svg:height="9.543cm" draw:z-index="49"><draw:image xlink:href="Pictures/10000000000002BC000001987708D6CE.jpg" xlink:type="simple" xlink:show="embed" xlink:actuate="onLoad" draw:mime-type="image/jpeg"/></draw:frame><text:s/></text:p>
      <text:p text:style-name="P77">Der nachfolgende Programmcode eignet sich sowohl für das Grove- als auch das TEA5767-Modul:</text:p>
      <text:p text:style-name="Text_20_body"><text:span text:style-name="Source_20_Text"><text:span text:style-name="T18">#include&lt;Wire.h&gt;</text:span></text:span></text:p>
      <text:p text:style-name="Text_20_body"><text:soft-page-break/><text:span text:style-name="Source_20_Text"><text:span text:style-name="T18">#include &lt;TEA5767Radio.h&gt;</text:span></text:span></text:p>
      <text:p text:style-name="Text_20_body"><text:span text:style-name="Source_20_Text"><text:span text:style-name="T18">#include &lt;LiquidCrystal_I2C.h&gt;</text:span></text:span></text:p>
      <text:p text:style-name="P25"/>
      <text:p text:style-name="Text_20_body"><text:span text:style-name="Source_20_Text"><text:span text:style-name="T18">TEA5767Radio radio = TEA5767Radio();</text:span></text:span></text:p>
      <text:p text:style-name="Text_20_body"><text:span text:style-name="Source_20_Text"><text:span text:style-name="T18">LiquidCrystal_I2C lcd(0x27, 20, 4);</text:span></text:span></text:p>
      <text:p text:style-name="Text_20_body"><text:span text:style-name="Source_20_Text"><text:span text:style-name="T18">float Frequenz = 0;</text:span></text:span></text:p>
      <text:p text:style-name="Text_20_body"><text:span text:style-name="Source_20_Text"><text:span text:style-name="T18">int rauf = 2;</text:span></text:span></text:p>
      <text:p text:style-name="Text_20_body"><text:span text:style-name="Source_20_Text"><text:span text:style-name="T18">int runter = 3;</text:span></text:span></text:p>
      <text:p text:style-name="Text_20_body"><text:span text:style-name="Source_20_Text"><text:span text:style-name="T18">int count = 0;</text:span></text:span></text:p>
      <text:p text:style-name="P25"/>
      <text:p text:style-name="Text_20_body"><text:span text:style-name="Source_20_Text"><text:span text:style-name="T18">void setup() {</text:span></text:span></text:p>
      <text:p text:style-name="Text_20_body"><text:span text:style-name="Source_20_Text"><text:span text:style-name="T18"><text:s text:c="2"/>pinMode(2, INPUT);</text:span></text:span></text:p>
      <text:p text:style-name="Text_20_body"><text:span text:style-name="Source_20_Text"><text:span text:style-name="T18"><text:s text:c="2"/>pinMode(3, INPUT);</text:span></text:span></text:p>
      <text:p text:style-name="Text_20_body"><text:span text:style-name="Source_20_Text"><text:span text:style-name="T18"><text:s text:c="2"/>delay(1000);</text:span></text:span></text:p>
      <text:p text:style-name="Text_20_body"><text:span text:style-name="Source_20_Text"><text:span text:style-name="T18"><text:s text:c="2"/>Wire.begin();</text:span></text:span></text:p>
      <text:p text:style-name="Text_20_body"><text:span text:style-name="Source_20_Text"><text:span text:style-name="T18"><text:s text:c="2"/>Frequenz = 94.70; //voreingestellte Frequenz</text:span></text:span></text:p>
      <text:p text:style-name="Text_20_body"><text:span text:style-name="Source_20_Text"><text:span text:style-name="T18"><text:s text:c="2"/>radio.setFrequency(Frequenz);</text:span></text:span></text:p>
      <text:p text:style-name="Text_20_body"><text:span text:style-name="Source_20_Text"><text:span text:style-name="T18"><text:s text:c="2"/>lcd.begin();</text:span></text:span></text:p>
      <text:p text:style-name="Text_20_body"><text:span text:style-name="Source_20_Text"><text:span text:style-name="T18"><text:s text:c="2"/>lcd.clear();</text:span></text:span></text:p>
      <text:p text:style-name="Text_20_body"><text:span text:style-name="Source_20_Text"><text:span text:style-name="T18"><text:s text:c="2"/>lcd.setCursor(0, 0);</text:span></text:span></text:p>
      <text:p text:style-name="Text_20_body"><text:span text:style-name="Source_20_Text"><text:span text:style-name="T18"><text:s text:c="2"/>lcd.print(" UKW");</text:span></text:span></text:p>
      <text:p text:style-name="Text_20_body"><text:span text:style-name="Source_20_Text"><text:span text:style-name="T18"><text:s text:c="2"/>lcd.setCursor(0, 1);</text:span></text:span></text:p>
      <text:p text:style-name="Text_20_body"><text:span text:style-name="Source_20_Text"><text:span text:style-name="T18"><text:s text:c="2"/>lcd.print(Frequenz);</text:span></text:span></text:p>
      <text:p text:style-name="Text_20_body"><text:span text:style-name="Source_20_Text"><text:span text:style-name="T18">}</text:span></text:span></text:p>
      <text:p text:style-name="Text_20_body"><text:span text:style-name="Source_20_Text"><text:span text:style-name="T18">void loop() {</text:span></text:span></text:p>
      <text:p text:style-name="Text_20_body"><text:span text:style-name="Source_20_Text"><text:span text:style-name="T18"><text:s text:c="2"/>if (digitalRead(rauf)) {</text:span></text:span></text:p>
      <text:p text:style-name="Text_20_body"><text:span text:style-name="Source_20_Text"><text:span text:style-name="T18"><text:s text:c="4"/>count = 0;</text:span></text:span></text:p>
      <text:p text:style-name="Text_20_body"><text:span text:style-name="Source_20_Text"><text:span text:style-name="T18"><text:s text:c="4"/>while (digitalRead(rauf)) {</text:span></text:span></text:p>
      <text:p text:style-name="Text_20_body"><text:span text:style-name="Source_20_Text"><text:span text:style-name="T18"><text:s text:c="6"/>count++;</text:span></text:span></text:p>
      <text:p text:style-name="Text_20_body"><text:span text:style-name="Source_20_Text"><text:span text:style-name="T18"><text:s text:c="6"/>if (count &gt; 0 &amp;&amp; count &lt;= 6) {</text:span></text:span></text:p>
      <text:p text:style-name="Text_20_body"><text:span text:style-name="Source_20_Text"><text:span text:style-name="T18"><text:s text:c="8"/>Frequenz += 0.1;</text:span></text:span></text:p>
      <text:p text:style-name="Text_20_body"><text:span text:style-name="Source_20_Text"><text:span text:style-name="T18"><text:s text:c="8"/>Update();</text:span></text:span></text:p>
      <text:p text:style-name="Text_20_body"><text:soft-page-break/><text:span text:style-name="Source_20_Text"><text:span text:style-name="T18"><text:s text:c="8"/>delay(200);</text:span></text:span></text:p>
      <text:p text:style-name="Text_20_body"><text:span text:style-name="Source_20_Text"><text:span text:style-name="T18"><text:s text:c="6"/>}</text:span></text:span></text:p>
      <text:p text:style-name="Text_20_body"><text:span text:style-name="Source_20_Text"><text:span text:style-name="T18"><text:s text:c="6"/>else if (count &gt; 6 &amp;&amp; count &lt;= 2) {</text:span></text:span></text:p>
      <text:p text:style-name="Text_20_body"><text:span text:style-name="Source_20_Text"><text:span text:style-name="T18"><text:s text:c="8"/>Frequenz += 0.1;</text:span></text:span></text:p>
      <text:p text:style-name="Text_20_body"><text:span text:style-name="Source_20_Text"><text:span text:style-name="T18"><text:s text:c="8"/>Update();</text:span></text:span></text:p>
      <text:p text:style-name="Text_20_body"><text:span text:style-name="Source_20_Text"><text:span text:style-name="T18"><text:s text:c="8"/>delay(80);</text:span></text:span></text:p>
      <text:p text:style-name="Text_20_body"><text:span text:style-name="Source_20_Text"><text:span text:style-name="T18"><text:s text:c="6"/>}</text:span></text:span></text:p>
      <text:p text:style-name="Text_20_body"><text:span text:style-name="Source_20_Text"><text:span text:style-name="T18"><text:s text:c="6"/>else {</text:span></text:span></text:p>
      <text:p text:style-name="Text_20_body"><text:span text:style-name="Source_20_Text"><text:span text:style-name="T18"><text:s text:c="8"/>Frequenz += 0.1;</text:span></text:span></text:p>
      <text:p text:style-name="Text_20_body"><text:span text:style-name="Source_20_Text"><text:span text:style-name="T18"><text:s text:c="8"/>Update();</text:span></text:span></text:p>
      <text:p text:style-name="Text_20_body"><text:span text:style-name="Source_20_Text"><text:span text:style-name="T18"><text:s text:c="8"/>delay(5);</text:span></text:span></text:p>
      <text:p text:style-name="Text_20_body"><text:span text:style-name="Source_20_Text"><text:span text:style-name="T18"><text:s text:c="6"/>}</text:span></text:span></text:p>
      <text:p text:style-name="Text_20_body"><text:span text:style-name="Source_20_Text"><text:span text:style-name="T18"><text:s text:c="4"/>}</text:span></text:span></text:p>
      <text:p text:style-name="Text_20_body"><text:span text:style-name="Source_20_Text"><text:span text:style-name="T18"><text:s text:c="2"/>}</text:span></text:span></text:p>
      <text:p text:style-name="Text_20_body"><text:span text:style-name="Source_20_Text"><text:span text:style-name="T18"><text:s text:c="2"/>if (digitalRead(runter)) {</text:span></text:span></text:p>
      <text:p text:style-name="Text_20_body"><text:span text:style-name="Source_20_Text"><text:span text:style-name="T18"><text:s text:c="4"/>count = 0;</text:span></text:span></text:p>
      <text:p text:style-name="Text_20_body"><text:span text:style-name="Source_20_Text"><text:span text:style-name="T18"><text:s text:c="4"/>while (digitalRead(runter)) {</text:span></text:span></text:p>
      <text:p text:style-name="Text_20_body"><text:span text:style-name="Source_20_Text"><text:span text:style-name="T18"><text:s text:c="6"/>count--;</text:span></text:span></text:p>
      <text:p text:style-name="Text_20_body"><text:span text:style-name="Source_20_Text"><text:span text:style-name="T18"><text:s text:c="6"/>if (count &lt; 0 &amp;&amp; count &gt;= -6) {</text:span></text:span></text:p>
      <text:p text:style-name="Text_20_body"><text:span text:style-name="Source_20_Text"><text:span text:style-name="T18"><text:s text:c="8"/>Frequenz -= 0.1;</text:span></text:span></text:p>
      <text:p text:style-name="Text_20_body"><text:span text:style-name="Source_20_Text"><text:span text:style-name="T18"><text:s text:c="8"/>Update();</text:span></text:span></text:p>
      <text:p text:style-name="Text_20_body"><text:span text:style-name="Source_20_Text"><text:span text:style-name="T18"><text:s text:c="8"/>delay(200);</text:span></text:span></text:p>
      <text:p text:style-name="Text_20_body"><text:span text:style-name="Source_20_Text"><text:span text:style-name="T18"><text:s text:c="6"/>}</text:span></text:span></text:p>
      <text:p text:style-name="Text_20_body"><text:span text:style-name="Source_20_Text"><text:span text:style-name="T18"><text:s text:c="6"/>else if (count &lt; -6 &amp;&amp; count &gt;= -2) {</text:span></text:span></text:p>
      <text:p text:style-name="Text_20_body"><text:span text:style-name="Source_20_Text"><text:span text:style-name="T18"><text:s text:c="8"/>Frequenz -= 0.1;</text:span></text:span></text:p>
      <text:p text:style-name="Text_20_body"><text:span text:style-name="Source_20_Text"><text:span text:style-name="T18"><text:s text:c="8"/>Update();</text:span></text:span></text:p>
      <text:p text:style-name="Text_20_body"><text:span text:style-name="Source_20_Text"><text:span text:style-name="T18"><text:s text:c="8"/>delay(80);</text:span></text:span></text:p>
      <text:p text:style-name="Text_20_body"><text:span text:style-name="Source_20_Text"><text:span text:style-name="T18"><text:s text:c="6"/>}</text:span></text:span></text:p>
      <text:p text:style-name="Text_20_body"><text:span text:style-name="Source_20_Text"><text:span text:style-name="T18"><text:s text:c="6"/>else {</text:span></text:span></text:p>
      <text:p text:style-name="Text_20_body"><text:span text:style-name="Source_20_Text"><text:span text:style-name="T18"><text:s text:c="8"/>Frequenz -= 0.1;</text:span></text:span></text:p>
      <text:p text:style-name="Text_20_body"><text:span text:style-name="Source_20_Text"><text:span text:style-name="T18"><text:s text:c="8"/>Update();</text:span></text:span></text:p>
      <text:p text:style-name="Text_20_body"><text:span text:style-name="Source_20_Text"><text:span text:style-name="T18"><text:s text:c="8"/>delay(5);</text:span></text:span></text:p>
      <text:p text:style-name="Text_20_body"><text:soft-page-break/><text:span text:style-name="Source_20_Text"><text:span text:style-name="T18"><text:s text:c="6"/>}</text:span></text:span></text:p>
      <text:p text:style-name="P78"><text:span text:style-name="Source_20_Text"><text:s text:c="4"/>}</text:span></text:p>
      <text:p text:style-name="P78"><text:span text:style-name="Source_20_Text"><text:s text:c="2"/>}</text:span></text:p>
      <text:p text:style-name="P78"><text:span text:style-name="Source_20_Text">}</text:span></text:p>
      <text:p text:style-name="P78"><text:span text:style-name="Source_20_Text">void Update() { //Diese Funktion definiert den Frenquenzbereich und passt die LCD-Anzeige an</text:span></text:p>
      <text:p text:style-name="P78"><text:span text:style-name="Source_20_Text"><text:s text:c="2"/>Frequenz = constrain(Frequenz, 88.0, 108.0);</text:span></text:p>
      <text:p text:style-name="P78"><text:span text:style-name="Source_20_Text"><text:s text:c="2"/>lcd.setCursor(0, 0);</text:span></text:p>
      <text:p text:style-name="P78"><text:span text:style-name="Source_20_Text"><text:s text:c="2"/>lcd.print(" UKW");</text:span></text:p>
      <text:p text:style-name="P78"><text:span text:style-name="Source_20_Text"><text:s text:c="2"/>lcd.setCursor(0, 1);</text:span></text:p>
      <text:p text:style-name="P78"><text:span text:style-name="Source_20_Text"><text:s text:c="2"/>lcd.print(Frequenz);</text:span></text:p>
      <text:p text:style-name="P78"><text:span text:style-name="Source_20_Text"><text:s text:c="2"/>radio.setFrequency(Frequenz);</text:span></text:p>
      <text:p text:style-name="P79"><text:span text:style-name="Source_20_Text">}</text:span></text:p>
      <text:p text:style-name="P80"/>
      <text:p text:style-name="P80"/>
      <text:p text:style-name="P81"><text:bookmark text:name="Eine genau gehende Uhr"/>Eine genau gehende Uhr</text:p>
      <text:p text:style-name="P82"/>
      <text:p text:style-name="P82">Atomuhren, UTC, DCF77, RDS, DAB, Mobilfunk, GPS, NTP u.a. tragen dazu bei, dass zeitabhängige Systeme weltweit synchron bleiben. Und so verwundert es nicht, dass Uhren sich selbsttätig von Sommer- auf die Winterzeit umstellen und sekundengenaue Zeitangaben machen.</text:p>
      <text:p text:style-name="P83">Das hier<text:line-break/>vorzustellende Projekt soll einen Blick auf die Hintergründe ermöglichen und<text:line-break/>zeigen, wie mithilfe der Internet-Referenz <text:a xlink:type="simple" xlink:href="https://www.ntppool.org/de/" text:style-name="Internet_20_link" text:visited-style-name="Visited_20_Internet_20_Link">ntppool.org/de/</text:a><text:line-break/>einem LCD-Display und einem WLAN-fähigen Mikrocontroller die genaue Uhrzeit  vorgehalten werden kann.</text:p>
      <text:p text:style-name="P84"><draw:frame draw:style-name="fr4" draw:name="Bild52" text:anchor-type="as-char" svg:width="11.37cm" svg:height="8.661cm" draw:z-index="54"><draw:image xlink:href="Pictures/1000000000000258000001C9D92C093A.jpg" xlink:type="simple" xlink:show="embed" xlink:actuate="onLoad" draw:mime-type="image/jpeg"/></draw:frame><text:s/></text:p>
      <text:p text:style-name="P83">Den Zugang zum WLAN-Netz und damit zum Internet ermöglicht das ESP8266-Modul, das hier auf dem Board HUZZAH der Firma Adafruit verbaut ist. Das USB zu TTL Kabel ermöglicht eine konventionelle Anbindung an die Arduino-IDE. Näheres dazu <text:a xlink:type="simple" xlink:href="https://learn.adafruit.com/adafruit-huzzah-esp8266-breakout/using-arduino-ide" office:target-frame-name="_blank" xlink:show="new" text:style-name="Internet_20_link" text:visited-style-name="Visited_20_Internet_20_Link">hier</text:a> und <text:a xlink:type="simple" xlink:href="https://mint-unt.de/client-webserver/" office:target-frame-name="_blank" xlink:show="new" text:style-name="Internet_20_link" text:visited-style-name="Visited_20_Internet_20_Link">hier</text:a>.</text:p>
      <text:p text:style-name="P83"><text:soft-page-break/>Statt des HUZZAH-Boards kann kann nur dann eine andere NodeMCU benutzt werden, wenn sie einen 5V Ausgang hat, wie die des Herstellers LoLin. Die Spannungsversorgung erfolgt über den USB-Port des PC.</text:p>
      <text:p text:style-name="P83">Das zweizeilige LCD-Display 1602 ist mit einem I2C-Interface ausgestattet. Näheres dazu <text:a xlink:type="simple" xlink:href="https://mint-unt.de/lcd-display/" office:target-frame-name="_blank" xlink:show="new" text:style-name="Internet_20_link" text:visited-style-name="Visited_20_Internet_20_Link">hier</text:a>.</text:p>
      <text:p text:style-name="P85"><text:span text:style-name="Strong_20_Emphasis"><text:tab/>Pinbelegung: <text:s text:c="9"/>I2C-Interface <text:s text:c="4"/>HUZZAH <text:s text:c="4"/>LoLin</text:span></text:p>
      <text:p text:style-name="P85"><text:tab/> <text:s text:c="22"/>GND <text:s text:c="14"/>GND <text:s text:c="6"/>GND</text:p>
      <text:p text:style-name="P85"><text:tab/> <text:s text:c="22"/>VCC <text:s text:c="14"/>V+ <text:s text:c="7"/>VU</text:p>
      <text:p text:style-name="P85"><text:tab/> <text:s text:c="22"/>SDA <text:s text:c="14"/>#4 <text:s text:c="7"/>D2</text:p>
      <text:p text:style-name="P85"><text:tab/> <text:s text:c="22"/>SCL <text:s text:c="14"/>#5 <text:s text:c="7"/>D1</text:p>
      <text:p text:style-name="P85"><text:tab/> <text:s text:c="22"/><text:span text:style-name="Strong_20_Emphasis">Serielles Kabel <text:s text:c="6"/>HUZZAH</text:span></text:p>
      <text:p text:style-name="P85"><text:tab/> <text:s text:c="22"/>Schwarz <text:s text:c="14"/>GND</text:p>
      <text:p text:style-name="P85"><text:tab/> <text:s text:c="22"/>Rot <text:s text:c="18"/>V+</text:p>
      <text:p text:style-name="P85"><text:tab/> <text:s text:c="22"/>Grün <text:s text:c="17"/>RX</text:p>
      <text:p text:style-name="P86"><text:tab/> <text:s text:c="22"/>Weiß <text:s text:c="17"/>TX</text:p>
      <text:p text:style-name="P83">Programmcode:</text:p>
      <text:p text:style-name="Text_20_body"><text:span text:style-name="Source_20_Text"><text:span text:style-name="T18">#include &lt;LiquidCrystal_I2C.h&gt;</text:span></text:span></text:p>
      <text:p text:style-name="Text_20_body"><text:span text:style-name="Source_20_Text"><text:span text:style-name="T18">#include &lt;NTPClient.h&gt;</text:span></text:span></text:p>
      <text:p text:style-name="Text_20_body"><text:span text:style-name="Source_20_Text"><text:span text:style-name="T18">#include &lt;ESP8266WiFi.h&gt;</text:span></text:span></text:p>
      <text:p text:style-name="Text_20_body"><text:span text:style-name="Source_20_Text"><text:span text:style-name="T18">#include &lt;WiFiUdp.h&gt;</text:span></text:span></text:p>
      <text:p text:style-name="P25"/>
      <text:p text:style-name="Text_20_body"><text:span text:style-name="Source_20_Text"><text:span text:style-name="T18">char *ssid <text:s text:c="4"/>= "******";</text:span></text:span></text:p>
      <text:p text:style-name="Text_20_body"><text:span text:style-name="Source_20_Text"><text:span text:style-name="T18">char *password = "******";</text:span></text:span></text:p>
      <text:p text:style-name="Text_20_body"><text:span text:style-name="Source_20_Text"><text:span text:style-name="T18">char daysOfTheWeek[7][12]={"SONNTAG","MONTAG","DIENSTAG","MITTWOCH","DONNERSTAG","FREITAG","SAMSTAG"};</text:span></text:span></text:p>
      <text:p text:style-name="P25"/>
      <text:p text:style-name="Text_20_body"><text:span text:style-name="Source_20_Text"><text:span text:style-name="T18">String formattedDate;</text:span></text:span></text:p>
      <text:p text:style-name="Text_20_body"><text:span text:style-name="Source_20_Text"><text:span text:style-name="T18">String Datum;</text:span></text:span></text:p>
      <text:p text:style-name="Text_20_body"><text:span text:style-name="Source_20_Text"><text:span text:style-name="T18">String Zeit;</text:span></text:span></text:p>
      <text:p text:style-name="P25"/>
      <text:p text:style-name="Text_20_body"><text:span text:style-name="Source_20_Text"><text:span text:style-name="T18">LiquidCrystal_I2C lcd(0x27, 16, 2);</text:span></text:span></text:p>
      <text:p text:style-name="Text_20_body"><text:span text:style-name="Source_20_Text"><text:span text:style-name="T18">WiFiUDP ntpUDP;</text:span></text:span></text:p>
      <text:p text:style-name="P25"/>
      <text:p text:style-name="Text_20_body"><text:span text:style-name="Source_20_Text"><text:span text:style-name="T18">NTPClient timeClient(ntpUDP, "pool.ntp.org", 3600); //+3600sec (Winterzeit)</text:span></text:span></text:p>
      <text:p text:style-name="P25"/>
      <text:p text:style-name="Text_20_body"><text:span text:style-name="Source_20_Text"><text:span text:style-name="T18">void setup() {</text:span></text:span></text:p>
      <text:p text:style-name="Text_20_body"><text:span text:style-name="Source_20_Text"><text:span text:style-name="T18"><text:s text:c="2"/>Serial.begin(115200);</text:span></text:span></text:p>
      <text:p text:style-name="P25"><text:soft-page-break/></text:p>
      <text:p text:style-name="Text_20_body"><text:span text:style-name="Source_20_Text"><text:span text:style-name="T18"><text:s text:c="2"/>WiFi.begin(ssid, password);</text:span></text:span></text:p>
      <text:p text:style-name="P25"/>
      <text:p text:style-name="Text_20_body"><text:span text:style-name="Source_20_Text"><text:span text:style-name="T18"><text:s text:c="2"/>while ( WiFi.status() != WL_CONNECTED ) {</text:span></text:span></text:p>
      <text:p text:style-name="Text_20_body"><text:span text:style-name="Source_20_Text"><text:span text:style-name="T18"><text:s text:c="4"/>delay (500);</text:span></text:span></text:p>
      <text:p text:style-name="Text_20_body"><text:span text:style-name="Source_20_Text"><text:span text:style-name="T18"><text:s text:c="4"/>Serial.print ( "." );</text:span></text:span></text:p>
      <text:p text:style-name="Text_20_body"><text:span text:style-name="Source_20_Text"><text:span text:style-name="T18"><text:s text:c="2"/>}</text:span></text:span></text:p>
      <text:p text:style-name="P25"/>
      <text:p text:style-name="Text_20_body"><text:span text:style-name="Source_20_Text"><text:span text:style-name="T18"><text:s text:c="2"/>timeClient.begin();</text:span></text:span></text:p>
      <text:p text:style-name="Text_20_body"><text:span text:style-name="Source_20_Text"><text:span text:style-name="T18">}</text:span></text:span></text:p>
      <text:p text:style-name="P25"/>
      <text:p text:style-name="Text_20_body"><text:span text:style-name="Source_20_Text"><text:span text:style-name="T18">void loop() {</text:span></text:span></text:p>
      <text:p text:style-name="P25"/>
      <text:p text:style-name="Text_20_body"><text:span text:style-name="Source_20_Text"><text:span text:style-name="T18"><text:s text:c="2"/>formattedDate=timeClient.getFormattedDate();</text:span></text:span></text:p>
      <text:p text:style-name="Text_20_body"><text:span text:style-name="Source_20_Text"><text:span text:style-name="T18"><text:s text:c="2"/>int splitT = formattedDate.indexOf("T");</text:span></text:span></text:p>
      <text:p text:style-name="Text_20_body"><text:span text:style-name="Source_20_Text"><text:span text:style-name="T18"><text:s text:c="2"/>Datum = formattedDate.substring(0, splitT);</text:span></text:span></text:p>
      <text:p text:style-name="Text_20_body"><text:span text:style-name="Source_20_Text"><text:span text:style-name="T18"><text:s text:c="2"/>Zeit = formattedDate.substring(splitT+1, formattedDate.length()-1);</text:span></text:span></text:p>
      <text:p text:style-name="Text_20_body"><text:span text:style-name="Source_20_Text"><text:span text:style-name="T18"><text:s text:c="2"/></text:span></text:span></text:p>
      <text:p text:style-name="Text_20_body"><text:span text:style-name="Source_20_Text"><text:span text:style-name="T18"><text:s text:c="2"/>Serial.print(formattedDate);</text:span></text:span></text:p>
      <text:p text:style-name="Text_20_body"><text:span text:style-name="Source_20_Text"><text:span text:style-name="T18"><text:s text:c="2"/>Serial.println();</text:span></text:span></text:p>
      <text:p text:style-name="Text_20_body"><text:span text:style-name="Source_20_Text"><text:span text:style-name="T18"><text:s text:c="2"/>Serial.print("TAG: ");</text:span></text:span></text:p>
      <text:p text:style-name="Text_20_body"><text:span text:style-name="Source_20_Text"><text:span text:style-name="T18"><text:s text:c="2"/>Serial.println(daysOfTheWeek[timeClient.getDay()]);</text:span></text:span></text:p>
      <text:p text:style-name="Text_20_body"><text:span text:style-name="Source_20_Text"><text:span text:style-name="T18"><text:s text:c="2"/>Serial.print("DATUM: ");</text:span></text:span></text:p>
      <text:p text:style-name="Text_20_body"><text:span text:style-name="Source_20_Text"><text:span text:style-name="T18"><text:s text:c="2"/>Serial.println(Datum);</text:span></text:span></text:p>
      <text:p text:style-name="Text_20_body"><text:span text:style-name="Source_20_Text"><text:span text:style-name="T18"><text:s text:c="2"/>Serial.print("UHRZEIT: ");</text:span></text:span></text:p>
      <text:p text:style-name="Text_20_body"><text:span text:style-name="Source_20_Text"><text:span text:style-name="T18"><text:s text:c="2"/>Serial.println(Zeit);</text:span></text:span></text:p>
      <text:p text:style-name="Text_20_body"><text:span text:style-name="Source_20_Text"><text:span text:style-name="T18"><text:s text:c="2"/>Serial.println();</text:span></text:span></text:p>
      <text:p text:style-name="P25"/>
      <text:p text:style-name="Text_20_body"><text:span text:style-name="Source_20_Text"><text:span text:style-name="T18"><text:s text:c="2"/>timeClient.update(); </text:span></text:span></text:p>
      <text:p text:style-name="Text_20_body"><text:span text:style-name="Source_20_Text"><text:span text:style-name="T18"><text:s text:c="2"/></text:span></text:span></text:p>
      <text:p text:style-name="Text_20_body"><text:span text:style-name="Source_20_Text"><text:span text:style-name="T18"><text:s text:c="2"/>lcd.begin();</text:span></text:span></text:p>
      <text:p text:style-name="Text_20_body"><text:span text:style-name="Source_20_Text"><text:span text:style-name="T18"><text:s text:c="2"/>lcd.backlight();</text:span></text:span></text:p>
      <text:p text:style-name="Text_20_body"><text:soft-page-break/><text:span text:style-name="Source_20_Text"><text:span text:style-name="T18"><text:s text:c="2"/>lcd.clear();</text:span></text:span></text:p>
      <text:p text:style-name="Text_20_body"><text:span text:style-name="Source_20_Text"><text:span text:style-name="T18"><text:s text:c="2"/>lcd.setCursor(4, 0);</text:span></text:span></text:p>
      <text:p text:style-name="Text_20_body"><text:span text:style-name="Source_20_Text"><text:span text:style-name="T18"><text:s text:c="2"/>lcd.print(daysOfTheWeek[timeClient.getDay()]);</text:span></text:span></text:p>
      <text:p text:style-name="Text_20_body"><text:span text:style-name="Source_20_Text"><text:span text:style-name="T18"><text:s text:c="2"/>lcd.setCursor(0, 1);</text:span></text:span></text:p>
      <text:p text:style-name="Text_20_body"><text:span text:style-name="Source_20_Text"><text:span text:style-name="T18"><text:s text:c="2"/>lcd.print(Datum);</text:span></text:span></text:p>
      <text:p text:style-name="Text_20_body"><text:span text:style-name="Source_20_Text"><text:span text:style-name="T18"><text:s text:c="2"/>lcd.print(" ");</text:span></text:span></text:p>
      <text:p text:style-name="Text_20_body"><text:span text:style-name="Source_20_Text"><text:span text:style-name="T18"><text:s text:c="4"/>if (timeClient.getHours() &lt; 10){</text:span></text:span></text:p>
      <text:p text:style-name="Text_20_body"><text:span text:style-name="Source_20_Text"><text:span text:style-name="T18"><text:s text:c="4"/>lcd.print('0');</text:span></text:span></text:p>
      <text:p text:style-name="Text_20_body"><text:span text:style-name="Source_20_Text"><text:span text:style-name="T18"><text:s text:c="2"/>}</text:span></text:span></text:p>
      <text:p text:style-name="Text_20_body"><text:span text:style-name="Source_20_Text"><text:span text:style-name="T18"><text:s text:c="2"/>lcd.print(timeClient.getHours());</text:span></text:span></text:p>
      <text:p text:style-name="Text_20_body"><text:span text:style-name="Source_20_Text"><text:span text:style-name="T18"><text:s text:c="2"/>lcd.print(":");</text:span></text:span></text:p>
      <text:p text:style-name="Text_20_body"><text:span text:style-name="Source_20_Text"><text:span text:style-name="T18"><text:s text:c="4"/>if (timeClient.getMinutes() &lt; 10){</text:span></text:span></text:p>
      <text:p text:style-name="Text_20_body"><text:span text:style-name="Source_20_Text"><text:span text:style-name="T18"><text:s text:c="4"/>lcd.print('0');</text:span></text:span></text:p>
      <text:p text:style-name="Text_20_body"><text:span text:style-name="Source_20_Text"><text:span text:style-name="T18"><text:s text:c="2"/>}</text:span></text:span></text:p>
      <text:p text:style-name="Text_20_body"><text:span text:style-name="Source_20_Text"><text:span text:style-name="T18"><text:s text:c="2"/>lcd.print(timeClient.getMinutes());</text:span></text:span></text:p>
      <text:p text:style-name="Text_20_body"><text:span text:style-name="Source_20_Text"><text:span text:style-name="T18"><text:s text:c="2"/>delay(15000);</text:span></text:span></text:p>
      <text:p text:style-name="Text_20_body"><text:span text:style-name="Source_20_Text"><text:span text:style-name="T18">}</text:span></text:span></text:p>
      <text:p text:style-name="P83">Vor dem Download des Programms muss auf dem HUZZAH-Board der Knopf GPIO 0 gehalten und zudem die Reset-Taste kurz gedrückt werden. Das Board ist programmierbereit, wenn die rote LED glimmt.</text:p>
      <text:p text:style-name="P87"/>
      <text:p text:style-name="P87"/>
      <text:p text:style-name="P88"><text:bookmark-start text:name="Kettenöler"/>Kettenöler<text:bookmark-end text:name="Kettenöler"/></text:p>
      <text:p text:style-name="P89"/>
      <text:p text:style-name="P89">Viele, die ein Motorrad ihr eigen nennen, dessen Antrieb mit einer Kette umgesetzt ist, haben sicher schon einmal mit einem automatischen Ölsystem geliebäugelt und möglicherweise darüber nachgedacht, so etwas im Eigenbau zu realisieren.</text:p>
      <text:p text:style-name="P90"><text:s/><draw:frame draw:style-name="fr9" draw:name="Bild53" text:anchor-type="char" svg:x="5.142cm" svg:y="-0.168cm" svg:width="6.414cm" svg:height="4.632cm" draw:z-index="61"><draw:image xlink:href="Pictures/1000000000000258000001B8F724F733.jpg" xlink:type="simple" xlink:show="embed" xlink:actuate="onLoad" draw:mime-type="image/jpeg"/></draw:frame></text:p>
      <text:p text:style-name="P91"><text:soft-page-break/>Um es gleich vorwegzunehmen, es gibt <text:a xlink:type="simple" xlink:href="http://rehtronik.de/" office:target-frame-name="_blank" xlink:show="new" text:style-name="Internet_20_link" text:visited-style-name="Visited_20_Internet_20_Link">hier</text:a> im Non-Profit-Bereich ein ausgefuchstes und über Jahre an vielen Maschinen erprobtes System („Rehoiler“), das kaum Wünsche offen lässt. Bestelllisten, Bauanleitungen, Einbaubeispiele und Unterstützung vom Betreiber der Internetpräsenz und weiteren Fachkundigen sind bei der Umsetzung eines solchen Projekts verfügbar, sodass der Eigenbau mit etwas handwerklichem Geschick gelingen sollte.</text:p>
      <text:p text:style-name="P90">Leute, die solche Do-it-yourself-Projekte angehen, machen das vermutlich aus zwei Gründen: Einerseits versprechen sie sich Vorteile aus dem Nutzen des zu erstellenden Objekts, andererseits treibt sie aber auch die Neugierde (der Wissensdurst): Was zusammengebaut wird, soll auch gedanklich durchdrungen sein.</text:p>
      <text:p text:style-name="P90">In dem Rehoiler-Projekt wird vieles, aber leider nicht alles aufgeklärt. Während bei der zu verwendenden Hardware kaum Fragen offen bleiben, wird der Programmcode nur in binärer Form verfügbar gemacht. Er ist damit für Normalsterbliche nicht lesbar. Auch werden die Werkzeuge (USBasp mit Adapter für den ATmega168 und die Software „my AVR ProgTool“) zur Übertragung des Binärcodes nur in Teilen erläutert. Stattdessen wird empfohlen, einen fertig programmierten Controller vom Entwickler zu beziehen.</text:p>
      <text:p text:style-name="P90">Aus den letztgenannten Umständen ist die Idee geboren, einen eigenen Öler zu entwickeln mit dem Ziel, Einblicke in dessen Funktionsweise und damit zusammenhängende Fragen bei der Programmierung gewinnen zu können.</text:p>
      <text:p text:style-name="P90">Und das ist der Plan im Überblick:</text:p>
      <text:p text:style-name="P92"><draw:frame draw:style-name="fr4" draw:name="Bild54" text:anchor-type="as-char" svg:width="15.487cm" svg:height="9.499cm" draw:z-index="55"><draw:image xlink:href="Pictures/1000000000000258000001671C7ED6C8.jpg" xlink:type="simple" xlink:show="embed" xlink:actuate="onLoad" draw:mime-type="image/jpeg"/></draw:frame><text:s/></text:p>
      <text:p text:style-name="P90">Der Öler soll mit einer Ölpumpe arbeiten, die mithilfe der Elektronik nach einer bestimmten Wegstrecke eine voreingestellte Menge Öl aus einem Vorratstank zur Kette befördert. Zur Bestimmung der zurückgelegten Strecken wird ein Reedkontakt benutzt, der – ausgelöst von einem Magneten am hinteren Kettenblatt – bei jeder Radumdrehung ein Signal erzeugt.<text:line-break/>Zudem soll für Regenfahrten über einen Schalter die Ölmengen dauerhaft erhöht werden können. Weiterhin sollen über einen Taster jederzeit zusätzliche Ölgaben ausgelöst werden können.<text:line-break/>Zur Überprüfung der Funktionstüchtigkeit des Steuermoduls soll eine 3mm LED Leuchtsignale <text:soft-page-break/>ausgeben: Beim Einschalten der Zündung soll sie 10 Sekunden lang angehen und kurz bei jedem Kolbenhub der Pumpe.</text:p>
      <text:p text:style-name="P90">Das Steuermodul bekommt Strom aus dem Bordnetz, hier der Zuleitung zum Rücklicht, das beim Einschalten der Zündung angeht.<text:line-break/>Die Steuerung selbst soll ein Arduino Nano übernehmen, mit dem das Modul klein gehalten werden kann. Das folgende Bild zeigt rechts den Eigenbau (6 x 4,5cm) im Größenvergleich mit der Steuerplatine IQ11 des oben genannten <text:a xlink:type="simple" xlink:href="http://rehtronik.de/" office:target-frame-name="_blank" xlink:show="new" text:style-name="Internet_20_link" text:visited-style-name="Visited_20_Internet_20_Link">Rehoilers</text:a> (in der Abbildung links).</text:p>
      <text:p text:style-name="P92"><draw:frame draw:style-name="fr7" draw:name="Bild55" text:anchor-type="as-char" svg:width="16.342cm" svg:height="10.07cm" draw:z-index="56"><draw:image xlink:href="Pictures/100000000000040000000277EE00F5A6.jpg" xlink:type="simple" xlink:show="embed" xlink:actuate="onLoad" draw:mime-type="image/jpeg"/></draw:frame><text:s/></text:p>
      <text:p text:style-name="P90">Im Eigenbau befindet sich auf der Lochrasterplatine rechts ein Spannungswandler, der die Bordspannung des Motorrads von 12 auf 5V runterregeln soll, in der Mitte die Entwicklerplatine (Arduino Nano) mit einem ATmega328p und einem Mikro-USB-Anschluss für die Programmierung und links ein programmierbarer Schalter zum Steuern der Ölpumpe.</text:p>
      <text:p text:style-name="P90">Hier der dazugehörige Schaltplan:</text:p>
      <text:p text:style-name="P92"><text:soft-page-break/><draw:frame draw:style-name="fr7" draw:name="Bild56" text:anchor-type="as-char" svg:width="16.565cm" svg:height="8.8cm" draw:z-index="57"><draw:image xlink:href="Pictures/1000000000000320000001A920A992E6.jpg" xlink:type="simple" xlink:show="embed" xlink:actuate="onLoad" draw:mime-type="image/jpeg"/></draw:frame><text:s/></text:p>
      <text:p text:style-name="P90">Es ist zu hoffen, dass die Schaltung in den Augen von Experten Gnade findet. Besonders an den Kondensatoren steht ein Fragezeichen.</text:p>
      <text:p text:style-name="P90">Und nach der folgenden Vorlage kann der Aufbau hoffentlich gelingen:</text:p>
      <text:p text:style-name="P92"><draw:frame draw:style-name="fr7" draw:name="Bild57" text:anchor-type="as-char" svg:width="16.738cm" svg:height="6.408cm" draw:z-index="58"><draw:image xlink:href="Pictures/10000000000003200000015024C77506.jpg" xlink:type="simple" xlink:show="embed" xlink:actuate="onLoad" draw:mime-type="image/jpeg"/></draw:frame><text:s/></text:p>
      <text:p text:style-name="P90">Hier ein Programmcode, der die geplanten Funktionen auslösen kann:</text:p>
      <text:p text:style-name="Text_20_body"><text:span text:style-name="Source_20_Text"><text:span text:style-name="T18">/* LED: &gt; 10 Sekunden Dauerlicht nach Einschalten der Zündung =&gt; Betriebsbereitschaft der Elektronik</text:span></text:span></text:p>
      <text:p text:style-name="Text_20_body"><text:span text:style-name="Source_20_Text"><text:span text:style-name="T18"><text:s/>* <text:s text:c="5"/>&gt; kurzes Aufleuchten =&gt; Pumpimpuls</text:span></text:span></text:p>
      <text:p text:style-name="Text_20_body"><text:span text:style-name="Source_20_Text"><text:span text:style-name="T18"><text:s/>* Schalter "on": <text:s text:c="2"/>&gt; Vermehrte Öldosierung</text:span></text:span></text:p>
      <text:p text:style-name="Text_20_body"><text:span text:style-name="Source_20_Text"><text:span text:style-name="T18"><text:s/>* Schalter "off": <text:s/>&gt; Normale Öldosierung</text:span></text:span></text:p>
      <text:p text:style-name="Text_20_body"><text:span text:style-name="Source_20_Text"><text:span text:style-name="T18"><text:s/>* Taster gedrückt halten: <text:s/>&gt; Dauerpumpen (LED blinkt)</text:span></text:span></text:p>
      <text:p text:style-name="Text_20_body"><text:span text:style-name="Source_20_Text"><text:span text:style-name="T18"><text:s/>*/</text:span></text:span></text:p>
      <text:p text:style-name="Text_20_body"><text:span text:style-name="Source_20_Text"><text:span text:style-name="T18">int pumpe_pin = 3; // Von hier kommt das Signal zum Anschalten der Pumpe</text:span></text:span></text:p>
      <text:p text:style-name="Text_20_body"><text:span text:style-name="Source_20_Text"><text:span text:style-name="T18">int const reed_pin = 2; // Hier läuft das Signal vom Reedkontakt auf</text:span></text:span></text:p>
      <text:p text:style-name="Text_20_body"><text:soft-page-break/><text:span text:style-name="Source_20_Text"><text:span text:style-name="T18">int const reed_pin_interrupt = 0; /* Einrichten eines Interrupts,</text:span></text:span></text:p>
      <text:p text:style-name="Text_20_body"><text:span text:style-name="Source_20_Text"><text:span text:style-name="T18"><text:s text:c="2"/>um die Signale des Reedkontakts verarbeiten zu können.*/</text:span></text:span></text:p>
      <text:p text:style-name="Text_20_body"><text:span text:style-name="Source_20_Text"><text:span text:style-name="T18">int rain_pin = 8; // Regenschalter</text:span></text:span></text:p>
      <text:p text:style-name="Text_20_body"><text:span text:style-name="Source_20_Text"><text:span text:style-name="T18">int dauerpump_pin = 9; // Taster, um Dauerpumpen auslösen zu können</text:span></text:span></text:p>
      <text:p text:style-name="Text_20_body"><text:span text:style-name="Source_20_Text"><text:span text:style-name="T18">int LED = 7;</text:span></text:span></text:p>
      <text:p text:style-name="P25"/>
      <text:p text:style-name="Text_20_body"><text:span text:style-name="Source_20_Text"><text:span text:style-name="T18">void setup() {</text:span></text:span></text:p>
      <text:p text:style-name="Text_20_body"><text:span text:style-name="Source_20_Text"><text:span text:style-name="T18"><text:s text:c="2"/>Serial.begin(9600);</text:span></text:span></text:p>
      <text:p text:style-name="Text_20_body"><text:span text:style-name="Source_20_Text"><text:span text:style-name="T18"><text:s text:c="2"/>Serial.println("Ereigniszaehler");</text:span></text:span></text:p>
      <text:p text:style-name="Text_20_body"><text:span text:style-name="Source_20_Text"><text:span text:style-name="T18"><text:s text:c="2"/>pinMode(reed_pin, INPUT_PULLUP);</text:span></text:span></text:p>
      <text:p text:style-name="Text_20_body"><text:span text:style-name="Source_20_Text"><text:span text:style-name="T18"><text:s text:c="2"/>pinMode(rain_pin, INPUT_PULLUP);</text:span></text:span></text:p>
      <text:p text:style-name="Text_20_body"><text:span text:style-name="Source_20_Text"><text:span text:style-name="T18"><text:s text:c="2"/>pinMode(dauerpump_pin, INPUT_PULLUP);</text:span></text:span></text:p>
      <text:p text:style-name="Text_20_body"><text:span text:style-name="Source_20_Text"><text:span text:style-name="T18"><text:s text:c="2"/>pinMode(pumpe_pin, OUTPUT);</text:span></text:span></text:p>
      <text:p text:style-name="Text_20_body"><text:span text:style-name="Source_20_Text"><text:span text:style-name="T18"><text:s text:c="2"/>pinMode(LED, OUTPUT);</text:span></text:span></text:p>
      <text:p text:style-name="P25"/>
      <text:p text:style-name="Text_20_body"><text:span text:style-name="Source_20_Text"><text:span text:style-name="T18"><text:s text:c="2"/>// LED beim Starten 10 Sekunden lang leuchten lassen</text:span></text:span></text:p>
      <text:p text:style-name="Text_20_body"><text:span text:style-name="Source_20_Text"><text:span text:style-name="T18"><text:s text:c="2"/>digitalWrite(LED, HIGH);</text:span></text:span></text:p>
      <text:p text:style-name="Text_20_body"><text:span text:style-name="Source_20_Text"><text:span text:style-name="T18"><text:s text:c="2"/>delay(10000);</text:span></text:span></text:p>
      <text:p text:style-name="Text_20_body"><text:span text:style-name="Source_20_Text"><text:span text:style-name="T18"><text:s text:c="2"/>digitalWrite(LED, LOW);</text:span></text:span></text:p>
      <text:p text:style-name="P25"/>
      <text:p text:style-name="Text_20_body"><text:span text:style-name="Source_20_Text"><text:span text:style-name="T18"><text:s text:c="2"/>//Interrupt aufrufen und Reedsignale zählen in aufsteigender Reihenfolge.</text:span></text:span></text:p>
      <text:p text:style-name="Text_20_body"><text:span text:style-name="Source_20_Text"><text:span text:style-name="T18"><text:s text:c="2"/>attachInterrupt(reed_pin_interrupt, counter, RISING);</text:span></text:span></text:p>
      <text:p text:style-name="Text_20_body"><text:span text:style-name="Source_20_Text"><text:span text:style-name="T18">}</text:span></text:span></text:p>
      <text:p text:style-name="P25"/>
      <text:p text:style-name="Text_20_body"><text:span text:style-name="Source_20_Text"><text:span text:style-name="T18">static int events = 0; //Die Variable "events" definieren und auf 0 setzen</text:span></text:span></text:p>
      <text:p text:style-name="P25"/>
      <text:p text:style-name="Text_20_body"><text:span text:style-name="Source_20_Text"><text:span text:style-name="T18">//Die Zählroutine einrichten</text:span></text:span></text:p>
      <text:p text:style-name="Text_20_body"><text:span text:style-name="Source_20_Text"><text:span text:style-name="T18">void counter() {</text:span></text:span></text:p>
      <text:p text:style-name="Text_20_body"><text:span text:style-name="Source_20_Text"><text:span text:style-name="T18"><text:s text:c="2"/>++events;</text:span></text:span></text:p>
      <text:p text:style-name="P25"/>
      <text:p text:style-name="Text_20_body"><text:span text:style-name="Source_20_Text"><text:span text:style-name="T18"><text:s text:c="2"/>Serial.print("Events: "); Serial.println(events);</text:span></text:span></text:p>
      <text:p text:style-name="Text_20_body"><text:span text:style-name="Source_20_Text"><text:span text:style-name="T18"><text:s text:c="2"/>if (events &lt;= 750) { //Unter einer bestimmten Zahl von Reedsignalen ...</text:span></text:span></text:p>
      <text:p text:style-name="Text_20_body"><text:soft-page-break/><text:span text:style-name="Source_20_Text"><text:span text:style-name="T18"><text:s text:c="4"/>digitalWrite(pumpe_pin, LOW); //... bleibt die Pumpe aus.</text:span></text:span></text:p>
      <text:p text:style-name="Text_20_body"><text:span text:style-name="Source_20_Text"><text:span text:style-name="T18"><text:s text:c="2"/>}</text:span></text:span></text:p>
      <text:p text:style-name="Text_20_body"><text:span text:style-name="Source_20_Text"><text:span text:style-name="T18">}</text:span></text:span></text:p>
      <text:p text:style-name="Text_20_body"><text:span text:style-name="Source_20_Text"><text:span text:style-name="T18">//Vorgänge, die sich dauerhaft wiederholen müssen</text:span></text:span></text:p>
      <text:p text:style-name="Text_20_body"><text:span text:style-name="Source_20_Text"><text:span text:style-name="T18">void loop() {</text:span></text:span></text:p>
      <text:p text:style-name="Text_20_body"><text:span text:style-name="Source_20_Text"><text:span text:style-name="T18"><text:s text:c="2"/>//Immer wenn eine bestimmte Zahl von Signalen erreicht und der Regenschalter ausgeschaltet("LOW" --&gt; INPUT_PULLUP)ist ...</text:span></text:span></text:p>
      <text:p text:style-name="Text_20_body"><text:span text:style-name="Source_20_Text"><text:span text:style-name="T18"><text:s text:c="2"/>if ((digitalRead(rain_pin) == HIGH ) &amp;&amp; (events &gt; 50)) {</text:span></text:span></text:p>
      <text:p text:style-name="Text_20_body"><text:span text:style-name="Source_20_Text"><text:span text:style-name="T18"><text:s text:c="4"/>for (int zaehler = 1; zaehler &lt; 4; zaehler = zaehler + 1) { // ... wiederhole 3 mal ...</text:span></text:span></text:p>
      <text:p text:style-name="Text_20_body"><text:span text:style-name="Source_20_Text"><text:span text:style-name="T18"><text:s text:c="6"/>digitalWrite(pumpe_pin, HIGH); digitalWrite(LED, HIGH); // ... an ...</text:span></text:span></text:p>
      <text:p text:style-name="Text_20_body"><text:span text:style-name="Source_20_Text"><text:span text:style-name="T18"><text:s text:c="6"/>delay(250);</text:span></text:span></text:p>
      <text:p text:style-name="Text_20_body"><text:span text:style-name="Source_20_Text"><text:span text:style-name="T18"><text:s text:c="6"/>digitalWrite(pumpe_pin, LOW); digitalWrite(LED, LOW); // ... aus ....</text:span></text:span></text:p>
      <text:p text:style-name="Text_20_body"><text:span text:style-name="Source_20_Text"><text:span text:style-name="T18"><text:s text:c="6"/>delay(250);</text:span></text:span></text:p>
      <text:p text:style-name="Text_20_body"><text:span text:style-name="Source_20_Text"><text:span text:style-name="T18"><text:s text:c="4"/>}</text:span></text:span></text:p>
      <text:p text:style-name="Text_20_body"><text:span text:style-name="Source_20_Text"><text:span text:style-name="T18"><text:s text:c="4"/>events = 0; // ... und setze danach den Ereigniszähler auf 0.</text:span></text:span></text:p>
      <text:p text:style-name="Text_20_body"><text:span text:style-name="Source_20_Text"><text:span text:style-name="T18"><text:s text:c="2"/>}</text:span></text:span></text:p>
      <text:p text:style-name="Text_20_body"><text:span text:style-name="Source_20_Text"><text:span text:style-name="T18"><text:s text:c="2"/>//Immer wenn eine bestimmte Zahl von Signalen erreicht und der Regenschalter eingeschaltet("LOW" --&gt; INPUT_PULLUP)ist ...</text:span></text:span></text:p>
      <text:p text:style-name="Text_20_body"><text:span text:style-name="Source_20_Text"><text:span text:style-name="T18"><text:s text:c="2"/>if (digitalRead(rain_pin) == LOW &amp;&amp; (events &gt; 75)) {</text:span></text:span></text:p>
      <text:p text:style-name="Text_20_body"><text:span text:style-name="Source_20_Text"><text:span text:style-name="T18"><text:s text:c="4"/>for (int zaehler = 1; zaehler &lt; 7; zaehler = zaehler + 1) { // ... wiederhole 6 mal ...</text:span></text:span></text:p>
      <text:p text:style-name="Text_20_body"><text:span text:style-name="Source_20_Text"><text:span text:style-name="T18"><text:s text:c="6"/>digitalWrite(pumpe_pin, HIGH); digitalWrite(LED, HIGH); // ... an ...</text:span></text:span></text:p>
      <text:p text:style-name="Text_20_body"><text:span text:style-name="Source_20_Text"><text:span text:style-name="T18"><text:s text:c="6"/>delay(250);</text:span></text:span></text:p>
      <text:p text:style-name="Text_20_body"><text:span text:style-name="Source_20_Text"><text:span text:style-name="T18"><text:s text:c="6"/>digitalWrite(pumpe_pin, LOW); digitalWrite(LED, LOW); // ... aus ...</text:span></text:span></text:p>
      <text:p text:style-name="Text_20_body"><text:span text:style-name="Source_20_Text"><text:span text:style-name="T18"><text:s text:c="6"/>delay(250);</text:span></text:span></text:p>
      <text:p text:style-name="Text_20_body"><text:span text:style-name="Source_20_Text"><text:span text:style-name="T18"><text:s text:c="4"/>}</text:span></text:span></text:p>
      <text:p text:style-name="Text_20_body"><text:span text:style-name="Source_20_Text"><text:span text:style-name="T18"><text:s text:c="4"/>events = 0; // ... und setze danach den Ereigniszähler auf 0.</text:span></text:span></text:p>
      <text:p text:style-name="Text_20_body"><text:span text:style-name="Source_20_Text"><text:span text:style-name="T18"><text:s text:c="2"/>}</text:span></text:span></text:p>
      <text:p text:style-name="Text_20_body"><text:span text:style-name="Source_20_Text"><text:span text:style-name="T18"><text:s text:c="2"/>//Wenn Dauerpumpen eingeschaltet("LOW" --&gt; INPUT_PULLUP)ist ...</text:span></text:span></text:p>
      <text:p text:style-name="Text_20_body"><text:span text:style-name="Source_20_Text"><text:span text:style-name="T18"><text:s text:c="2"/>if (digitalRead(dauerpump_pin) == LOW) {</text:span></text:span></text:p>
      <text:p text:style-name="Text_20_body"><text:span text:style-name="Source_20_Text"><text:span text:style-name="T18"><text:s text:c="4"/>digitalWrite(pumpe_pin, HIGH); digitalWrite(LED, HIGH);// ... an ...</text:span></text:span></text:p>
      <text:p text:style-name="Text_20_body"><text:span text:style-name="Source_20_Text"><text:span text:style-name="T18"><text:s text:c="4"/>delay(250);</text:span></text:span></text:p>
      <text:p text:style-name="Text_20_body"><text:span text:style-name="Source_20_Text"><text:span text:style-name="T18"><text:s text:c="4"/>digitalWrite(pumpe_pin, LOW); digitalWrite(LED, LOW);// ... aus ...</text:span></text:span></text:p>
      <text:p text:style-name="Text_20_body"><text:soft-page-break/><text:span text:style-name="Source_20_Text"><text:span text:style-name="T18"><text:s text:c="4"/>delay(250);</text:span></text:span></text:p>
      <text:p text:style-name="Text_20_body"><text:span text:style-name="Source_20_Text"><text:span text:style-name="T18"><text:s text:c="2"/>}</text:span></text:span></text:p>
      <text:p text:style-name="Text_20_body"><text:span text:style-name="Source_20_Text"><text:span text:style-name="T18">}</text:span></text:span></text:p>
      <text:p text:style-name="P90">Damit überprüft werden kann, ob der Code auch tut was er soll, wird folgender Testaufbau vorgeschlagen:</text:p>
      <text:p text:style-name="P92"><draw:frame draw:style-name="fr7" draw:name="Bild58" text:anchor-type="as-char" svg:width="15.602cm" svg:height="9.566cm" draw:z-index="59"><draw:image xlink:href="Pictures/10000000000002BC000001B7886491A5.jpg" xlink:type="simple" xlink:show="embed" xlink:actuate="onLoad" draw:mime-type="image/jpeg"/></draw:frame><text:s/></text:p>
      <text:p text:style-name="P90">Dazu die passende Schemazeichnung:</text:p>
      <text:p text:style-name="P92"><draw:frame draw:style-name="fr4" draw:name="Bild59" text:anchor-type="as-char" svg:width="16.353cm" svg:height="7.514cm" draw:z-index="60"><draw:image xlink:href="Pictures/100000000000032000000182847B9FAA.jpg" xlink:type="simple" xlink:show="embed" xlink:actuate="onLoad" draw:mime-type="image/jpeg"/></draw:frame><text:s text:c="4"/></text:p>
      <text:p text:style-name="P90">Bleibt noch zu erwähnen, dass die Pumpimpulse viel zu kurz gewählt sind und nicht dem entsprechen, was bei einer realen Fahrt voreingestellt sein müsste.</text:p>
      <text:p text:style-name="P9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css3t="http://www.w3.org/TR/css3-text/" xmlns:dom="http://www.w3.org/2001/xml-events" xmlns:grddl="http://www.w3.org/2003/g/data-view#" xmlns:officeooo="http://openoffice.org/2009/office"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loext:hyphenation-compound-remain-char-count="2" loext:hyphenation-compound-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loext:paragraph-composer="false"/>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8T11:18:36.072895200</meta:creation-date>
    <dc:date>2026-09-03T12:14:25.135991000</dc:date>
    <meta:editing-duration>PT10H6M31S</meta:editing-duration>
    <meta:editing-cycles>39</meta:editing-cycles>
    <meta:generator>LibreOffice/26.8.0.3$Windows_X86_64 LibreOffice_project/bce0998afefdbc355585ca324285661a2170ba77</meta:generator>
    <meta:document-statistic meta:table-count="1" meta:image-count="59" meta:object-count="0" meta:page-count="52" meta:paragraph-count="916" meta:word-count="6924" meta:character-count="51318" meta:non-whitespace-character-count="43779"/>
  </office:meta>
</office:document-meta>
</file>