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100000233000001D0C7DB283E.png" manifest:media-type="image/png"/>
  <manifest:file-entry manifest:full-path="Pictures/10067EBF000058780000365D0BC54CCE.svg" manifest:media-type="image/svg+xml"/>
  <manifest:file-entry manifest:full-path="Pictures/1000339D00001651000007359EC88008.svg" manifest:media-type="image/svg+xml"/>
  <manifest:file-entry manifest:full-path="Pictures/10014F0800002E950000265A08E0A41A.svg" manifest:media-type="image/svg+xml"/>
  <manifest:file-entry manifest:full-path="Pictures/10000001000001620000012EEBCC6FA7.png" manifest:media-type="image/png"/>
  <manifest:file-entry manifest:full-path="Pictures/10000001000003860000022B3BD6F0C3.png" manifest:media-type="image/png"/>
  <manifest:file-entry manifest:full-path="Pictures/1000746F00001F27000014412177F637.svg" manifest:media-type="image/svg+xml"/>
  <manifest:file-entry manifest:full-path="Pictures/100158AF0000254700001EAE189DF66D.svg" manifest:media-type="image/svg+xml"/>
  <manifest:file-entry manifest:full-path="Pictures/1000000100000179000000F5348247BC.png" manifest:media-type="image/png"/>
  <manifest:file-entry manifest:full-path="Pictures/1000881100001F2700001441ABD0B769.svg" manifest:media-type="image/svg+xml"/>
  <manifest:file-entry manifest:full-path="Pictures/1000000100000179000000F56EFC5777.png" manifest:media-type="image/png"/>
  <manifest:file-entry manifest:full-path="Pictures/10000001000000D60000031F6315F330.png" manifest:media-type="image/png"/>
  <manifest:file-entry manifest:full-path="Pictures/1001488C00002E950000265A215F610A.svg" manifest:media-type="image/svg+xml"/>
  <manifest:file-entry manifest:full-path="Pictures/1000000100000233000001D0CDE4C151.png" manifest:media-type="image/png"/>
  <manifest:file-entry manifest:full-path="Pictures/100000010000013A000002D5BF955B7B.png" manifest:media-type="image/png"/>
  <manifest:file-entry manifest:full-path="Pictures/10000001000001C8000002BECCB79054.png" manifest:media-type="image/png"/>
  <manifest:file-entry manifest:full-path="Pictures/1000000100000130000001D708891A3D.png" manifest:media-type="image/png"/>
  <manifest:file-entry manifest:full-path="Pictures/10000001000000C20000010DBCEF1F8A.png" manifest:media-type="image/png"/>
  <manifest:file-entry manifest:full-path="Pictures/1000000100000218000000891A66A630.png" manifest:media-type="image/png"/>
  <manifest:file-entry manifest:full-path="Pictures/10000001000001C30000017330A0F340.png" manifest:media-type="image/png"/>
  <manifest:file-entry manifest:full-path="Pictures/100000010000010E000000570F0DE9C2.png" manifest:media-type="image/png"/>
  <manifest:file-entry manifest:full-path="Pictures/1000000100000134000004BC389ECA8F.png" manifest:media-type="image/png"/>
  <manifest:file-entry manifest:full-path="Pictures/1001FBCE0000472200002C31EE358DE6.svg" manifest:media-type="image/svg+xml"/>
  <manifest:file-entry manifest:full-path="Pictures/100000010000035C000002164BE682B2.png" manifest:media-type="image/png"/>
  <manifest:file-entry manifest:full-path="Pictures/10000001000000D4000000BA4D817C06.png" manifest:media-type="image/png"/>
  <manifest:file-entry manifest:full-path="Pictures/100A078E00001976000064389B2B17B3.svg" manifest:media-type="image/svg+xml"/>
  <manifest:file-entry manifest:full-path="Pictures/10000001000000F200000056E2FFD585.png" manifest:media-type="image/png"/>
  <manifest:file-entry manifest:full-path="Pictures/10000001000000850000007F3437DFB1.png" manifest:media-type="image/pn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automatic-styles>
    <style:style style:name="Tabelle1" style:family="table">
      <style:table-properties style:width="18.93cm" table:align="left"/>
    </style:style>
    <style:style style:name="Tabelle1.A" style:family="table-column">
      <style:table-column-properties style:column-width="8.116cm"/>
    </style:style>
    <style:style style:name="Tabelle1.B" style:family="table-column">
      <style:table-column-properties style:column-width="10.814cm"/>
    </style:style>
    <style:style style:name="Tabelle1.A1" style:family="table-cell">
      <style:table-cell-properties style:vertical-align="middle" fo:padding="0.049cm" fo:border="none"/>
    </style:style>
    <style:style style:name="P1" style:family="paragraph" style:parent-style-name="Text_20_body">
      <style:paragraph-properties fo:line-height="115%" fo:text-align="center" style:justify-single-word="false"/>
      <style:text-properties officeooo:paragraph-rsid="001c896d"/>
    </style:style>
    <style:style style:name="P2" style:family="paragraph" style:parent-style-name="Text_20_body">
      <style:paragraph-properties fo:line-height="100%" fo:text-align="center" style:justify-single-word="false"/>
      <style:text-properties officeooo:paragraph-rsid="001c896d"/>
    </style:style>
    <style:style style:name="P3" style:family="paragraph" style:parent-style-name="Text_20_body">
      <style:paragraph-properties fo:line-height="100%" fo:text-align="left" style:justify-single-word="false"/>
      <style:text-properties officeooo:paragraph-rsid="001c896d"/>
    </style:style>
    <style:style style:name="P4" style:family="paragraph" style:parent-style-name="Text_20_body">
      <style:paragraph-properties fo:line-height="100%" fo:text-align="left" style:justify-single-word="false"/>
      <style:text-properties officeooo:paragraph-rsid="0023441e"/>
    </style:style>
    <style:style style:name="P5" style:family="paragraph" style:parent-style-name="Text_20_body">
      <style:paragraph-properties fo:line-height="100%" fo:text-align="left" style:justify-single-word="false"/>
      <style:text-properties officeooo:paragraph-rsid="0023e5a0"/>
    </style:style>
    <style:style style:name="P6" style:family="paragraph" style:parent-style-name="Text_20_body">
      <style:paragraph-properties fo:line-height="100%" fo:text-align="left" style:justify-single-word="false"/>
      <style:text-properties officeooo:paragraph-rsid="002ca606"/>
    </style:style>
    <style:style style:name="P7" style:family="paragraph" style:parent-style-name="Text_20_body">
      <style:paragraph-properties fo:line-height="100%" fo:text-align="left" style:justify-single-word="false"/>
      <style:text-properties officeooo:paragraph-rsid="0031b7c8"/>
    </style:style>
    <style:style style:name="P8" style:family="paragraph" style:parent-style-name="Text_20_body">
      <style:paragraph-properties fo:line-height="100%" fo:text-align="left" style:justify-single-word="false" fo:break-before="page"/>
      <style:text-properties officeooo:paragraph-rsid="0022fba9"/>
    </style:style>
    <style:style style:name="P9" style:family="paragraph" style:parent-style-name="Text_20_body">
      <style:paragraph-properties fo:line-height="100%" fo:text-align="center" style:justify-single-word="false"/>
      <style:text-properties style:font-name="Liberation Sans" officeooo:rsid="00316c76" officeooo:paragraph-rsid="0022fba9"/>
    </style:style>
    <style:style style:name="P10" style:family="paragraph" style:parent-style-name="Text_20_body">
      <style:paragraph-properties fo:line-height="100%"/>
      <style:text-properties style:font-name="Liberation Sans" officeooo:rsid="00316c76"/>
    </style:style>
    <style:style style:name="P11" style:family="paragraph" style:parent-style-name="Text_20_body">
      <style:paragraph-properties fo:line-height="100%"/>
      <style:text-properties style:font-name="Liberation Sans" officeooo:rsid="0023e5a0" officeooo:paragraph-rsid="0023e5a0"/>
    </style:style>
    <style:style style:name="P12" style:family="paragraph" style:parent-style-name="Text_20_body">
      <style:paragraph-properties fo:line-height="100%" fo:break-before="page"/>
      <style:text-properties style:font-name="Liberation Sans" fo:font-weight="bold" officeooo:rsid="0023e5a0" officeooo:paragraph-rsid="0023e5a0" style:font-weight-asian="bold" style:font-weight-complex="bold"/>
    </style:style>
    <style:style style:name="P13" style:family="paragraph" style:parent-style-name="Text_20_body" style:list-style-name="L1">
      <style:paragraph-properties fo:margin-top="0cm" fo:margin-bottom="0cm" style:contextual-spacing="false" fo:line-height="100%"/>
      <style:text-properties style:font-name="Liberation Sans" officeooo:rsid="00316c76"/>
    </style:style>
    <style:style style:name="P14" style:family="paragraph" style:parent-style-name="Text_20_body" style:list-style-name="L1">
      <style:paragraph-properties fo:line-height="100%"/>
      <style:text-properties style:font-name="Liberation Sans" officeooo:rsid="00316c76"/>
    </style:style>
    <style:style style:name="P15" style:family="paragraph" style:parent-style-name="Text_20_body">
      <style:paragraph-properties fo:line-height="100%" fo:text-align="center" style:justify-single-word="false"/>
      <style:text-properties style:font-name="Liberation Sans" officeooo:rsid="00316c76" officeooo:paragraph-rsid="0024078b"/>
    </style:style>
    <style:style style:name="P16" style:family="paragraph" style:parent-style-name="Text_20_body">
      <style:paragraph-properties fo:line-height="100%" fo:text-align="center" style:justify-single-word="false" fo:break-before="page"/>
      <style:text-properties style:font-name="Liberation Sans" officeooo:rsid="00316c76" officeooo:paragraph-rsid="0024078b"/>
    </style:style>
    <style:style style:name="P17" style:family="paragraph" style:parent-style-name="Text_20_body">
      <style:paragraph-properties fo:margin-left="0cm" fo:margin-right="0cm" fo:line-height="100%" fo:text-indent="0cm" style:auto-text-indent="false"/>
      <style:text-properties style:font-name="Liberation Sans" officeooo:rsid="00316c76"/>
    </style:style>
    <style:style style:name="P18" style:family="paragraph" style:parent-style-name="Standard">
      <style:paragraph-properties fo:line-height="100%" fo:text-align="center" style:justify-single-word="false"/>
      <style:text-properties style:font-name="Liberation Sans" officeooo:rsid="00316c76" officeooo:paragraph-rsid="0024078b"/>
    </style:style>
    <style:style style:name="P19" style:family="paragraph" style:parent-style-name="Text_20_body">
      <style:paragraph-properties fo:margin-left="0cm" fo:margin-right="0cm" fo:line-height="100%" fo:text-indent="0cm" style:auto-text-indent="false"/>
      <style:text-properties style:font-name="Liberation Sans" officeooo:rsid="00316c76" officeooo:paragraph-rsid="0024078b"/>
    </style:style>
    <style:style style:name="P20" style:family="paragraph" style:parent-style-name="Text_20_body">
      <style:paragraph-properties fo:line-height="100%" fo:text-align="left" style:justify-single-word="false"/>
      <style:text-properties style:font-name="Liberation Sans" officeooo:rsid="00316c76" officeooo:paragraph-rsid="0024078b"/>
    </style:style>
    <style:style style:name="P21" style:family="paragraph" style:parent-style-name="Text_20_body">
      <style:paragraph-properties fo:line-height="100%" fo:text-align="left" style:justify-single-word="false" fo:break-before="page"/>
      <style:text-properties style:font-name="Liberation Sans" officeooo:rsid="00316c76"/>
    </style:style>
    <style:style style:name="P22" style:family="paragraph" style:parent-style-name="Text_20_body">
      <style:paragraph-properties fo:line-height="100%" fo:text-align="left" style:justify-single-word="false" fo:break-before="page"/>
      <style:text-properties officeooo:paragraph-rsid="00275989"/>
    </style:style>
    <style:style style:name="P23" style:family="paragraph" style:parent-style-name="Text_20_body">
      <style:paragraph-properties fo:line-height="100%" fo:text-align="left" style:justify-single-word="false"/>
      <style:text-properties officeooo:paragraph-rsid="00275989"/>
    </style:style>
    <style:style style:name="P24" style:family="paragraph" style:parent-style-name="Text_20_body">
      <style:paragraph-properties fo:line-height="100%"/>
      <style:text-properties style:font-name="Liberation Sans" officeooo:rsid="00275989" officeooo:paragraph-rsid="00275989"/>
    </style:style>
    <style:style style:name="P25" style:family="paragraph" style:parent-style-name="Text_20_body">
      <style:paragraph-properties fo:line-height="100%"/>
      <style:text-properties style:font-name="Liberation Sans" officeooo:rsid="00275989"/>
    </style:style>
    <style:style style:name="P26" style:family="paragraph" style:parent-style-name="Text_20_body">
      <style:paragraph-properties fo:line-height="100%" fo:text-align="center" style:justify-single-word="false"/>
      <style:text-properties style:font-name="Liberation Sans" officeooo:rsid="00275989"/>
    </style:style>
    <style:style style:name="P27" style:family="paragraph" style:parent-style-name="Text_20_body">
      <style:paragraph-properties fo:margin-left="0cm" fo:margin-right="0cm" fo:line-height="100%" fo:text-indent="0cm" style:auto-text-indent="false"/>
      <style:text-properties style:font-name="Liberation Sans" officeooo:rsid="00275989" officeooo:paragraph-rsid="00289cba"/>
    </style:style>
    <style:style style:name="P28" style:family="paragraph" style:parent-style-name="Text_20_body">
      <style:paragraph-properties fo:line-height="100%"/>
      <style:text-properties style:font-name="Liberation Sans" officeooo:rsid="00275989" officeooo:paragraph-rsid="00289cba"/>
    </style:style>
    <style:style style:name="P29" style:family="paragraph">
      <style:paragraph-properties fo:text-align="center"/>
    </style:style>
    <style:style style:name="P30" style:family="paragraph">
      <loext:graphic-properties draw:fill="none" draw:fill-color="#ffffff"/>
      <style:text-properties style:font-name="Liberation Sans" fo:font-size="12pt"/>
    </style:style>
    <style:style style:name="P31" style:family="paragraph" style:parent-style-name="Text_20_body">
      <style:paragraph-properties fo:line-height="100%" fo:text-align="center" style:justify-single-word="false"/>
      <style:text-properties style:font-name="Liberation Sans" officeooo:rsid="00275989" officeooo:paragraph-rsid="00298ea2"/>
    </style:style>
    <style:style style:name="P32" style:family="paragraph" style:parent-style-name="Text_20_body">
      <style:paragraph-properties fo:margin-top="0cm" fo:margin-bottom="0cm" style:contextual-spacing="false" fo:line-height="100%"/>
      <style:text-properties style:font-name="Liberation Sans" officeooo:rsid="00275989"/>
    </style:style>
    <style:style style:name="P33" style:family="paragraph" style:parent-style-name="Text_20_body">
      <style:paragraph-properties fo:line-height="100%" fo:text-align="left" style:justify-single-word="false" fo:break-before="page"/>
      <style:text-properties officeooo:paragraph-rsid="002e9423"/>
    </style:style>
    <style:style style:name="P34" style:family="paragraph" style:parent-style-name="Text_20_body">
      <style:paragraph-properties fo:line-height="100%" fo:text-align="left" style:justify-single-word="false"/>
      <style:text-properties officeooo:paragraph-rsid="002e9423"/>
    </style:style>
    <style:style style:name="P35" style:family="paragraph" style:parent-style-name="Text_20_body">
      <style:paragraph-properties fo:line-height="100%"/>
      <style:text-properties style:font-name="Liberation Sans" officeooo:rsid="002e9423" officeooo:paragraph-rsid="0031b7c8"/>
    </style:style>
    <style:style style:name="P36" style:family="paragraph">
      <loext:graphic-properties draw:fill="none" draw:fill-color="#ffffff"/>
      <style:text-properties style:font-name="Liberation Sans"/>
    </style:style>
    <style:style style:name="P37" style:family="paragraph" style:parent-style-name="Text_20_body">
      <style:paragraph-properties fo:line-height="100%"/>
      <style:text-properties style:font-name="Liberation Sans" officeooo:rsid="002e9423"/>
    </style:style>
    <style:style style:name="T1" style:family="text">
      <style:text-properties style:font-name="Liberation Sans" fo:font-size="14pt" fo:font-weight="bold" officeooo:rsid="0025f036" style:font-size-asian="14pt" style:font-weight-asian="bold" style:font-size-complex="14pt" style:font-weight-complex="bold"/>
    </style:style>
    <style:style style:name="T2" style:family="text">
      <style:text-properties style:font-name="Liberation Sans" fo:font-weight="normal" officeooo:rsid="00316c76" style:font-weight-asian="normal" style:font-weight-complex="normal"/>
    </style:style>
    <style:style style:name="T3" style:family="text">
      <style:text-properties style:font-name="Liberation Sans" fo:font-weight="normal" officeooo:rsid="0036a387" style:font-weight-asian="normal" style:font-weight-complex="normal"/>
    </style:style>
    <style:style style:name="T4" style:family="text">
      <style:text-properties style:font-name="Liberation Sans" fo:font-weight="normal" officeooo:rsid="0030ef8e" style:font-weight-asian="normal" style:font-weight-complex="normal"/>
    </style:style>
    <style:style style:name="T5" style:family="text">
      <style:text-properties style:font-name="Liberation Sans" fo:font-weight="normal" officeooo:rsid="0023441e" style:font-weight-asian="normal" style:font-weight-complex="normal"/>
    </style:style>
    <style:style style:name="T6" style:family="text">
      <style:text-properties style:font-name="Liberation Sans" fo:font-weight="normal" officeooo:rsid="0023e5a0" style:font-weight-asian="normal" style:font-weight-complex="normal"/>
    </style:style>
    <style:style style:name="T7" style:family="text">
      <style:text-properties style:font-name="Liberation Sans" fo:font-weight="normal" officeooo:rsid="002ca606" style:font-weight-asian="normal" style:font-weight-complex="normal"/>
    </style:style>
    <style:style style:name="T8" style:family="text">
      <style:text-properties style:font-name="Liberation Sans" fo:font-weight="normal" officeooo:rsid="0031b7c8" style:font-weight-asian="normal" style:font-weight-complex="normal"/>
    </style:style>
    <style:style style:name="T9" style:family="text">
      <style:text-properties style:font-name="Liberation Sans" fo:font-weight="bold" officeooo:rsid="0022fba9" style:font-weight-asian="bold" style:font-weight-complex="bold"/>
    </style:style>
    <style:style style:name="T10" style:family="text">
      <style:text-properties style:font-name="Liberation Sans" fo:font-weight="normal" officeooo:rsid="0024078b" style:font-weight-asian="normal" style:font-weight-complex="normal"/>
    </style:style>
    <style:style style:name="T11" style:family="text">
      <style:text-properties style:font-name="Liberation Sans" fo:font-weight="bold" officeooo:rsid="00275989" style:font-weight-asian="bold" style:font-weight-complex="bold"/>
    </style:style>
    <style:style style:name="T12" style:family="text">
      <style:text-properties style:font-name="Liberation Sans" fo:font-weight="normal" officeooo:rsid="00275989" style:font-weight-asian="normal" style:font-weight-complex="normal"/>
    </style:style>
    <style:style style:name="T13" style:family="text">
      <style:text-properties officeooo:rsid="00289cba"/>
    </style:style>
    <style:style style:name="T14" style:family="text">
      <style:text-properties style:font-name="Liberation Sans" fo:font-size="12pt"/>
    </style:style>
    <style:style style:name="T15" style:family="text">
      <style:text-properties style:font-name="Liberation Sans" fo:font-weight="bold" officeooo:rsid="002e9423" style:font-weight-asian="bold" style:font-weight-complex="bold"/>
    </style:style>
    <style:style style:name="T16" style:family="text">
      <style:text-properties style:font-name="Liberation Sans" fo:font-weight="normal" officeooo:rsid="002e9423" style:font-weight-asian="normal" style:font-weight-complex="normal"/>
    </style:style>
    <style:style style:name="T17" style:family="text">
      <style:text-properties style:font-name="Liberation Sans"/>
    </style:style>
    <style:style style:name="T18" style:family="text">
      <style:text-properties officeooo:rsid="0031b7c8"/>
    </style:style>
    <style:style style:name="fr1" style:family="graphic" style:parent-style-name="Graphics">
      <style:graphic-properties fo:margin-left="0cm" fo:margin-right="0cm" fo:margin-top="0cm" fo:margin-bottom="0cm" style:vertical-pos="top" style:vertical-rel="baseline" style:horizontal-pos="center" style:horizontal-rel="paragraph"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run-through="foreground" style:wrap="righ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run-through="foreground" style:wrap="left" style:number-wrapped-paragraphs="no-limit" style:wrap-contour="false"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space-before="0.752cm" text:min-label-width="0.499cm"/>
      </text:list-level-style-number>
      <text:list-level-style-number text:level="2" text:style-name="Numbering_20_Symbols" loext:num-list-format="%2%." style:num-suffix="." style:num-format="1">
        <style:list-level-properties text:space-before="2.002cm" text:min-label-width="0.499cm"/>
      </text:list-level-style-number>
      <text:list-level-style-number text:level="3" text:style-name="Numbering_20_Symbols" loext:num-list-format="%3%." style:num-suffix="." style:num-format="1">
        <style:list-level-properties text:space-before="3.253cm" text:min-label-width="0.499cm"/>
      </text:list-level-style-number>
      <text:list-level-style-number text:level="4" text:style-name="Numbering_20_Symbols" loext:num-list-format="%4%." style:num-suffix="." style:num-format="1">
        <style:list-level-properties text:space-before="4.503cm" text:min-label-width="0.499cm"/>
      </text:list-level-style-number>
      <text:list-level-style-number text:level="5" text:style-name="Numbering_20_Symbols" loext:num-list-format="%5%." style:num-suffix="." style:num-format="1">
        <style:list-level-properties text:space-before="5.754cm" text:min-label-width="0.499cm"/>
      </text:list-level-style-number>
      <text:list-level-style-number text:level="6" text:style-name="Numbering_20_Symbols" loext:num-list-format="%6%." style:num-suffix="." style:num-format="1">
        <style:list-level-properties text:space-before="7.005cm" text:min-label-width="0.499cm"/>
      </text:list-level-style-number>
      <text:list-level-style-number text:level="7" text:style-name="Numbering_20_Symbols" loext:num-list-format="%7%." style:num-suffix="." style:num-format="1">
        <style:list-level-properties text:space-before="8.255cm" text:min-label-width="0.499cm"/>
      </text:list-level-style-number>
      <text:list-level-style-number text:level="8" text:style-name="Numbering_20_Symbols" loext:num-list-format="%8%." style:num-suffix="." style:num-format="1">
        <style:list-level-properties text:space-before="9.506cm" text:min-label-width="0.499cm"/>
      </text:list-level-style-number>
      <text:list-level-style-number text:level="9" text:style-name="Numbering_20_Symbols" loext:num-list-format="%9%." style:num-suffix="." style:num-format="1">
        <style:list-level-properties text:space-before="10.756cm" text:min-label-width="0.499cm"/>
      </text:list-level-style-number>
      <text:list-level-style-number text:level="10" text:style-name="Numbering_20_Symbols" loext:num-list-format="%10%." style:num-suffix="." style:num-format="1">
        <style:list-level-properties text:space-before="12.007cm" text:min-label-width="0.499cm"/>
      </text:list-level-style-number>
    </text:list-style>
    <style:style style:name="gr1" style:family="graphic">
      <style:graphic-properties draw:stroke="none" draw:fill="none" draw:fill-color="#ffffff" fo:min-height="1.949cm" loext:decorative="false" style:run-through="foreground" style:wrap="right" style:number-wrapped-paragraphs="no-limit" style:wrap-contour="true" style:wrap-contour-mode="full"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svg:stroke-color="#000000" draw:fill="none" draw:fill-color="#ffffff" fo:min-height="0.695cm" loext:decorative="false" style:run-through="foreground" style:wrap="left" style:number-wrapped-paragraphs="no-limit" style:wrap-contour="true" style:wrap-contour-mode="full" style:vertical-pos="from-top" style:vertical-rel="paragraph" style:horizontal-pos="from-left" style:horizontal-rel="paragraph"/>
      <style:paragraph-properties style:writing-mode="lr-tb"/>
    </style:style>
    <style:style style:name="gr3" style:family="graphic">
      <style:graphic-properties draw:stroke="none" svg:stroke-color="#000000" draw:fill="none" draw:fill-color="#ffffff" fo:min-height="0.734cm" loext:decorative="false" style:run-through="foreground" style:wrap="left" style:number-wrapped-paragraphs="no-limit" style:wrap-contour="true" style:wrap-contour-mode="full" style:vertical-pos="from-top" style:vertical-rel="paragraph" style:horizontal-pos="from-left" style:horizontal-rel="paragraph"/>
      <style:paragraph-properties style:writing-mode="lr-tb"/>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Strong_20_Emphasis"><text:span text:style-name="T1">Inhaltsverzeichnis</text:span></text:span></text:p>
      <text:p text:style-name="P2"><text:span text:style-name="Strong_20_Emphasis"><text:span text:style-name="T2">Zugang zu den Kapiteln über die Verlinkungen unten. &lt;</text:span></text:span><text:span text:style-name="Strong_20_Emphasis"><text:span text:style-name="T3">Strg&gt; Taste dabei drücken.</text:span></text:span></text:p>
      <text:p text:style-name="P2"><text:span text:style-name="Strong_20_Emphasis"><text:span text:style-name="T3">Die</text:span></text:span><text:span text:style-name="Strong_20_Emphasis"><text:span text:style-name="T2"> Betätigung der Tasten</text:span></text:span><text:span text:style-name="Strong_20_Emphasis"><text:span text:style-name="T4"> &lt;Strg+Pos</text:span></text:span><text:span text:style-name="Strong_20_Emphasis"><text:span text:style-name="T2">1&gt; </text:span></text:span><text:span text:style-name="Strong_20_Emphasis"><text:span text:style-name="T3">führen von jeder Seite </text:span></text:span><text:span text:style-name="Strong_20_Emphasis"><text:span text:style-name="T2">hierher zurück.</text:span></text:span></text:p>
      <text:p text:style-name="P3"><text:span text:style-name="Strong_20_Emphasis"><text:span text:style-name="T2"/></text:span></text:p>
      <text:p text:style-name="P4"><text:a xlink:type="simple" xlink:href="#Scratch" text:style-name="Internet_20_link" text:visited-style-name="Visited_20_Internet_20_Link"><text:span text:style-name="Strong_20_Emphasis"><text:span text:style-name="T5">Scratch</text:span></text:span></text:a></text:p>
      <text:p text:style-name="P5"><text:a xlink:type="simple" xlink:href="#Einem vorgezeichneten Weg folgen" text:style-name="Internet_20_link" text:visited-style-name="Visited_20_Internet_20_Link"><text:span text:style-name="Strong_20_Emphasis"><text:span text:style-name="T6">Einem vorgezeichneten Weg folgen</text:span></text:span></text:a></text:p>
      <text:p text:style-name="P6"><text:a xlink:type="simple" xlink:href="#Das Haus des Nikolaus" text:style-name="Internet_20_link" text:visited-style-name="Visited_20_Internet_20_Link"><text:span text:style-name="Strong_20_Emphasis"><text:span text:style-name="T7">Das Haus des Nikolaus</text:span></text:span></text:a></text:p>
      <text:p text:style-name="P7"><text:a xlink:type="simple" xlink:href="#Ein Lied vertonen" text:style-name="Internet_20_link" text:visited-style-name="Visited_20_Internet_20_Link"><text:span text:style-name="Strong_20_Emphasis"><text:span text:style-name="T8">Ein Lied vertonen</text:span></text:span></text:a></text:p>
      <text:p text:style-name="P8"><text:bookmark text:name="Scratch"/><text:span text:style-name="Strong_20_Emphasis"><text:span text:style-name="T9">Scratch</text:span></text:span></text:p>
      <text:p text:style-name="P3"><text:span text:style-name="Strong_20_Emphasis"><text:span text:style-name="T2">Um Kindern im Grundschulalter erste Programmiererfahrungen zu ermöglichen, bieten sich solche Entwicklungsumgebungen an, bei denen grafisch gestaltete Formen, sogenannte  Blöcke, genutzt werden. Eine knappe Beschriftung auf jedem Block macht dessen Funktion einsichtig. Klickt man darauf, führt das zu einer Reaktion bei der im Editor rechts vorgehaltenen Figur. So bewegt der Block „gehe 10er Schritt“ die Katze ein Stück weit nach rechts. Diese unmittelbare Umsetzung der einzelnen Befehle macht erste Programmiererfahrungen kinderleicht.</text:span></text:span></text:p>
      <text:p text:style-name="P9"><draw:frame draw:style-name="fr1" draw:name="Bild1" text:anchor-type="as-char" svg:width="16.051cm" svg:height="9.864cm" draw:z-index="0"><draw:image xlink:href="Pictures/10067EBF000058780000365D0BC54CCE.svg" xlink:type="simple" xlink:show="embed" xlink:actuate="onLoad" draw:mime-type="image/svg+xml"/><draw:image xlink:href="Pictures/10000001000003860000022B3BD6F0C3.png" xlink:type="simple" xlink:show="embed" xlink:actuate="onLoad" draw:mime-type="image/png"/></draw:frame></text:p>
      <text:p text:style-name="P9">Startbildschirm </text:p>
      <text:p text:style-name="P10">Das Programm kann im <text:a xlink:type="simple" xlink:href="https://scratch.mit.edu/projects/editor/?tutorial=getStarted" office:target-frame-name="_blank" xlink:show="new" text:style-name="Internet_20_link" text:visited-style-name="Visited_20_Internet_20_Link">Internet</text:a> ausgeführt werden. Ein kleines Tutorium direkt in der Anwendung macht den Start denkbar einfach.</text:p>
      <text:p text:style-name="P10">Scratch kann auch auf dem eigenen Rechner installiert und offline genutzt werden. Die nötigen Dateien werden <text:a xlink:type="simple" xlink:href="https://scratch.mit.edu/scratch2download/" text:style-name="Internet_20_link" text:visited-style-name="Visited_20_Internet_20_Link">hier</text:a> zur Verfügung gestellt.</text:p>
      <text:p text:style-name="P10">Die Sprache kann mit einem Klick auf die Weltkugel in der Kopfleiste rechts neben dem Scratch Logo den eigenen Bedürfnissen angepasst werden.</text:p>
      <text:p text:style-name="P11"/>
      <text:p text:style-name="P12"><text:bookmark text:name="Einem vorgezeichneten Weg folgen"/>Einem vorgezeichneten Weg folgen</text:p>
      <text:p text:style-name="P10">Was im Kapitel „Mobil mit Calliope“ durch Programmieren eines realen Fahrzeugs unter anderem erreicht werden soll, kann mit Scratch anhand eines Zeichenobjekts nachvollzogen werden.</text:p>
      <text:p text:style-name="P10">Sollten sich Schwierigkeiten ergeben bei der Durchführung, sei die Anleitung „<text:a xlink:type="simple" xlink:href="https://mint-unt.de/das-haus-des-nikolaus/" office:target-frame-name="_blank" xlink:show="new" text:style-name="Internet_20_link" text:visited-style-name="Visited_20_Internet_20_Link">Das Haus des Nikolaus</text:a>“ empfohlen, die viele Erläuterungen zur Bedienung des Editors und zu den Zeichenfunktionen enthält.</text:p>
      <text:list text:style-name="L1">
        <text:list-item>
          <text:p text:style-name="P13">Scratch starten </text:p>
        </text:list-item>
        <text:list-item>
          <text:p text:style-name="P13">Das Katzenkostüm löschen </text:p>
        </text:list-item>
        <text:list-item>
          <text:p text:style-name="P14">Ein Bühnenbild zeichnen, hier Fahrstrecke und Parkbucht </text:p>
        </text:list-item>
      </text:list>
      <text:p text:style-name="P15"><draw:frame draw:style-name="fr1" draw:name="Bild2" text:anchor-type="as-char" svg:width="9.068cm" svg:height="6.024cm" draw:z-index="1"><draw:image xlink:href="Pictures/1000746F00001F27000014412177F637.svg" xlink:type="simple" xlink:show="embed" xlink:actuate="onLoad" draw:mime-type="image/svg+xml"/><draw:image xlink:href="Pictures/1000000100000179000000F5348247BC.png" xlink:type="simple" xlink:show="embed" xlink:actuate="onLoad" draw:mime-type="image/png"/></draw:frame></text:p>
      <text:p text:style-name="P15">Unter „Bühne“ das Malen-Werkzeug anwählen</text:p>
      <text:p text:style-name="P15"/>
      <text:p text:style-name="P15"><text:s/><draw:frame draw:style-name="fr1" draw:name="Bild3" text:anchor-type="as-char" svg:width="10.07cm" svg:height="8.303cm" draw:z-index="6"><draw:image xlink:href="Pictures/10014F0800002E950000265A08E0A41A.svg" xlink:type="simple" xlink:show="embed" xlink:actuate="onLoad" draw:mime-type="image/svg+xml"/><draw:image xlink:href="Pictures/1000000100000233000001D0C7DB283E.png" xlink:type="simple" xlink:show="embed" xlink:actuate="onLoad" draw:mime-type="image/png"/></draw:frame></text:p>
      <text:p text:style-name="P15">Mit dem Linienwerkzeug Fahrstrecke und Parkbucht zeichnen </text:p>
      <text:p text:style-name="P16"/>
      <text:p text:style-name="P17">4. Die Kostüme zeichnen</text:p>
      <text:p text:style-name="P18"><draw:frame draw:style-name="fr2" draw:name="Bild5" text:anchor-type="as-char" svg:width="10.61cm" svg:height="7.29cm" draw:z-index="4"><draw:image xlink:href="Pictures/1000881100001F2700001441ABD0B769.svg" xlink:type="simple" xlink:show="embed" xlink:actuate="onLoad" draw:mime-type="image/svg+xml"/><draw:image xlink:href="Pictures/1000000100000179000000F56EFC5777.png" xlink:type="simple" xlink:show="embed" xlink:actuate="onLoad" draw:mime-type="image/png"/></draw:frame></text:p>
      <text:p text:style-name="P15">Durch einen Klick auf den Tierkopf „Malen“ anwählen </text:p>
      <text:p text:style-name="P19"/>
      <text:p text:style-name="P15"><draw:frame draw:style-name="fr1" draw:name="Bild4" text:anchor-type="as-char" svg:width="10.605cm" svg:height="9.996cm" draw:z-index="2"><draw:image xlink:href="Pictures/1001488C00002E950000265A215F610A.svg" xlink:type="simple" xlink:show="embed" xlink:actuate="onLoad" draw:mime-type="image/svg+xml"/><draw:image xlink:href="Pictures/1000000100000233000001D0CDE4C151.png" xlink:type="simple" xlink:show="embed" xlink:actuate="onLoad" draw:mime-type="image/png"/></draw:frame></text:p>
      <text:p text:style-name="P15">Mit dem Rechteck-Werkzeug das Fahrzeug zeichnen</text:p>
      <text:p text:style-name="P15"/>
      <text:p text:style-name="P20">Im Kontrollfenster wird die Figur 1 (= Kostüm 1) über das Bühnenbild gelegt. Die Figur kann dort mit gedrückter linker Maustaste verschoben werden. Ihre Position wird über x- und y-Werte unterhalb des Kontrollfensters angezeigt. Dort sind auch Größe und Bewegungsrichtung zu finden. Die Werte können durch Eingaben über die Tastatur verändert werden. Die Figur folgt entsprechend.</text:p>
      <text:p text:style-name="P21">Hier die Programmierung des Fahrzeugs:</text:p>
      <text:p text:style-name="P3"><draw:frame draw:style-name="fr3" draw:name="Bild7" text:anchor-type="char" svg:x="0.191cm" svg:y="0.242cm" svg:width="6.646cm" svg:height="15.348cm" draw:z-index="5"><draw:image xlink:href="Pictures/100000010000013A000002D5BF955B7B.png" xlink:type="simple" xlink:show="embed" xlink:actuate="onLoad" draw:mime-type="image/png"/></draw:frame><text:span text:style-name="Strong_20_Emphasis"><text:span text:style-name="T2"/></text:span></text:p>
      <text:p text:style-name="P2"><draw:frame draw:style-name="fr4" draw:name="Bild6" text:anchor-type="char" svg:x="7.675cm" svg:y="-0.03cm" svg:width="8.664cm" svg:height="14.859cm" draw:z-index="3"><draw:image xlink:href="Pictures/10000001000001C8000002BECCB79054.png" xlink:type="simple" xlink:show="embed" xlink:actuate="onLoad" draw:mime-type="image/png"/></draw:frame><text:span text:style-name="Strong_20_Emphasis"><text:span text:style-name="T2"><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line-break/></text:span></text:span><text:span text:style-name="Strong_20_Emphasis"><text:span text:style-name="T10">Programmcode und </text:span></text:span><text:span text:style-name="Strong_20_Emphasis"><text:span text:style-name="T2">Kontrollfenster mit Fahrzeug und Fahrstrecke </text:span></text:span></text:p>
      <text:p text:style-name="P22"><text:bookmark text:name="Das Haus des Nikolaus"/><text:span text:style-name="Strong_20_Emphasis"><text:span text:style-name="T11">Das Haus des Nikolaus</text:span></text:span></text:p>
      <text:p text:style-name="P23"><text:span text:style-name="Strong_20_Emphasis"><text:span text:style-name="T12">Für einen ersten Einblick in die Bedienfunktionen von Scratch wird im Folgenden gezeigt, wie eine Anleitung für die Zeichenaufgabe „Das Haus des Nikolaus“ gestaltet werden kann.</text:span></text:span></text:p>
      <text:p text:style-name="P24">Nach dem Start von Scratch wird im Editor unten rechts mit einem Klick auf den Mülleimer die Katze vom Kontrollfeld gelöscht. Danach wird über das runde Feld mit dem stilisierten Tierkopf das Pinsel-<draw:frame draw:style-name="fr3" draw:name="Bild8" text:anchor-type="char" svg:x="0.741cm" svg:y="2.185cm" svg:width="6.435cm" svg:height="9.97cm" draw:z-index="7"><draw:image xlink:href="Pictures/1000000100000130000001D708891A3D.png" xlink:type="simple" xlink:show="embed" xlink:actuate="onLoad" draw:mime-type="image/png"/></draw:frame>Symbol (Malen) angewählt. Das führt dazu, dass die Zeichenfläche eingeblendet wird.</text:p>
      <table:table table:name="Tabelle1" table:style-name="Tabelle1">
        <table:table-column table:style-name="Tabelle1.A"/>
        <table:table-column table:style-name="Tabelle1.B"/>
        <table:table-row>
          <table:table-cell table:style-name="Tabelle1.A1" office:value-type="string">
            <text:p text:style-name="Table_20_Contents"/>
          </table:table-cell>
          <table:table-cell table:style-name="Tabelle1.A1" office:value-type="string">
            <text:p text:style-name="Table_20_Contents"/>
          </table:table-cell>
        </table:table-row>
      </table:table>
      <text:p text:style-name="P25"/>
      <text:p text:style-name="P25"><draw:frame draw:style-name="fr4" draw:name="Bild9" text:anchor-type="char" svg:x="8.421cm" svg:y="0.051cm" svg:width="7.493cm" svg:height="6.392cm" draw:z-index="8"><draw:image xlink:href="Pictures/10000001000001620000012EEBCC6FA7.png" xlink:type="simple" xlink:show="embed" xlink:actuate="onLoad" draw:mime-type="image/png"/></draw:frame></text:p>
      <text:p text:style-name="P25"/>
      <text:p text:style-name="P25"/>
      <text:p text:style-name="P25"/>
      <text:p text:style-name="P25"/>
      <text:p text:style-name="P25"/>
      <text:p text:style-name="P25"/>
      <text:p text:style-name="P25"/>
      <text:p text:style-name="P25"/>
      <text:p text:style-name="P25"/>
      <text:p text:style-name="P25"/>
      <text:p text:style-name="P25"/>
      <text:p text:style-name="P25"/>
      <text:p text:style-name="P26">Das Katzensymbol ist entfernt und „Malen“ angewählt (links). Zeichenfläche für Figuren und deren Kostüme (rechts) </text:p>
      <text:p text:style-name="P27">Zunächst zeichnen wir einen Farbstift. Dazu das Rechteckwerkzeug anwählen und auf der Zeichenfläche ein kleines Rechteck aufziehen. Danach die Tastenkombination &lt;Strg+C&gt; (kopieren) und &lt;Strg+V) (einfügen) drücken. Mit dem linken Pfeilwerkzeug auf der Werkzeugleiste das zweite Rechteck anwählen und es mithilfe der Pfeiltasten auf der PC-Tastatur passgenau an das erste anfügen (<text:span text:style-name="T13">1).</text:span><draw:frame draw:style-name="fr4" draw:name="Bild11" text:anchor-type="char" svg:x="12.599cm" svg:y="2.256cm" svg:width="3.507cm" svg:height="4.863cm" draw:z-index="10"><draw:image xlink:href="Pictures/10000001000000C20000010DBCEF1F8A.png" xlink:type="simple" xlink:show="embed" xlink:actuate="onLoad" draw:mime-type="image/png"/></draw:frame></text:p>
      <text:p text:style-name="P25"><draw:frame draw:style-name="fr3" draw:name="Bild10" text:anchor-type="char" svg:x="0.042cm" svg:y="0.222cm" svg:width="11.345cm" svg:height="2.9cm" draw:z-index="9"><draw:image xlink:href="Pictures/1000000100000218000000891A66A630.png" xlink:type="simple" xlink:show="embed" xlink:actuate="onLoad" draw:mime-type="image/png"/></draw:frame></text:p>
      <text:p text:style-name="P25"/>
      <text:p text:style-name="P25"/>
      <text:p text:style-name="P25"/>
      <text:p text:style-name="P25"/>
      <text:p text:style-name="P28"><draw:frame text:anchor-type="paragraph" draw:z-index="11" draw:name="Textrahmen 1" draw:style-name="gr1" draw:text-style-name="P30" svg:width="4.241cm" svg:height="1.95cm" svg:x="12.372cm" svg:y="1.088cm"><draw:text-box><text:p text:style-name="P29"><text:span text:style-name="T14">Bedienfeld zum Einstellen der Rand- und Füllfarben</text:span></text:p></draw:text-box></draw:frame>Zum Einstellen der Farbe auf „Füllfarbe klicken und indem sich öffnenden Fenster dem Schieberegler der „Farbe“ nach links <text:soft-page-break/>schieben, bis sich ein Farbton ergibt, der nach Holz aussieht. Da wir mit Rot zeichnen wollen, sollte die Farbe des linken Kästchens entsprechend geändert werden (2).</text:p>
      <text:p text:style-name="P28"><text:s/>Die Randfarbe kann schwarz bleiben, die Liniendicke (Zahl neben dem Werkzeug „Randfarbe“) aber auf „2“ gesetzt werden.</text:p>
      <text:p text:style-name="P25">In nächsten Schritt mit dem rechten Pfeilwerkzeugt auf den äußersten rechten Eckpunkt klicken und ihn mithilfe der Pfeiltaste auf der PC-Tastatur nach unten bewegen (3). Wird der untere Eckpunkt nach oben bewegt, ergibt sich das Aussehen eines angespitzten Farbstifts (4).</text:p>
      <text:p text:style-name="P25">Für die Farbmine wird ein roter Kreis ohne Randfarbe gezeichnet und an das zugespitzte Ende angefügt (5). Durch Anwählen einzelner Punkte auf dem Kreis können diese mit den Pfeiltasten der PC-Tastatur so verschoben werden, dass die Mine zugespitzt erscheint (6).</text:p>
      <text:p text:style-name="P25">Ein letzter Schliff lässt sich erzielen, wenn man mit dem rechten Pfeilwerkzeug zusätzliche Punkte auf den Rand der ehemaligen Rechtecke setzt und diese mit den Pfeiltasten der PC-Tatstatur nach außen bewegt (7). Die Rundungen können an den hantelförmigen Gebilden nachgeregelt werden.</text:p>
      <text:p text:style-name="P25">Die Teile des Zeichenobjekts bei gedrückter Hochstelltaste mit dem linken Pfeilwerkzeug anklicken und (mit der Funktion in der Werkzeugleiste im Editor oben) gruppieren (8). An dem Doppelpfeil der Gruppe kann das Zeichenobjekt gedreht werden (9).</text:p>
      <text:p text:style-name="P25">Mittig in der Zeichenfläche des Editors findet sich ein Fadenkreuz. Der Stift muss mithilfe des linken Pfeilwerkzeugs so platziert werden, dass dessen Spitze genau die Mitte trifft.</text:p>
      <text:p text:style-name="P31"><draw:frame draw:style-name="fr1" draw:name="Bild12" text:anchor-type="as-char" svg:width="12.088cm" svg:height="9.874cm" draw:z-index="12"><draw:image xlink:href="Pictures/100158AF0000254700001EAE189DF66D.svg" xlink:type="simple" xlink:show="embed" xlink:actuate="onLoad" draw:mime-type="image/svg+xml"/><draw:image xlink:href="Pictures/10000001000001C30000017330A0F340.png" xlink:type="simple" xlink:show="embed" xlink:actuate="onLoad" draw:mime-type="image/png"/></draw:frame></text:p>
      <text:p text:style-name="P31">Platzierung des Zeichenstifts </text:p>
      <text:p text:style-name="P25">Ein günstiger Startpunkt für die Zeichnung „Das Haus des Nikolaus“ ist x = -140 und y -150. Er kann im Editor unterhalb des Kontrollfeldes durch Eingabe der Koordinaten festgelegt werden.</text:p>
      <text:p text:style-name="P31"><text:soft-page-break/><draw:frame draw:style-name="fr2" draw:name="Bild13" text:anchor-type="as-char" svg:width="13.123cm" svg:height="4.849cm" draw:z-index="13"><draw:image xlink:href="Pictures/1000339D00001651000007359EC88008.svg" xlink:type="simple" xlink:show="embed" xlink:actuate="onLoad" draw:mime-type="image/svg+xml"/><draw:image xlink:href="Pictures/100000010000010E000000570F0DE9C2.png" xlink:type="simple" xlink:show="embed" xlink:actuate="onLoad" draw:mime-type="image/png"/></draw:frame></text:p>
      <text:p text:style-name="P31">Startpunkt festlegen </text:p>
      <text:p text:style-name="P25">Als nächstes wird die „Bühne“ vorbereitet. Dazu im Editor ganz rechts auf das Feld „Bühnenbilder“ klicken und im Menü oben den gleichnamigen Reiter anwählen. Es öffnet sich die bereits bekannte Zeichenfläche, allerdings mit dem Bezug zur Bühne (und nicht – wie vorher – zum Kostüm).</text:p>
      <text:p text:style-name="P25">Realisiert werden sollen 3 Bühnenbilder. Eins ist die Zeichnung mit dem Satz „Das ist das Haus des Nikolaus“, ein weiteres, das die Aufgabe verdeutlicht, nämlich keine Linie doppelt zu zeichnen. Das dritte ist die Aufforderung „Versuche es selbst einmal!“</text:p>
      <text:p text:style-name="P31"><draw:frame draw:style-name="fr1" draw:name="Bild14" text:anchor-type="as-char" svg:width="15.439cm" svg:height="9.583cm" draw:z-index="14"><draw:image xlink:href="Pictures/1001FBCE0000472200002C31EE358DE6.svg" xlink:type="simple" xlink:show="embed" xlink:actuate="onLoad" draw:mime-type="image/svg+xml"/><draw:image xlink:href="Pictures/100000010000035C000002164BE682B2.png" xlink:type="simple" xlink:show="embed" xlink:actuate="onLoad" draw:mime-type="image/png"/></draw:frame></text:p>
      <text:p text:style-name="P31">Kostüm und Bühnenbild 1 </text:p>
      <text:p text:style-name="P25">Text kann mit dem Textwerkzeug (T) erstellt werden. Zur Zeichnung des Hauses kann das Linien- (/) und das Rechteckwerkzeug dienen. Als Linienfarbe wird Rot gewählt.</text:p>
      <text:p text:style-name="P25"><text:s/></text:p>
      <text:p text:style-name="P25">Zunächst das Rechteck zeichnen, danach die übrigen Linien. Nach der ersten Linie, die nächste daran binden. Der Anschlusspunkt wird durch einen blauen Kreis am Ende der Linie kenntlich gemacht. Im Kontrollfenster werden sowohl Kostüm als auch das Bühnenbild angezeigt.</text:p>
      <text:p text:style-name="P25"><draw:frame draw:style-name="fr3" draw:name="Bild15" text:anchor-type="char" svg:x="0.235cm" svg:y="0cm" svg:width="5.602cm" svg:height="20.918cm" draw:z-index="16"><draw:image xlink:href="Pictures/10000001000000D60000031F6315F330.png" xlink:type="simple" xlink:show="embed" xlink:actuate="onLoad" draw:mime-type="image/png"/></draw:frame><text:soft-page-break/>Um Kostüme und Bühnenbilder zu programmieren muss im Editor unten rechts entweder auf das Feld „Figur“ oder das Feld „Bühnenbilder geklickt und dann im Editor oben auf „Skripte“ geklickt werden.</text:p>
      <text:p text:style-name="P25">Die zu erstellenden Programme zeigen die Abbildungen links und rechts. Die dort verwendeten Blöcke sind unter „Malstift“, „Bewegung“, “ Steuerung“, „Klang“ und „Aussehen“ zu finden.</text:p>
      <text:p text:style-name="P25">Die Blöcke „gleite in 1 Sek. zu x: ( ) y: ( )“ legen die einzelnen Eckpunkte der Zeichnung der Reihe nach fest.</text:p>
      <text:p text:style-name="P25">Um den Malvorgang besser nachverfolgen zu können, wird aus dem Menüpunkt „Steuerung“ der Block „warte 1 Sekunden“ nach jedem Zeichenschritt eingebunden. </text:p>
      <text:p text:style-name="P25">Um den Ablauf jederzeit wiederholen zu können, wird am Ende des Programms die Ausgangssituation wieder hergestellt.</text:p>
      <text:p text:style-name="P25">De Programme bewirken, dass „Das Haus des Nikolaus“ zusammen mit dem Text kurz gezeigt werden, dann wird es gezeichnet mit dem Hinweis, dass keine Linie zweimal überfahren werden darf. Am Ende wird die Zeichnung ausgeblendet mit der Aufforderung, es selbst einmal zu probieren.</text:p>
      <text:p text:style-name="P32"><draw:frame draw:style-name="fr4" draw:name="Bild16" text:anchor-type="char" svg:x="10.908cm" svg:y="0.392cm" svg:width="5.219cm" svg:height="4.579cm" draw:z-index="15"><draw:image xlink:href="Pictures/10000001000000D4000000BA4D817C06.png" xlink:type="simple" xlink:show="embed" xlink:actuate="onLoad" draw:mime-type="image/png"/></draw:frame><text:s/></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23"><text:span text:style-name="Strong_20_Emphasis"><text:span text:style-name="T12"/></text:span></text:p>
      <text:p text:style-name="P33"><text:bookmark text:name="Ein Lied vertonen"/><text:span text:style-name="Strong_20_Emphasis"><text:span text:style-name="T15">Ein Lied vertonen</text:span></text:span></text:p>
      <text:p text:style-name="P34"><draw:frame draw:style-name="fr3" draw:name="Bild17" text:anchor-type="char" svg:x="0.242cm" svg:y="0cm" svg:width="6.052cm" svg:height="23.825cm" draw:z-index="19"><draw:image xlink:href="Pictures/100A078E00001976000064389B2B17B3.svg" xlink:type="simple" xlink:show="embed" xlink:actuate="onLoad" draw:mime-type="image/svg+xml"/><draw:image xlink:href="Pictures/1000000100000134000004BC389ECA8F.png" xlink:type="simple" xlink:show="embed" xlink:actuate="onLoad" draw:mime-type="image/png"/></draw:frame><text:span text:style-name="Strong_20_Emphasis"><text:span text:style-name="T16">Scratch kann auch Musik, wenn durch einen Klick auf das blaue Feld in der Seitenleiste links unten eine neue Seite geöffnet und dort die Funktion „Musik – spiele Instrumente und Schlagzeug“ ausgewählt wird.</text:span></text:span></text:p>
      <text:p text:style-name="P35">Die Katzen-Figur bleibt ohne Funktion. Die zu erstellende Melodie soll durch einen Klick auf die Leertaste gestartet werden (&gt; „Ereignisse“ &gt; „Wenn Taste [Leertaste] gedrückt wird“). Die künstlich erzeugten Töne passen recht gut zu einem Vibraphon (&gt; Musik &gt; setze Instrument auf (16) Vibraphon).</text:p>
      <text:p text:style-name="P35"><draw:frame text:anchor-type="paragraph" draw:z-index="20" draw:name="Textrahmen 2" draw:style-name="gr2" draw:text-style-name="P36" svg:width="2.544cm" svg:height="0.696cm" svg:x="11.21cm" svg:y="2.066cm"><draw:text-box><text:p><text:span text:style-name="T17">Einblendung</text:span></text:p></draw:text-box></draw:frame><draw:frame text:anchor-type="paragraph" draw:z-index="21" draw:name="Textrahmen 3" draw:style-name="gr2" draw:text-style-name="P36" svg:width="2.544cm" svg:height="0.696cm" svg:x="11.21cm" svg:y="2.066cm"><draw:text-box><text:p><text:span text:style-name="T17">Einblendung</text:span></text:p></draw:text-box></draw:frame><draw:frame text:anchor-type="paragraph" draw:z-index="22" draw:name="Textrahmen 4" draw:style-name="gr2" draw:text-style-name="P36" svg:width="2.544cm" svg:height="0.696cm" svg:x="11.21cm" svg:y="2.066cm"><draw:text-box><text:p><text:span text:style-name="T17">Einblendung</text:span></text:p></draw:text-box></draw:frame><draw:frame draw:style-name="fr4" draw:name="Bild18" text:anchor-type="char" svg:x="11.06cm" svg:y="0cm" svg:width="5.122cm" svg:height="1.82cm" draw:z-index="17"><draw:image xlink:href="Pictures/10000001000000F200000056E2FFD585.png" xlink:type="simple" xlink:show="embed" xlink:actuate="onLoad" draw:mime-type="image/png"/></draw:frame><text:s/>Jeder weitere Baustein repräsentiert einen Ton. Die erste Zahl im weißen Feld steht für die entsprechende Taste auf einem virtuellen Klavier. Ein Klick darauf blendet sie und die benachbarten Tasten ein.</text:p>
      <text:p text:style-name="P37"><draw:frame draw:style-name="fr4" draw:name="Bild19" text:anchor-type="char" svg:x="13.427cm" svg:y="0cm" svg:width="2.815cm" svg:height="2.688cm" draw:z-index="18"><draw:image xlink:href="Pictures/10000001000000850000007F3437DFB1.png" xlink:type="simple" xlink:show="embed" xlink:actuate="onLoad" draw:mime-type="image/png"/></draw:frame>Taktschlag </text:p>
      <text:p text:style-name="P37"><draw:frame text:anchor-type="paragraph" draw:z-index="23" draw:name="Textrahmen 5" draw:style-name="gr3" draw:text-style-name="P36" svg:width="2.47cm" svg:height="0.735cm" svg:x="12.871cm" svg:y="2.237cm"><draw:text-box><text:p><text:span text:style-name="T17">Taktschlag</text:span></text:p></draw:text-box></draw:frame>Die Zahl im zweiten Feld steht für die Tonlänge oder auch Tondauer, die – in ganze, halbe viertel und achtel Noten eingeteilt – nach „Schlägen“ gezählt wird. Eine ganze Note dauert 4 Schläge. Eine halbe Note dauert 2 Schläge. Eine Viertelnote dauert 1 Schlag. Eine Achtelnote dauert einen halben (0.5) Schlag. Eine Sechzehntelnote dauert einen viertel (0.25) Schlag. Für Pausen gilt entsprechendes.</text:p>
      <text:p text:style-name="P37"/>
      <text:p text:style-name="P37"/>
      <text:p text:style-name="P37"/>
      <text:p text:style-name="P37"/>
      <text:p text:style-name="P37"/>
      <text:p text:style-name="P37"/>
      <text:p text:style-name="P37"/>
      <text:p text:style-name="P37"/>
      <text:p text:style-name="P37"/>
      <text:p text:style-name="P37"/>
      <text:p text:style-name="P37"/>
      <text:p text:style-name="P37"/>
      <text:p text:style-name="P35"><text:span text:style-name="T18">Programmcode</text:span> Happy Birthday </text:p>
      <text:p text:style-name="P34"><text:soft-page-break/><text:span text:style-name="Strong_20_Emphasis"><text:span text:style-name="T16"/></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NSimSun" svg:font-family="NSimSun" style:font-family-generic="modern" style:font-pitch="fixed"/>
    <style:font-face style:name="NSimSun1" svg:font-family="NSimSun" style:font-family-generic="system" style:font-pitch="variable"/>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1.251cm" style:writing-mode="page"/>
      <style:text-properties style:use-window-font-color="true" loext:opacity="0%" style:font-name="Liberation Serif" fo:font-size="12pt" fo:language="de" fo:country="DE" style:letter-kerning="true" style:font-name-asian="NSimSun1"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04cm 0.002cm" fo:padding="0cm" fo:border-left="none" fo:border-right="none" fo:border-top="none" fo:border-bottom="0.2pt double #808080" text:number-lines="false" text:line-number="0" style:join-border="false"/>
      <style:text-properties fo:font-size="6pt" style:font-size-asian="6pt" style:font-size-complex="6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Internet_20_link" style:display-name="Internet link" style:family="text">
      <style:text-properties fo:color="#000080" loext:opacity="100%" style:text-underline-style="solid" style:text-underline-width="auto" style:text-underline-color="font-color"/>
    </style:style>
    <style:style style:name="Source_20_Text" style:display-name="Source Text" style:family="text">
      <style:text-properties style:font-name="Liberation Mono" fo:font-family="'Liberation Mono'" style:font-family-generic="modern" style:font-pitch="fixed" style:font-name-asian="NSimSun" style:font-family-asian="NSimSun" style:font-family-generic-asian="modern" style:font-pitch-asian="fixed" style:font-name-complex="Liberation Mono" style:font-family-complex="'Liberation Mono'" style:font-family-generic-complex="modern" style:font-pitch-complex="fixed"/>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6-08-23T16:31:06.164520700</meta:creation-date>
    <dc:date>2026-08-23T21:03:19.981894200</dc:date>
    <meta:editing-duration>PT1H4M23S</meta:editing-duration>
    <meta:editing-cycles>15</meta:editing-cycles>
    <meta:generator>LibreOffice/26.2.5.2$Windows_X86_64 LibreOffice_project/cd7284b4cbbfeb507e630c1aac019f4157393acb</meta:generator>
    <meta:print-date>2026-08-23T17:01:53.930870600</meta:print-date>
    <meta:printed-by>PDF-Dateien</meta:printed-by>
    <meta:document-statistic meta:table-count="1" meta:image-count="19" meta:object-count="0" meta:page-count="11" meta:paragraph-count="70" meta:word-count="1238" meta:character-count="8518" meta:non-whitespace-character-count="7287"/>
  </office:meta>
</office:document-meta>
</file>