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3505900003327000011A0848232D6.svg" manifest:media-type="image/svg+xml"/>
  <manifest:file-entry manifest:full-path="Pictures/10010C96000020A000002247CC8FD5D0.svg" manifest:media-type="image/svg+xml"/>
  <manifest:file-entry manifest:full-path="Pictures/100000010000026B000000D5F574D90F.png" manifest:media-type="image/png"/>
  <manifest:file-entry manifest:full-path="Pictures/10000001000002DF0000023DA49B2973.png" manifest:media-type="image/png"/>
  <manifest:file-entry manifest:full-path="Pictures/1000000100000200000001F042E58E4B.png" manifest:media-type="image/png"/>
  <manifest:file-entry manifest:full-path="Pictures/1003394B00002A54000028FCC736BAB8.svg" manifest:media-type="image/svg+xml"/>
  <manifest:file-entry manifest:full-path="Pictures/1000DC430000164A00000F9B10B12F5D.svg" manifest:media-type="image/svg+xml"/>
  <manifest:file-entry manifest:full-path="Pictures/1006F17E0000174D00004FBF11BEC0EC.svg" manifest:media-type="image/svg+xml"/>
  <manifest:file-entry manifest:full-path="Pictures/1000000100000145000000436F44009E.png" manifest:media-type="image/png"/>
  <manifest:file-entry manifest:full-path="Pictures/100000010000010E000000BDD294C92B.png" manifest:media-type="image/png"/>
  <manifest:file-entry manifest:full-path="Pictures/1002804400003CC100002F5685A5D57D.svg" manifest:media-type="image/svg+xml"/>
  <manifest:file-entry manifest:full-path="Pictures/1000912200001AE10000058EC13C1D19.svg" manifest:media-type="image/svg+xml"/>
  <manifest:file-entry manifest:full-path="Pictures/10012F1B000042960000140E36CA06EF.svg" manifest:media-type="image/svg+xml"/>
  <manifest:file-entry manifest:full-path="Pictures/100D7EB4000024C000002E1F9BD83C2F.svg" manifest:media-type="image/svg+xml"/>
  <manifest:file-entry manifest:full-path="Pictures/1000000100000325000000F3FBA1CCDE.png" manifest:media-type="image/png"/>
  <manifest:file-entry manifest:full-path="Pictures/100CE33800001D95000028D1F476B4D9.svg" manifest:media-type="image/svg+xml"/>
  <manifest:file-entry manifest:full-path="Pictures/100000010000022D0000018D7C568DFF.png" manifest:media-type="image/png"/>
  <manifest:file-entry manifest:full-path="Pictures/1000000100000166000001EE1D04F360.png" manifest:media-type="image/png"/>
  <manifest:file-entry manifest:full-path="Pictures/10000001000001BC0000022E7533A70F.png" manifest:media-type="image/png"/>
  <manifest:file-entry manifest:full-path="Pictures/100000010000018B0000019F5C7B4DD5.png" manifest:media-type="image/png"/>
  <manifest:file-entry manifest:full-path="Pictures/100000010000011A000003C449C63C86.png" manifest:media-type="image/png"/>
  <manifest:file-entry manifest:full-path="Pictures/1004AF0C00002E0D000020C9A0B71E25.svg" manifest:media-type="image/svg+xml"/>
  <manifest:file-entry manifest:full-path="Pictures/10000001000000C10000008B77DA905D.png" manifest:media-type="image/pn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modern" style:font-pitch="fixed"/>
    <style:font-face style:name="NSimSun1" svg:font-family="NSimSun" style:font-family-generic="system" style:font-pitch="variable"/>
    <style:font-face style:name="OpenSymbol" svg:font-family="OpenSymbol" style:font-charset="x-symbol"/>
  </office:font-face-decls>
  <office:automatic-styles>
    <style:style style:name="Tabelle1" style:family="table">
      <style:table-properties style:width="13.298cm" table:align="left"/>
    </style:style>
    <style:style style:name="Tabelle1.A" style:family="table-column">
      <style:table-column-properties style:column-width="7.615cm"/>
    </style:style>
    <style:style style:name="Tabelle1.B" style:family="table-column">
      <style:table-column-properties style:column-width="5.683cm"/>
    </style:style>
    <style:style style:name="Tabelle1.A1" style:family="table-cell">
      <style:table-cell-properties style:vertical-align="middle" fo:padding="0.049cm" fo:border="none"/>
    </style:style>
    <style:style style:name="P1" style:family="paragraph" style:parent-style-name="Text_20_body">
      <style:paragraph-properties fo:line-height="115%" fo:text-align="center" style:justify-single-word="false"/>
      <style:text-properties officeooo:paragraph-rsid="001c896d"/>
    </style:style>
    <style:style style:name="P2" style:family="paragraph" style:parent-style-name="Text_20_body">
      <style:paragraph-properties fo:line-height="100%" fo:text-align="center" style:justify-single-word="false"/>
      <style:text-properties officeooo:paragraph-rsid="001c896d"/>
    </style:style>
    <style:style style:name="P3" style:family="paragraph" style:parent-style-name="Text_20_body">
      <style:paragraph-properties fo:line-height="100%" fo:text-align="left" style:justify-single-word="false"/>
      <style:text-properties officeooo:paragraph-rsid="001c896d"/>
    </style:style>
    <style:style style:name="P4" style:family="paragraph" style:parent-style-name="Text_20_body">
      <style:paragraph-properties fo:line-height="100%" fo:text-align="left" style:justify-single-word="false"/>
      <style:text-properties officeooo:paragraph-rsid="001cab05"/>
    </style:style>
    <style:style style:name="P5" style:family="paragraph" style:parent-style-name="Text_20_body">
      <style:paragraph-properties fo:line-height="100%" fo:text-align="left" style:justify-single-word="false"/>
      <style:text-properties officeooo:paragraph-rsid="001d72cb"/>
    </style:style>
    <style:style style:name="P6" style:family="paragraph" style:parent-style-name="Text_20_body">
      <style:paragraph-properties fo:line-height="100%" fo:text-align="left" style:justify-single-word="false"/>
      <style:text-properties officeooo:paragraph-rsid="00200ea8"/>
    </style:style>
    <style:style style:name="P7" style:family="paragraph" style:parent-style-name="Text_20_body">
      <style:paragraph-properties fo:line-height="100%" fo:text-align="left" style:justify-single-word="false" fo:break-before="page"/>
      <style:text-properties officeooo:paragraph-rsid="001c896d"/>
    </style:style>
    <style:style style:name="P8" style:family="paragraph" style:parent-style-name="Text_20_body">
      <style:paragraph-properties fo:line-height="100%" fo:text-align="center" style:justify-single-word="false"/>
      <style:text-properties style:font-name="Liberation Sans" officeooo:rsid="00316c76" officeooo:paragraph-rsid="001c896d"/>
    </style:style>
    <style:style style:name="P9" style:family="paragraph" style:parent-style-name="Text_20_body">
      <style:paragraph-properties fo:line-height="100%"/>
      <style:text-properties style:font-name="Liberation Sans" officeooo:rsid="00316c76"/>
    </style:style>
    <style:style style:name="P10" style:family="paragraph" style:parent-style-name="Text_20_body" style:list-style-name="L1">
      <style:paragraph-properties fo:margin-top="0cm" fo:margin-bottom="0cm" style:contextual-spacing="false" fo:line-height="100%"/>
      <style:text-properties style:font-name="Liberation Sans" officeooo:rsid="00316c76"/>
    </style:style>
    <style:style style:name="P11" style:family="paragraph" style:parent-style-name="Text_20_body" style:list-style-name="L1">
      <style:paragraph-properties fo:line-height="100%"/>
      <style:text-properties style:font-name="Liberation Sans" officeooo:rsid="00316c76"/>
    </style:style>
    <style:style style:name="P12" style:family="paragraph" style:parent-style-name="Text_20_body">
      <style:paragraph-properties fo:line-height="100%" fo:text-align="center" style:justify-single-word="false"/>
      <style:text-properties style:font-name="Liberation Sans" officeooo:rsid="00316c76"/>
    </style:style>
    <style:style style:name="P13" style:family="paragraph" style:parent-style-name="Text_20_body">
      <style:paragraph-properties fo:line-height="100%" fo:text-align="left" style:justify-single-word="false" fo:break-before="page"/>
      <style:text-properties officeooo:paragraph-rsid="001cab05"/>
    </style:style>
    <style:style style:name="P14" style:family="paragraph" style:parent-style-name="Text_20_body">
      <style:paragraph-properties fo:line-height="100%" fo:text-align="center" style:justify-single-word="false"/>
      <style:text-properties style:font-name="Liberation Sans" officeooo:rsid="00316c76" officeooo:paragraph-rsid="001cab05"/>
    </style:style>
    <style:style style:name="P15" style:family="paragraph" style:parent-style-name="Preformatted_20_Text">
      <style:paragraph-properties fo:margin-top="0cm" fo:margin-bottom="0.247cm" style:contextual-spacing="false"/>
      <style:text-properties style:font-name="Liberation Sans" officeooo:rsid="00316c76"/>
    </style:style>
    <style:style style:name="P16" style:family="paragraph" style:parent-style-name="Text_20_body">
      <style:paragraph-properties fo:line-height="100%"/>
      <style:text-properties style:font-name="Liberation Sans" officeooo:rsid="00316c76" officeooo:paragraph-rsid="001cab05"/>
    </style:style>
    <style:style style:name="P17" style:family="paragraph" style:parent-style-name="Horizontal_20_Line">
      <style:paragraph-properties fo:margin-top="0cm" fo:margin-bottom="0.247cm" style:contextual-spacing="false"/>
      <style:text-properties style:font-name="Liberation Sans" officeooo:rsid="00316c76"/>
    </style:style>
    <style:style style:name="P18" style:family="paragraph" style:parent-style-name="Text_20_body">
      <style:paragraph-properties fo:line-height="100%" fo:text-align="center" style:justify-single-word="false"/>
      <style:text-properties style:font-name="Liberation Sans" officeooo:rsid="00316c76" officeooo:paragraph-rsid="001d72cb"/>
    </style:style>
    <style:style style:name="P19" style:family="paragraph" style:parent-style-name="Text_20_body">
      <style:paragraph-properties fo:line-height="100%"/>
      <style:text-properties style:font-name="Liberation Sans" officeooo:rsid="00316c76" officeooo:paragraph-rsid="001d72cb"/>
    </style:style>
    <style:style style:name="P20" style:family="paragraph" style:parent-style-name="Text_20_body">
      <style:paragraph-properties fo:line-height="100%" fo:text-align="center" style:justify-single-word="false"/>
    </style:style>
    <style:style style:name="P21" style:family="paragraph" style:parent-style-name="Text_20_body">
      <style:paragraph-properties fo:line-height="100%" fo:text-align="left" style:justify-single-word="false" fo:break-before="page"/>
      <style:text-properties officeooo:paragraph-rsid="001f498d"/>
    </style:style>
    <style:style style:name="P22" style:family="paragraph" style:parent-style-name="Text_20_body">
      <style:paragraph-properties fo:line-height="100%" fo:text-align="center" style:justify-single-word="false"/>
      <style:text-properties style:font-name="Liberation Sans" officeooo:rsid="00316c76" officeooo:paragraph-rsid="001f498d"/>
    </style:style>
    <style:style style:name="P23" style:family="paragraph" style:parent-style-name="Text_20_body">
      <style:paragraph-properties fo:line-height="100%" fo:break-before="page"/>
      <style:text-properties style:font-name="Liberation Sans" officeooo:rsid="00316c76"/>
    </style:style>
    <style:style style:name="T1" style:family="text">
      <style:text-properties style:font-name="Liberation Sans" fo:font-size="14pt" fo:font-weight="bold" officeooo:rsid="0025f036" style:font-size-asian="14pt" style:font-weight-asian="bold" style:font-size-complex="14pt" style:font-weight-complex="bold"/>
    </style:style>
    <style:style style:name="T2" style:family="text">
      <style:text-properties style:font-name="Liberation Sans" fo:font-weight="normal" officeooo:rsid="00316c76" style:font-weight-asian="normal" style:font-weight-complex="normal"/>
    </style:style>
    <style:style style:name="T3" style:family="text">
      <style:text-properties style:font-name="Liberation Sans" fo:font-weight="normal" officeooo:rsid="0036a387" style:font-weight-asian="normal" style:font-weight-complex="normal"/>
    </style:style>
    <style:style style:name="T4" style:family="text">
      <style:text-properties style:font-name="Liberation Sans" fo:font-weight="normal" officeooo:rsid="0030ef8e" style:font-weight-asian="normal" style:font-weight-complex="normal"/>
    </style:style>
    <style:style style:name="T5" style:family="text">
      <style:text-properties style:font-name="Liberation Sans" fo:font-weight="normal" officeooo:rsid="001c896d" style:font-weight-asian="normal" style:font-weight-complex="normal"/>
    </style:style>
    <style:style style:name="T6" style:family="text">
      <style:text-properties style:font-name="Liberation Sans" fo:font-weight="normal" officeooo:rsid="001cab05" style:font-weight-asian="normal" style:font-weight-complex="normal"/>
    </style:style>
    <style:style style:name="T7" style:family="text">
      <style:text-properties style:font-name="Liberation Sans" fo:font-weight="normal" officeooo:rsid="001d72cb" style:font-weight-asian="normal" style:font-weight-complex="normal"/>
    </style:style>
    <style:style style:name="T8" style:family="text">
      <style:text-properties style:font-name="Liberation Sans" fo:font-weight="normal" officeooo:rsid="00200ea8" style:font-weight-asian="normal" style:font-weight-complex="normal"/>
    </style:style>
    <style:style style:name="T9" style:family="text">
      <style:text-properties style:font-name="Liberation Sans" fo:font-weight="bold" officeooo:rsid="001c896d" style:font-weight-asian="bold" style:font-weight-complex="bold"/>
    </style:style>
    <style:style style:name="T10" style:family="text">
      <style:text-properties style:font-name="Liberation Sans" fo:font-weight="bold" officeooo:rsid="001cab05" style:font-weight-asian="bold" style:font-weight-complex="bold"/>
    </style:style>
    <style:style style:name="T11" style:family="text">
      <style:text-properties fo:font-weight="normal" style:font-weight-asian="normal" style:font-weight-complex="normal"/>
    </style:style>
    <style:style style:name="T12" style:family="text">
      <style:text-properties style:font-name="Liberation Sans" fo:font-weight="bold" officeooo:rsid="001d72cb" style:font-weight-asian="bold" style:font-weight-complex="bold"/>
    </style:style>
    <style:style style:name="T13" style:family="text">
      <style:text-properties style:font-name="Liberation Sans" officeooo:rsid="00316c76"/>
    </style:style>
    <style:style style:name="T14" style:family="text">
      <style:text-properties style:font-name="Liberation Sans" fo:font-weight="bold" officeooo:rsid="001f498d" style:font-weight-asian="bold" style:font-weight-complex="bold"/>
    </style:style>
    <style:style style:name="fr1" style:family="graphic" style:parent-style-name="Graphics">
      <style:graphic-properties fo:margin-left="0cm" fo:margin-right="0cm" fo:margin-top="0cm" fo:margin-bottom="0cm" style:vertical-pos="top" style:vertical-rel="baseline" style:horizontal-pos="center" style:horizontal-rel="paragraph" fo:padding="0cm" fo:border="none"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fo:margin-left="0cm" fo:margin-right="0cm" fo:margin-top="0cm" fo:margin-bottom="0cm" style:vertical-pos="top" style:vertical-rel="baseline" fo:padding="0cm" fo:border="none"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run-through="foreground" style:wrap="right" style:number-wrapped-paragraphs="no-limit" style:wrap-contour="fals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text:list-style style:name="L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Strong_20_Emphasis"><text:span text:style-name="T1">Inhaltsverzeichnis</text:span></text:span></text:p>
      <text:p text:style-name="P2"><text:span text:style-name="Strong_20_Emphasis"><text:span text:style-name="T2">Zugang zu den Kapiteln über die Verlinkungen unten. &lt;</text:span></text:span><text:span text:style-name="Strong_20_Emphasis"><text:span text:style-name="T3">Strg&gt; Taste dabei drücken.</text:span></text:span></text:p>
      <text:p text:style-name="P2"><text:span text:style-name="Strong_20_Emphasis"><text:span text:style-name="T3">Die</text:span></text:span><text:span text:style-name="Strong_20_Emphasis"><text:span text:style-name="T2"> Betätigung der Tasten</text:span></text:span><text:span text:style-name="Strong_20_Emphasis"><text:span text:style-name="T4"> &lt;Strg+Pos</text:span></text:span><text:span text:style-name="Strong_20_Emphasis"><text:span text:style-name="T2">1&gt; </text:span></text:span><text:span text:style-name="Strong_20_Emphasis"><text:span text:style-name="T3">führen von jeder Seite </text:span></text:span><text:span text:style-name="Strong_20_Emphasis"><text:span text:style-name="T2">hierher zurück.</text:span></text:span></text:p>
      <text:p text:style-name="P3"><text:span text:style-name="Strong_20_Emphasis"><text:span text:style-name="T2"/></text:span></text:p>
      <text:p text:style-name="P3"><text:a xlink:type="simple" xlink:href="#Raspberry Pi" text:style-name="Internet_20_link" text:visited-style-name="Visited_20_Internet_20_Link"><text:span text:style-name="Strong_20_Emphasis"><text:span text:style-name="T5">Raspberry Pi</text:span></text:span></text:a></text:p>
      <text:p text:style-name="P4"><text:a xlink:type="simple" xlink:href="#LX-Terminal und GPIO-Pins" text:style-name="Internet_20_link" text:visited-style-name="Visited_20_Internet_20_Link"><text:span text:style-name="Strong_20_Emphasis"><text:span text:style-name="T6">LX-Termnal und GPIO-Pins</text:span></text:span></text:a></text:p>
      <text:p text:style-name="P5"><text:a xlink:type="simple" xlink:href="#Pinsteuerung" text:style-name="Internet_20_link" text:visited-style-name="Visited_20_Internet_20_Link"><text:span text:style-name="Strong_20_Emphasis"><text:span text:style-name="T7">Pinsteuerung</text:span></text:span></text:a></text:p>
      <text:p text:style-name="P6"><text:a xlink:type="simple" xlink:href="#Pi-Arduino-Calliope" text:style-name="Internet_20_link" text:visited-style-name="Visited_20_Internet_20_Link"><text:span text:style-name="Strong_20_Emphasis"><text:span text:style-name="T8">Pi-Arduino-Calliope</text:span></text:span></text:a></text:p>
      <text:p text:style-name="P7"><text:bookmark text:name="Raspberry Pi"/><text:span text:style-name="Strong_20_Emphasis"><text:span text:style-name="T9">Raspberry Pi</text:span></text:span></text:p>
      <text:p text:style-name="P3"><text:span text:style-name="Strong_20_Emphasis"><text:span text:style-name="T2">Der Raspberry Pi und (beispielsweise) derArduino UNO unterscheiden sich äußerlich nur wenig: Beide sind etwa so groß wie eine Scheckkarte, verfügen über USB-Anschlüsse sowie mehrere Pins, die für den Anschluss zusätzlicher Hardware bedeutsam sind.</text:span></text:span></text:p>
      <text:p text:style-name="P8"><draw:frame draw:style-name="fr1" draw:name="Bild1" text:anchor-type="as-char" svg:width="10.814cm" svg:height="3.397cm" draw:z-index="1"><draw:image xlink:href="Pictures/1003505900003327000011A0848232D6.svg" xlink:type="simple" xlink:show="embed" xlink:actuate="onLoad" draw:mime-type="image/svg+xml"/><draw:image xlink:href="Pictures/100000010000026B000000D5F574D90F.png" xlink:type="simple" xlink:show="embed" xlink:actuate="onLoad" draw:mime-type="image/png"/></draw:frame></text:p>
      <text:p text:style-name="P8">Links ein Raspberry Pi 5, rechts ein Arduino UNO R3 </text:p>
      <text:p text:style-name="P9">Arduino und andere Mikrocontroller mini benötigen zur Programmierung einen Rechner mit Windows, macOS oder Linux. Ein Raspberry Pi vereinigt alle benötigte Software in seinem Betriebssystem. </text:p>
      <text:p text:style-name="P9">Die Mikrocontroller-Boards unterscheiden sich erheblich im Preis. Während ein Arduino-Entwicklerboard (je nach Hersteller und Anbieter) zwischen 10 und 30 Euro erhältlich ist, werden für den micro:bit etwa 20 €, für den Calliope mini etwa 40 € und für den den Raspberry Pi (wenn überhaupt lieferbar) 100 € und mehr fällig.</text:p>
      <text:p text:style-name="P9">Beim Kauf eines Raspberry Pi ist zu bedenken, dass neben dem Board benötigt werden: ein Original-Netzteil oder ein entsprechend leistungsfähiges mit 3 A Leistung, eine 8 GB (besser mehr) fassende Mikro-SD-Speicherkarte, ein Monitor mit HDMI-Anschluss, ein HDMI-Kabel mit passenden Steckern (HDMI-A bzw. Mikro-HDMI) und eine USB- oder Bluetooth-Tastatur mit Touchpad. Anstelle des Touchpads kann auch eine Maus benutzt werden.</text:p>
      <text:p text:style-name="P8"><draw:frame draw:style-name="fr2" draw:name="Bild2" text:anchor-type="as-char" svg:width="9.892cm" svg:height="8.162cm" draw:z-index="2"><draw:image xlink:href="Pictures/1003394B00002A54000028FCC736BAB8.svg" xlink:type="simple" xlink:show="embed" xlink:actuate="onLoad" draw:mime-type="image/svg+xml"/><draw:image xlink:href="Pictures/1000000100000200000001F042E58E4B.png" xlink:type="simple" xlink:show="embed" xlink:actuate="onLoad" draw:mime-type="image/png"/></draw:frame></text:p>
      <text:p text:style-name="P8">Benötigte Hardware eines Raspberry Pi: Mikro-SD-Karte, Netzteil, Monitor, HDMI-Kabel, Tastatur, Maus </text:p>
      <text:p text:style-name="P9">Um den Raspberry Pi nutzbar zu machen, muss ein speziell angepasstes Linux-Betriebssystem auf die Mikro-SD-Karte kopiert werden.</text:p>
      <text:p text:style-name="P9">Für die Übertragung der Daten auf die SD-Karte empfiehlt es sich:</text:p>
      <text:list text:style-name="L1">
        <text:list-item>
          <text:p text:style-name="P10"><text:soft-page-break/>den „<text:a xlink:type="simple" xlink:href="https://www.raspberrypi.com/software/" text:style-name="Internet_20_link" text:visited-style-name="Visited_20_Internet_20_Link">Raspberry Pi Imager</text:a>“ herunterzuladen und zu installieren sowie zudem … </text:p>
        </text:list-item>
        <text:list-item>
          <text:p text:style-name="P11">auf der gleichen Seite weiter unten über den Link „See all download options“ ein passendes „Raspberry Pi OS“ herunterzuladen. </text:p>
        </text:list-item>
      </text:list>
      <text:p text:style-name="P9">Ein Doppelklick auf die OS-Datei startet dann den Imager, der selbsterklärend ist.</text:p>
      <text:p text:style-name="P12"><draw:frame draw:style-name="fr2" draw:name="Bild3" text:anchor-type="as-char" svg:width="6.863cm" svg:height="4.41cm" draw:z-index="0"><draw:image xlink:href="Pictures/1000DC430000164A00000F9B10B12F5D.svg" xlink:type="simple" xlink:show="embed" xlink:actuate="onLoad" draw:mime-type="image/svg+xml"/><draw:image xlink:href="Pictures/100000010000010E000000BDD294C92B.png" xlink:type="simple" xlink:show="embed" xlink:actuate="onLoad" draw:mime-type="image/png"/></draw:frame><text:s/></text:p>
      <text:p text:style-name="P9">Und dann dauert es eine gewisse Zeit, bis alle Daten auf die SD-Karte übertragen sind.</text:p>
      <text:p text:style-name="P9">Die so vorbereitete Mikro-SD-Karte wird mit den Kontaktstreifen zur Platine in den Aufnahmeschacht des Raspberry Pi geschoben.</text:p>
      <text:p text:style-name="P9">Der Raspberry Pi startet selbsttätig, wenn er Strom bekommt. Die Bedienung folgt den Prozeduren üblicher Desktopsysteme, sodass weitere Erklärungen entbehrlich erscheinen.</text:p>
      <text:p text:style-name="P8"><draw:frame draw:style-name="fr2" draw:name="Bild4" text:anchor-type="as-char" svg:width="10.022cm" svg:height="6.851cm" draw:z-index="3"><draw:image xlink:href="Pictures/1002804400003CC100002F5685A5D57D.svg" xlink:type="simple" xlink:show="embed" xlink:actuate="onLoad" draw:mime-type="image/svg+xml"/><draw:image xlink:href="Pictures/10000001000002DF0000023DA49B2973.png" xlink:type="simple" xlink:show="embed" xlink:actuate="onLoad" draw:mime-type="image/png"/></draw:frame></text:p>
      <text:p text:style-name="P8">Menü nach Klick auf die Himbeere und auf „Einstellungen“. </text:p>
      <text:p text:style-name="P9">Ein Schaltsymbol für die Verbindung zum WLAN-Netz findet sich auf der Taskleiste.</text:p>
      <text:p text:style-name="P3"><text:span text:style-name="Strong_20_Emphasis"><text:span text:style-name="T2"/></text:span></text:p>
      <text:p text:style-name="P13"><text:bookmark text:name="LX-Terminal und GPIO-Pins"/><text:span text:style-name="Strong_20_Emphasis"><text:span text:style-name="T10">LX-termnal und GPIO-Pins</text:span></text:span></text:p>
      <text:p text:style-name="P3"><text:span text:style-name="Strong_20_Emphasis"><text:span text:style-name="T2">Um einen Raspberry Pi nutzen zu können, werden – wie bereits gesagt – eine USB-Tastatur, eine Maus, ein HDMI-Monitor und ein leistungsfähiges 5V Netzteil benötigt. Das kostenlos im Internet erhältliche </text:span></text:span><text:a xlink:type="simple" xlink:href="https://www.raspberrypi.org/downloads/" text:style-name="Internet_20_link" text:visited-style-name="Visited_20_Internet_20_Link"><text:span text:style-name="Strong_20_Emphasis"><text:span text:style-name="T2">Betriebssystem</text:span></text:span></text:a><text:span text:style-name="Strong_20_Emphasis"><text:span text:style-name="T2"> beinhaltet viele Anwendungen, die zum Erwerb von Programmierkenntnissen ausgesprochen nützlich erscheinen. Darüber hinaus verspricht eine 40-polige Steckleiste auf der Platine variable Anschlussmöglichkeiten für Do-it-yourself-Komponenten.</text:span></text:span></text:p>
      <text:p text:style-name="P14"><draw:frame draw:style-name="fr2" draw:name="Bild5" text:anchor-type="as-char" svg:width="10.742cm" svg:height="2.272cm" draw:z-index="5"><draw:image xlink:href="Pictures/1000912200001AE10000058EC13C1D19.svg" xlink:type="simple" xlink:show="embed" xlink:actuate="onLoad" draw:mime-type="image/svg+xml"/><draw:image xlink:href="Pictures/1000000100000145000000436F44009E.png" xlink:type="simple" xlink:show="embed" xlink:actuate="onLoad" draw:mime-type="image/png"/></draw:frame></text:p>
      <text:p text:style-name="P14">Die 40-polige Steckleiste eines Raspberry Pi. </text:p>
      <text:p text:style-name="P9">Leider ist der Umgang mit dem Linux-System nicht immer selbsterklärend. Besonders das für die Einrichtung weiterer Programme oft unvermeidliche „LXTerminal“ stellt für Laien eine Herausforderung dar.</text:p>
      <text:p text:style-name="P9">Um Zugriff auf die Pins des Raspberry Pis zu erlangen, kann beispielsweise das Programm „pigpio“ dienen, das mithilfe dieses Terminals installiert werden kann.</text:p>
      <text:p text:style-name="P9">Zum Start muss in der Menüleiste oben der vierte Button von links angeklickt werden, damit sich die Konsole öffnet.</text:p>
      <text:p text:style-name="P9">Befehle werden über die Tastatur eingeben. Mit der Maus können Textbereiche kopiert und eingefügt werden.</text:p>
      <text:p text:style-name="P9">Die Installation von „pigpio“ erfolgt mit folgendem Kommando:</text:p>
      <text:p text:style-name="P15"><text:span text:style-name="Source_20_Text">sudo apt-get install pigpio</text:span></text:p>
      <text:p text:style-name="P9">Die Steuerung der Pins erfolgt mit dem Kommandozeilentool „pigs“. Damit das funktioniert, muss man zuerst den „pigpio-Daemon“ starten.</text:p>
      <text:p text:style-name="P15"><text:span text:style-name="Source_20_Text">sudo systemctl start pigpiod</text:span></text:p>
      <text:p text:style-name="P9">Zu empfehlen ist, dass dieses Programmteil bei jedem Neustart automatisch ausgeführt wird. Dazu muss folgendes Kommando eingegeben werden:</text:p>
      <text:p text:style-name="P15"><text:span text:style-name="Source_20_Text">sudo systemctl enable pigpiod</text:span></text:p>
      <text:p text:style-name="P9">Danach kann man die einzelnen Pins ansteuern, die über ihre „BCM-Nummerierung“ erreichbar sind. Hier wird beispielhaft GPIO 17 (Pin 11) gewählt, um zu zeigen, wie er zu konfigurieren ist.</text:p>
      <text:p text:style-name="P14"><draw:frame draw:style-name="fr1" draw:name="Bild6" text:anchor-type="as-char" svg:width="13.13cm" svg:height="3.983cm" draw:z-index="6"><draw:image xlink:href="Pictures/10012F1B000042960000140E36CA06EF.svg" xlink:type="simple" xlink:show="embed" xlink:actuate="onLoad" draw:mime-type="image/svg+xml"/><draw:image xlink:href="Pictures/1000000100000325000000F3FBA1CCDE.png" xlink:type="simple" xlink:show="embed" xlink:actuate="onLoad" draw:mime-type="image/png"/></draw:frame></text:p>
      <text:p text:style-name="P14"><text:soft-page-break/>Die Pins sind nummeriert von 1 bis 40. Pin 1 und 2 liegen auf der Seite, wo die Mikro-SD-Karte eingesteckt wird, 39 und 40 bei den USB-Ports. <draw:frame draw:style-name="fr1" draw:name="Bild7" text:anchor-type="as-char" svg:width="9.701cm" svg:height="12.797cm" draw:z-index="4"><draw:image xlink:href="Pictures/100CE33800001D95000028D1F476B4D9.svg" xlink:type="simple" xlink:show="embed" xlink:actuate="onLoad" draw:mime-type="image/svg+xml"/><draw:image xlink:href="Pictures/1000000100000166000001EE1D04F360.png" xlink:type="simple" xlink:show="embed" xlink:actuate="onLoad" draw:mime-type="image/png"/></draw:frame></text:p>
      <text:p text:style-name="P14">Eine LED schalten: Über einen Widerstand von 220 Ohm ist das längere Beinchen der LED mit GPIO-Pin 17 verbunden, das kürzere mit Ground. </text:p>
      <text:p text:style-name="P9">Wenn GPIO 17 als Ausgang konfiguriert werden soll, dann gilt folgendes Kommando:</text:p>
      <text:p text:style-name="P15"><text:span text:style-name="Source_20_Text">pigs modes 17 w</text:span></text:p>
      <text:p text:style-name="P9">Standardmäßig bekommt der Ausgang den Zustand „low“ bzw. „0“.</text:p>
      <text:p text:style-name="P9">Wenn der Pin als Eingang konfiguriert werden soll, dann gilt folgendes Kommando:</text:p>
      <text:p text:style-name="P15"><text:span text:style-name="Source_20_Text">pigs modes 17 r</text:span></text:p>
      <text:p text:style-name="P9">Um den Zustand eines GPIO-Ausgangs auf „high“ zu setzen dient folgendes Kommando:</text:p>
      <text:p text:style-name="P15"><text:span text:style-name="Source_20_Text">pigs w 17 1</text:span></text:p>
      <text:p text:style-name="P9">Um den Zustand dieses Pins wieder auf „low“ zu setzen reicht folgendes Kommando:</text:p>
      <text:p text:style-name="P15"><text:span text:style-name="Source_20_Text">pigs w 17 0</text:span></text:p>
      <text:p text:style-name="P9">Um den Zustand eines Pins, also ob er „high“ oder „low“ ist, zu ermitteln, dient folgendes Kommando:</text:p>
      <text:p text:style-name="P15"><text:span text:style-name="Source_20_Text">pigs r 18</text:span></text:p>
      <text:p text:style-name="P16">Die Anzeige „1“ steht für „high“ und „0“ für „low“</text:p>
      <text:p text:style-name="P16">.</text:p>
      <text:p text:style-name="P17"/>
      <text:p text:style-name="P9"><text:soft-page-break/><text:span text:style-name="Strong_20_Emphasis"><text:span text:style-name="T11">Troubleshooting</text:span></text:span></text:p>
      <text:p text:style-name="P9">Erscheint beim Ausführen der pigs-Kommandos die Fehlermeldung „socket connect failed“, bedeutet das, dass der „pigpiod-Daemon“ nicht läuft. Hier die Kommandos zu seiner Steuerung.</text:p>
      <table:table table:name="Tabelle1" table:style-name="Tabelle1">
        <table:table-column table:style-name="Tabelle1.A"/>
        <table:table-column table:style-name="Tabelle1.B"/>
        <table:table-row>
          <table:table-cell table:style-name="Tabelle1.A1" office:value-type="string">
            <text:p text:style-name="Table_20_Contents"><text:span text:style-name="Strong_20_Emphasis"><text:span text:style-name="T11">pigpio-Daemon</text:span></text:span><text:span text:style-name="T11"> …</text:span></text:p>
          </table:table-cell>
          <table:table-cell table:style-name="Tabelle1.A1" office:value-type="string">
            <text:p text:style-name="Table_20_Contents"> </text:p>
          </table:table-cell>
        </table:table-row>
        <table:table-row>
          <table:table-cell table:style-name="Tabelle1.A1" office:value-type="string">
            <text:p text:style-name="Table_20_Contents">… beim Systemstart automatisch aktivieren</text:p>
          </table:table-cell>
          <table:table-cell table:style-name="Tabelle1.A1" office:value-type="string">
            <text:p text:style-name="Table_20_Contents">sudo systemctl enable pigpiod</text:p>
          </table:table-cell>
        </table:table-row>
        <table:table-row>
          <table:table-cell table:style-name="Tabelle1.A1" office:value-type="string">
            <text:p text:style-name="Table_20_Contents">… beim Systemstart deaktivieren</text:p>
          </table:table-cell>
          <table:table-cell table:style-name="Tabelle1.A1" office:value-type="string">
            <text:p text:style-name="Table_20_Contents"> sudo systemctl disable pigpiod </text:p>
          </table:table-cell>
        </table:table-row>
        <table:table-row>
          <table:table-cell table:style-name="Tabelle1.A1" office:value-type="string">
            <text:p text:style-name="Table_20_Contents">… außer der Reihe starten</text:p>
          </table:table-cell>
          <table:table-cell table:style-name="Tabelle1.A1" office:value-type="string">
            <text:p text:style-name="Table_20_Contents"> sudo systemctl start pigpiod</text:p>
          </table:table-cell>
        </table:table-row>
        <table:table-row>
          <table:table-cell table:style-name="Tabelle1.A1" office:value-type="string">
            <text:p text:style-name="Table_20_Contents">… stoppen</text:p>
          </table:table-cell>
          <table:table-cell table:style-name="Tabelle1.A1" office:value-type="string">
            <text:p text:style-name="Table_20_Contents"> sudo systemctl stop pigpiod</text:p>
          </table:table-cell>
        </table:table-row>
        <table:table-row>
          <table:table-cell table:style-name="Tabelle1.A1" office:value-type="string">
            <text:p text:style-name="Table_20_Contents">… Status anzeigen</text:p>
          </table:table-cell>
          <table:table-cell table:style-name="Tabelle1.A1" office:value-type="string">
            <text:p text:style-name="Table_20_Contents"> sudo systemctl status pigpiod</text:p>
          </table:table-cell>
        </table:table-row>
      </table:table>
      <text:p text:style-name="P3"><text:span text:style-name="Strong_20_Emphasis"><text:span text:style-name="T2"/></text:span></text:p>
      <text:p text:style-name="P5"><text:bookmark text:name="Pinsteuerung"/><text:span text:style-name="Strong_20_Emphasis"><text:span text:style-name="T12">Pinsteuerung</text:span></text:span></text:p>
      <text:p text:style-name="P3"><text:span text:style-name="Strong_20_Emphasis"><text:span text:style-name="T2">Das Augenmerk vieler am Programmieren von DIY-Hardware interessierter Personen wird sich beim Raspberry Pi3 auf die zweireihigen Stiftleiste auf der Platine richten. 40 Pins versprechen vielfältige Erweiterungsmöglichkeiten.</text:span></text:span></text:p>
      <text:p text:style-name="P9">Hier die Pinbelegung:</text:p>
      <text:p text:style-name="P18"><draw:frame draw:style-name="fr1" draw:name="Bild8" text:anchor-type="as-char" svg:width="13.441cm" svg:height="4.246cm" draw:z-index="8"><draw:image xlink:href="Pictures/10012F1B000042960000140E36CA06EF.svg" xlink:type="simple" xlink:show="embed" xlink:actuate="onLoad" draw:mime-type="image/svg+xml"/><draw:image xlink:href="Pictures/1000000100000325000000F3FBA1CCDE.png" xlink:type="simple" xlink:show="embed" xlink:actuate="onLoad" draw:mime-type="image/png"/></draw:frame></text:p>
      <text:p text:style-name="P18">Die Pins sind nummeriert von 1 bis 40. Pin 1 und 2 liegen auf der Seite, wo die Mikro-SD-Karte eingesteckt wird, 39 und 40 bei den USB-Ports. </text:p>
      <text:p text:style-name="P9">Um beispielsweise eine Ampelanlage zu simulieren werden ein Breadboard, 7 Jumperkabel, 6 220 Ohm Widerstände und je zwei LEDs in den Farben rot, gelb und grün benötigt. Die kurzen Beinchen der LEDs müssen mit Ground, die langen mit sechs programmierbaren Anschlüssen auf dem Raspberry Pi verbunden werden.</text:p>
      <text:p text:style-name="P19">So sieht der Schaltplan aus:</text:p>
      <text:p text:style-name="P18"><text:soft-page-break/><draw:frame draw:style-name="fr1" draw:name="Bild9" text:anchor-type="as-char" svg:width="8.717cm" svg:height="9.553cm" draw:z-index="9"><draw:image xlink:href="Pictures/100D7EB4000024C000002E1F9BD83C2F.svg" xlink:type="simple" xlink:show="embed" xlink:actuate="onLoad" draw:mime-type="image/svg+xml"/><draw:image xlink:href="Pictures/10000001000001BC0000022E7533A70F.png" xlink:type="simple" xlink:show="embed" xlink:actuate="onLoad" draw:mime-type="image/png"/></draw:frame></text:p>
      <text:p text:style-name="P18">6 LEDs wie bei einer Verkehrsampel schalten </text:p>
      <text:p text:style-name="P9">Die Programmierung der LEDs gelingt problemlos mit Scratch 3, das im aktuellen Betriebssystem „<text:a xlink:type="simple" xlink:href="https://downloads.raspberrypi.org/raspios_full_armhf/images/raspios_full_armhf-2022-09-26/2022-09-22-raspios-bullseye-armhf-full.img.xz" office:target-frame-name="_blank" xlink:show="new" text:style-name="Internet_20_link" text:visited-style-name="Visited_20_Internet_20_Link">2022-09-22-raspios-bullseye-armhf-full.img.xz</text:a>“ enthalten ist. Die übliche Programmierumgebung muss erweitert werden um das Feature „Raspberry Pi GPIO“, das mit einem Klick auf das Pluszeichen auf der Startseite links unten eingebunden werden kann.</text:p>
      <text:p text:style-name="P18"><draw:frame draw:style-name="fr2" draw:name="Bild10" text:anchor-type="as-char" svg:width="6.562cm" svg:height="6.128cm" draw:z-index="10"><draw:image xlink:href="Pictures/10010C96000020A000002247CC8FD5D0.svg" xlink:type="simple" xlink:show="embed" xlink:actuate="onLoad" draw:mime-type="image/svg+xml"/><draw:image xlink:href="Pictures/100000010000018B0000019F5C7B4DD5.png" xlink:type="simple" xlink:show="embed" xlink:actuate="onLoad" draw:mime-type="image/png"/></draw:frame></text:p>
      <text:p text:style-name="P18">Die Scratch-Erweiterung, um die GPIO-Pins ansprechen zu können, gibt es nur für den Raspberry Pi. </text:p>
      <text:p text:style-name="P9">Hier das Programm:</text:p>
      <text:p text:style-name="P20"><text:soft-page-break/><text:span text:style-name="T13"><draw:frame draw:style-name="fr1" draw:name="Bild11" text:anchor-type="as-char" svg:width="7.348cm" svg:height="23.13cm" draw:z-index="7"><draw:image xlink:href="Pictures/1006F17E0000174D00004FBF11BEC0EC.svg" xlink:type="simple" xlink:show="embed" xlink:actuate="onLoad" draw:mime-type="image/svg+xml"/><draw:image xlink:href="Pictures/100000010000011A000003C449C63C86.png" xlink:type="simple" xlink:show="embed" xlink:actuate="onLoad" draw:mime-type="image/png"/></draw:frame></text:span><text:span text:style-name="T13"><text:s/></text:span></text:p>
      <text:p text:style-name="P3"><text:span text:style-name="Strong_20_Emphasis"><text:span text:style-name="T2"/></text:span></text:p>
      <text:p text:style-name="P21"><text:bookmark text:name="Pi-Arduino-Calliope"/><text:span text:style-name="Strong_20_Emphasis"><text:span text:style-name="T14">Pi-Arduino-Calliope</text:span></text:span></text:p>
      <text:p text:style-name="P3"><text:span text:style-name="Strong_20_Emphasis"><text:span text:style-name="T2">Dass sich der Raspberry Pi fast wie ein vollwertiger Computer verhält, erweist sich beim Anschließen eines Arduinos oder Calliope minis an einen USB-Port.</text:span></text:span></text:p>
      <text:p text:style-name="P22"><draw:frame draw:style-name="fr1" draw:name="Bild12" text:anchor-type="as-char" svg:width="14.508cm" svg:height="10.663cm" draw:z-index="11"><draw:image xlink:href="Pictures/1004AF0C00002E0D000020C9A0B71E25.svg" xlink:type="simple" xlink:show="embed" xlink:actuate="onLoad" draw:mime-type="image/svg+xml"/><draw:image xlink:href="Pictures/100000010000022D0000018D7C568DFF.png" xlink:type="simple" xlink:show="embed" xlink:actuate="onLoad" draw:mime-type="image/png"/></draw:frame></text:p>
      <text:p text:style-name="P22">Arduino IDE auf dem Desktop des Raspberry Pi (oben) und die USB-Verbindung zwischen Pi und UNO (unten). </text:p>
      <text:p text:style-name="P9">Die Arduino-Software kann mithilfe folgenden Kommandos über das „LXTerminal“ auf dem Raspberry Pi eingerichtet werden:</text:p>
      <text:p text:style-name="P15"><text:span text:style-name="Source_20_Text">sudo apt-get update &amp;&amp; sudo apt-get install arduino</text:span></text:p>
      <text:p text:style-name="P9">Zum Startbutton gelangt man durch einem Klick auf die „Himbeere“ und das Feld „Entwicklung“. Die Installationsdateien finden sich unter /usr/share/arduino, das Sketchbook unter /home/pi. Alles andere unterscheidet sich kaum von den bekannten Prozeduren unter Windows oder  OS X. </text:p>
      <text:p text:style-name="P9"><draw:frame draw:style-name="fr3" draw:name="Bild14" text:anchor-type="char" svg:x="0.123cm" svg:y="0.333cm" svg:width="4.085cm" svg:height="2.942cm" draw:z-index="12"><draw:image xlink:href="Pictures/10000001000000C10000008B77DA905D.png" xlink:type="simple" xlink:show="embed" xlink:actuate="onLoad" draw:mime-type="image/png"/></draw:frame>Der Calliope mini wird wie der Arduino zum Programmieren über USB mit dem Raspberry Pi verbunden. Eine spezielle Software wird nicht benötigt, weil der Raspberry Pi einen Internet-Browser mitbringt und somit die vorgehaltenen Editoren darüber aufgerufen werden können.</text:p>
      <text:p text:style-name="P9">Anders ist das, wenn der Raspberry Pi an einem Ort benutzt werden soll, an dem es keinen Zugang zum Internet gibt. Für einen solchen Fall hält das Open Roberta Lab den <text:a xlink:type="simple" xlink:href="https://www.roberta-home.de/lab/" office:target-frame-name="_blank" xlink:show="new" text:style-name="Internet_20_link" text:visited-style-name="Visited_20_Internet_20_Link">Download</text:a> eines Raspberry Pi Images vor, das neben einer voll funktionsfähigen Version des Raspberry Betriebssystems auch die Einrichtung eines lokalen Servers beinhaltet. Das heißt, dass nach der Installation und dem Hochfahren des Rechners die Programmierumgebung des Open Roberta Labs auch ohne Internetanbindung gestartet werden kann. Dazu wird der Webbrowser geöffnet, in die Adresszeile „http://localhost:1999“ eingetippt und mit der Eingabetaste bestätigt.</text:p>
      <text:p text:style-name="P9">Näheres zum Thema „Offline-Coding“ findet sich <text:a xlink:type="simple" xlink:href="https://mint-unt.de/offline-coding" office:target-frame-name="_blank" xlink:show="new" text:style-name="Internet_20_link" text:visited-style-name="Visited_20_Internet_20_Link">hier</text:a>.</text:p>
      <text:p text:style-name="P23"/>
      <text:p text:style-name="P3"><text:span text:style-name="Strong_20_Emphasis"><text:span text:style-name="T2"/></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modern" style:font-pitch="fixed"/>
    <style:font-face style:name="NSimSun1" svg:font-family="NSimSun" style:font-family-generic="system" style:font-pitch="variable"/>
    <style:font-face style:name="OpenSymbol" svg:font-family="OpenSymbol"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de" fo:country="DE" style:letter-kerning="true" style:font-name-asian="NSimSun1"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de" fo:country="DE" style:letter-kerning="true" style:font-name-asian="NSimSun1"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Preformatted_20_Text" style:display-name="Preformatted Text" style:family="paragraph" style:parent-style-name="Standard" style:class="html">
      <style:paragraph-properties fo:margin-top="0cm" fo:margin-bottom="0cm" style:contextual-spacing="false"/>
      <style:text-properties style:font-name="Liberation Mono" fo:font-family="'Liberation Mono'" style:font-family-generic="modern" style:font-pitch="fixed" fo:font-size="10pt" style:font-name-asian="NSimSun" style:font-family-asian="NSimSun" style:font-family-generic-asian="modern" style:font-pitch-asian="fixed" style:font-size-asian="10pt" style:font-name-complex="Liberation Mono" style:font-family-complex="'Liberation Mono'" style:font-family-generic-complex="modern" style:font-pitch-complex="fixed" style:font-size-complex="10pt"/>
    </style:style>
    <style:style style:name="Horizontal_20_Line" style:display-name="Horizontal Line" style:family="paragraph" style:parent-style-name="Standard" style:next-style-name="Text_20_body" style:class="html">
      <style:paragraph-properties fo:margin-top="0cm" fo:margin-bottom="0.499cm" style:contextual-spacing="false" style:border-line-width-bottom="0.002cm 0.004cm 0.002cm" fo:padding="0cm" fo:border-left="none" fo:border-right="none" fo:border-top="none" fo:border-bottom="0.14pt double #808080" text:number-lines="false" text:line-number="0" style:join-border="false"/>
      <style:text-properties fo:font-size="6pt" style:font-size-asian="6pt" style:font-size-complex="6pt"/>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Internet_20_link" style:display-name="Internet link" style:family="text">
      <style:text-properties fo:color="#000080" loext:opacity="100%" style:text-underline-style="solid" style:text-underline-width="auto" style:text-underline-color="font-color"/>
    </style:style>
    <style:style style:name="Source_20_Text" style:display-name="Source Text" style:family="text">
      <style:text-properties style:font-name="Liberation Mono" fo:font-family="'Liberation Mono'" style:font-family-generic="modern" style:font-pitch="fixed" style:font-name-asian="NSimSun" style:font-family-asian="NSimSun" style:font-family-generic-asian="modern" style:font-pitch-asian="fixed" style:font-name-complex="Liberation Mono" style:font-family-complex="'Liberation Mono'" style:font-family-generic-complex="modern" style:font-pitch-complex="fixed"/>
    </style:style>
    <style:style style:name="Visited_20_Internet_20_Link" style:display-name="Visited Internet Link" style:family="text">
      <style:text-properties fo:color="#800000" loext:opacity="100%" style:text-underline-style="solid" style:text-underline-width="auto" style:text-underline-color="font-color"/>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draw:fill="none"/>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6-08-23T16:31:06.164520700</meta:creation-date>
    <dc:date>2026-08-23T17:01:06.038465000</dc:date>
    <meta:editing-duration>PT29M58S</meta:editing-duration>
    <meta:editing-cycles>5</meta:editing-cycles>
    <meta:generator>LibreOffice/26.2.5.2$Windows_X86_64 LibreOffice_project/cd7284b4cbbfeb507e630c1aac019f4157393acb</meta:generator>
    <meta:print-date>2026-08-23T17:01:53.930870600</meta:print-date>
    <meta:printed-by>PDF-Dateien</meta:printed-by>
    <meta:document-statistic meta:table-count="1" meta:image-count="13" meta:object-count="0" meta:page-count="10" meta:paragraph-count="97" meta:word-count="1239" meta:character-count="8592" meta:non-whitespace-character-count="7416"/>
  </office:meta>
</office:document-meta>
</file>