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100000185000000BB1BBB7121.png" manifest:media-type="image/png"/>
  <manifest:file-entry manifest:full-path="Pictures/10000001000002CD000001369284541D.png" manifest:media-type="image/png"/>
  <manifest:file-entry manifest:full-path="Pictures/100000010000026A0000015ED10111A3.png" manifest:media-type="image/png"/>
  <manifest:file-entry manifest:full-path="Pictures/10011FFB000017B20000096A9CA71F4E.svg" manifest:media-type="image/svg+xml"/>
  <manifest:file-entry manifest:full-path="Pictures/100000010000011F000000720632013A.png" manifest:media-type="image/png"/>
  <manifest:file-entry manifest:full-path="Pictures/100218AF0000331E00001CF8AC6F85FD.svg" manifest:media-type="image/svg+xml"/>
  <manifest:file-entry manifest:full-path="Pictures/10000001000000DD000001042198703F.png" manifest:media-type="image/png"/>
  <manifest:file-entry manifest:full-path="Pictures/1000000100000155000001598821B7EF.png" manifest:media-type="image/png"/>
  <manifest:file-entry manifest:full-path="Pictures/1004272300004433000026386B027DEA.svg" manifest:media-type="image/svg+xml"/>
  <manifest:file-entry manifest:full-path="Pictures/1000000000000309000000DE64551581.jpg" manifest:media-type="image/jpeg"/>
  <manifest:file-entry manifest:full-path="Pictures/1000000100000339000001CE57B56EBC.png" manifest:media-type="image/png"/>
  <manifest:file-entry manifest:full-path="Pictures/1003A1C700003B4A0000199927165DB8.svg" manifest:media-type="image/svg+xml"/>
  <manifest:file-entry manifest:full-path="Pictures/10000001000001B4000000CC1E4D4911.png" manifest:media-type="image/png"/>
  <manifest:file-entry manifest:full-path="Pictures/10000001000001AD0000014F081D8DF6.png" manifest:media-type="image/png"/>
  <manifest:file-entry manifest:full-path="Pictures/10000000000003200000016D2A97F66E.jpg" manifest:media-type="image/jpeg"/>
  <manifest:file-entry manifest:full-path="Pictures/10000000000002BC000002CF2AD629E6.jpg" manifest:media-type="image/jpeg"/>
  <manifest:file-entry manifest:full-path="Pictures/10000000000002BC0000012D0DD09D34.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automatic-styles>
    <style:style style:name="Tabelle1" style:family="table">
      <style:table-properties style:width="16.97cm" table:align="left"/>
    </style:style>
    <style:style style:name="Tabelle1.A" style:family="table-column">
      <style:table-column-properties style:column-width="9.638cm"/>
    </style:style>
    <style:style style:name="Tabelle1.B" style:family="table-column">
      <style:table-column-properties style:column-width="0.192cm"/>
    </style:style>
    <style:style style:name="Tabelle1.C" style:family="table-column">
      <style:table-column-properties style:column-width="7.14cm"/>
    </style:style>
    <style:style style:name="Tabelle1.A1" style:family="table-cell">
      <style:table-cell-properties style:vertical-align="middle" fo:padding="0.049cm" fo:border="none"/>
    </style:style>
    <style:style style:name="Tabelle2" style:family="table">
      <style:table-properties style:width="16.97cm" table:align="left"/>
    </style:style>
    <style:style style:name="Tabelle2.A" style:family="table-column">
      <style:table-column-properties style:column-width="9.638cm"/>
    </style:style>
    <style:style style:name="Tabelle2.B" style:family="table-column">
      <style:table-column-properties style:column-width="0.192cm"/>
    </style:style>
    <style:style style:name="Tabelle2.C" style:family="table-column">
      <style:table-column-properties style:column-width="7.14cm"/>
    </style:style>
    <style:style style:name="Tabelle2.A1" style:family="table-cell">
      <style:table-cell-properties style:vertical-align="middle" fo:padding="0.049cm" fo:border="none"/>
    </style:style>
    <style:style style:name="P1" style:family="paragraph" style:parent-style-name="Text_20_body">
      <style:paragraph-properties fo:line-height="115%" fo:text-align="center" style:justify-single-word="false"/>
      <style:text-properties officeooo:paragraph-rsid="0025f036"/>
    </style:style>
    <style:style style:name="P2" style:family="paragraph" style:parent-style-name="Text_20_body">
      <style:paragraph-properties fo:line-height="100%" fo:text-align="center" style:justify-single-word="false"/>
      <style:text-properties officeooo:paragraph-rsid="0036a387"/>
    </style:style>
    <style:style style:name="P3" style:family="paragraph" style:parent-style-name="Text_20_body">
      <style:paragraph-properties fo:line-height="100%" fo:text-align="left" style:justify-single-word="false"/>
      <style:text-properties officeooo:paragraph-rsid="001ef82a"/>
    </style:style>
    <style:style style:name="P4" style:family="paragraph" style:parent-style-name="Text_20_body">
      <style:text-properties officeooo:paragraph-rsid="0028dbf7"/>
    </style:style>
    <style:style style:name="P5" style:family="paragraph" style:parent-style-name="Text_20_body">
      <style:text-properties officeooo:paragraph-rsid="002c932e"/>
    </style:style>
    <style:style style:name="P6" style:family="paragraph" style:parent-style-name="Text_20_body">
      <style:paragraph-properties fo:break-before="page"/>
      <style:text-properties officeooo:paragraph-rsid="001d3b16"/>
    </style:style>
    <style:style style:name="P7" style:family="paragraph" style:parent-style-name="Text_20_body">
      <style:text-properties officeooo:paragraph-rsid="001d3b16"/>
    </style:style>
    <style:style style:name="P8" style:family="paragraph" style:parent-style-name="Text_20_body">
      <style:paragraph-properties fo:text-align="center" style:justify-single-word="false"/>
      <style:text-properties style:font-name="Liberation Sans" fo:font-weight="bold" officeooo:rsid="001d3b16" officeooo:paragraph-rsid="001d3b16" style:font-weight-asian="bold" style:font-weight-complex="bold"/>
    </style:style>
    <style:style style:name="P9" style:family="paragraph" style:parent-style-name="Text_20_body">
      <style:text-properties style:font-name="Liberation Sans" fo:font-weight="bold" officeooo:rsid="001d3b16" style:font-weight-asian="bold" style:font-weight-complex="bold"/>
    </style:style>
    <style:style style:name="P10" style:family="paragraph" style:parent-style-name="Text_20_body">
      <style:text-properties style:font-name="Liberation Sans" fo:font-weight="bold" officeooo:rsid="001d3b16" officeooo:paragraph-rsid="001d3b16" style:font-weight-asian="bold" style:font-weight-complex="bold"/>
    </style:style>
    <style:style style:name="P11" style:family="paragraph" style:parent-style-name="Text_20_body">
      <style:paragraph-properties fo:margin-top="0cm" fo:margin-bottom="0cm" style:contextual-spacing="false" fo:text-align="center" style:justify-single-word="false"/>
      <style:text-properties style:font-name="Liberation Sans" fo:font-weight="bold" officeooo:rsid="001d3b16" officeooo:paragraph-rsid="001d3b16" style:font-weight-asian="bold" style:font-weight-complex="bold"/>
    </style:style>
    <style:style style:name="P12" style:family="paragraph" style:parent-style-name="Text_20_body">
      <style:paragraph-properties fo:text-align="left" style:justify-single-word="false"/>
      <style:text-properties style:font-name="Liberation Sans" fo:font-weight="bold" officeooo:rsid="001d3b16" officeooo:paragraph-rsid="001df9c1" style:font-weight-asian="bold" style:font-weight-complex="bold"/>
    </style:style>
    <style:style style:name="P13" style:family="paragraph" style:parent-style-name="Text_20_body">
      <style:paragraph-properties fo:text-align="center" style:justify-single-word="false"/>
      <style:text-properties style:font-name="Liberation Sans" fo:font-weight="bold" officeooo:rsid="001d3b16" officeooo:paragraph-rsid="001df9c1" style:font-weight-asian="bold" style:font-weight-complex="bold"/>
    </style:style>
    <style:style style:name="P14" style:family="paragraph" style:parent-style-name="Text_20_body">
      <style:paragraph-properties fo:text-align="left" style:justify-single-word="false" fo:break-before="page"/>
      <style:text-properties style:font-name="Liberation Sans" fo:font-weight="bold" officeooo:rsid="0025854e" officeooo:paragraph-rsid="0025854e" style:font-weight-asian="bold" style:font-weight-complex="bold"/>
    </style:style>
    <style:style style:name="P15" style:family="paragraph" style:parent-style-name="Text_20_body">
      <style:paragraph-properties fo:text-align="left" style:justify-single-word="false"/>
      <style:text-properties style:font-name="Liberation Sans" fo:font-weight="normal" officeooo:rsid="0025854e" officeooo:paragraph-rsid="0025854e" style:font-weight-asian="normal" style:font-weight-complex="normal"/>
    </style:style>
    <style:style style:name="P16" style:family="paragraph" style:parent-style-name="Text_20_body">
      <style:paragraph-properties fo:text-align="center" style:justify-single-word="false"/>
      <style:text-properties style:font-name="Liberation Sans" fo:font-weight="normal" officeooo:rsid="0025854e" style:font-weight-asian="normal" style:font-weight-complex="normal"/>
    </style:style>
    <style:style style:name="P17" style:family="paragraph" style:parent-style-name="Text_20_body">
      <style:text-properties style:font-name="Liberation Sans" fo:font-weight="normal" officeooo:rsid="0025854e" style:font-weight-asian="normal" style:font-weight-complex="normal"/>
    </style:style>
    <style:style style:name="P18" style:family="paragraph" style:parent-style-name="Text_20_body">
      <style:text-properties style:font-name="Liberation Sans" fo:font-weight="bold" officeooo:rsid="0025854e" style:font-weight-asian="bold" style:font-weight-complex="bold"/>
    </style:style>
    <style:style style:name="P19" style:family="paragraph">
      <style:text-properties fo:font-family="'Liberation Sans', Arial" style:font-family-generic="swiss" style:font-pitch="variable" fo:font-size="12pt" fo:font-weight="normal" style:font-family-asian="'Liberation Sans', Arial" style:font-family-generic-asian="swiss" style:font-pitch-asian="variable" style:font-weight-asian="normal" style:font-family-complex="'Liberation Sans', Arial" style:font-family-generic-complex="swiss" style:font-pitch-complex="variable" style:font-weight-complex="normal"/>
    </style:style>
    <style:style style:name="P20" style:family="paragraph">
      <loext:graphic-properties draw:fill="none" draw:fill-color="#ffffff"/>
      <style:text-properties fo:font-family="'Liberation Sans', Arial" style:font-family-generic="swiss" style:font-pitch="variable" fo:font-size="12pt" fo:font-weight="normal" style:font-family-asian="'Liberation Sans', Arial" style:font-family-generic-asian="swiss" style:font-pitch-asian="variable" style:font-weight-asian="normal" style:font-family-complex="'Liberation Sans', Arial" style:font-family-generic-complex="swiss" style:font-pitch-complex="variable" style:font-weight-complex="normal"/>
    </style:style>
    <style:style style:name="P21" style:family="paragraph" style:parent-style-name="Text_20_body">
      <style:paragraph-properties fo:text-align="center" style:justify-single-word="false"/>
      <style:text-properties style:font-name="Liberation Sans" fo:font-weight="bold" officeooo:rsid="0025854e" officeooo:paragraph-rsid="0026cd9d" style:font-weight-asian="bold" style:font-weight-complex="bold"/>
    </style:style>
    <style:style style:name="P22" style:family="paragraph" style:parent-style-name="Text_20_body">
      <style:paragraph-properties fo:text-align="center" style:justify-single-word="false"/>
      <style:text-properties style:font-name="Liberation Sans" fo:font-weight="normal" officeooo:rsid="0025854e" officeooo:paragraph-rsid="0026cd9d" style:font-weight-asian="normal" style:font-weight-complex="normal"/>
    </style:style>
    <style:style style:name="P23" style:family="paragraph" style:parent-style-name="Table_20_Contents">
      <style:text-properties fo:font-weight="normal" style:font-weight-asian="normal" style:font-weight-complex="normal"/>
    </style:style>
    <style:style style:name="P24" style:family="paragraph" style:parent-style-name="Table_20_Contents">
      <style:text-properties fo:font-size="2pt" fo:font-weight="normal" style:font-size-asian="2pt" style:font-weight-asian="normal" style:font-size-complex="2pt" style:font-weight-complex="normal"/>
    </style:style>
    <style:style style:name="P25" style:family="paragraph" style:parent-style-name="Text_20_body">
      <style:paragraph-properties fo:text-align="left" style:justify-single-word="false"/>
      <style:text-properties style:font-name="Liberation Sans" fo:font-weight="normal" officeooo:rsid="0025854e" style:font-weight-asian="normal" style:font-weight-complex="normal"/>
    </style:style>
    <style:style style:name="P26" style:family="paragraph" style:parent-style-name="Text_20_body">
      <style:paragraph-properties fo:text-align="left" style:justify-single-word="false"/>
      <style:text-properties style:font-name="Liberation Sans" fo:font-weight="bold" officeooo:rsid="002c932e" officeooo:paragraph-rsid="002c932e" style:font-weight-asian="bold" style:font-weight-complex="bold"/>
    </style:style>
    <style:style style:name="P27" style:family="paragraph" style:parent-style-name="Text_20_body">
      <style:paragraph-properties fo:text-align="left" style:justify-single-word="false"/>
      <style:text-properties style:font-name="Liberation Sans" fo:font-weight="normal" officeooo:rsid="002c932e" officeooo:paragraph-rsid="002c932e" style:font-weight-asian="normal" style:font-weight-complex="normal"/>
    </style:style>
    <style:style style:name="P28" style:family="paragraph" style:parent-style-name="Text_20_body">
      <style:paragraph-properties fo:text-align="center" style:justify-single-word="false"/>
      <style:text-properties style:font-name="Liberation Sans" officeooo:rsid="002c932e" officeooo:paragraph-rsid="002c932e"/>
    </style:style>
    <style:style style:name="P29" style:family="paragraph" style:parent-style-name="Text_20_body">
      <style:text-properties style:font-name="Liberation Sans" officeooo:rsid="002c932e"/>
    </style:style>
    <style:style style:name="P30" style:family="paragraph" style:parent-style-name="Table_20_Contents">
      <style:text-properties fo:font-size="2pt" style:font-size-asian="2pt" style:font-size-complex="2pt"/>
    </style:style>
    <style:style style:name="P31" style:family="paragraph" style:parent-style-name="Text_20_body">
      <style:paragraph-properties fo:text-align="center" style:justify-single-word="false"/>
      <style:text-properties style:font-name="Liberation Sans" officeooo:rsid="002c932e"/>
    </style:style>
    <style:style style:name="T1" style:family="text">
      <style:text-properties style:font-name="Liberation Sans" fo:font-size="14pt" fo:font-weight="bold" officeooo:rsid="0025f036" style:font-size-asian="14pt" style:font-weight-asian="bold" style:font-size-complex="14pt" style:font-weight-complex="bold"/>
    </style:style>
    <style:style style:name="T2" style:family="text">
      <style:text-properties style:font-name="Liberation Sans" fo:font-weight="normal" officeooo:rsid="00316c76" style:font-weight-asian="normal" style:font-weight-complex="normal"/>
    </style:style>
    <style:style style:name="T3" style:family="text">
      <style:text-properties style:font-name="Liberation Sans" fo:font-weight="normal" officeooo:rsid="0036a387" style:font-weight-asian="normal" style:font-weight-complex="normal"/>
    </style:style>
    <style:style style:name="T4" style:family="text">
      <style:text-properties style:font-name="Liberation Sans" fo:font-weight="normal" officeooo:rsid="0030ef8e" style:font-weight-asian="normal" style:font-weight-complex="normal"/>
    </style:style>
    <style:style style:name="T5" style:family="text">
      <style:text-properties style:font-name="Liberation Sans" fo:font-weight="normal" officeooo:rsid="002a96c7" style:font-weight-asian="normal" style:font-weight-complex="normal"/>
    </style:style>
    <style:style style:name="T6" style:family="text">
      <style:text-properties style:font-name="Liberation Sans" fo:font-weight="normal" officeooo:rsid="001ef82a" style:font-weight-asian="normal" style:font-weight-complex="normal"/>
    </style:style>
    <style:style style:name="T7" style:family="text">
      <style:text-properties style:font-name="Liberation Sans" fo:font-weight="bold" officeooo:rsid="0028dbf7" style:font-weight-asian="bold" style:font-weight-complex="bold"/>
    </style:style>
    <style:style style:name="T8" style:family="text">
      <style:text-properties style:font-name="Liberation Sans" fo:font-weight="bold" officeooo:rsid="002c932e" style:font-weight-asian="bold" style:font-weight-complex="bold"/>
    </style:style>
    <style:style style:name="T9" style:family="text">
      <style:text-properties style:font-name="Liberation Sans" fo:font-weight="bold" officeooo:rsid="002a96c7" style:font-weight-asian="bold" style:font-weight-complex="bold"/>
    </style:style>
    <style:style style:name="T10" style:family="text">
      <style:text-properties style:font-name="Liberation Sans" fo:font-weight="bold" officeooo:rsid="001d3b16" style:font-weight-asian="bold" style:font-weight-complex="bold"/>
    </style:style>
    <style:style style:name="T11" style:family="text">
      <style:text-properties fo:font-family="'Liberation Sans', Arial" style:font-family-generic="swiss" style:font-pitch="variable" fo:font-size="12pt" fo:font-weight="normal" style:font-family-asian="'Liberation Sans', Arial" style:font-family-generic-asian="swiss" style:font-pitch-asian="variable" style:font-weight-asian="normal" style:font-family-complex="'Liberation Sans', Arial" style:font-family-generic-complex="swiss" style:font-pitch-complex="variable" style:font-weight-complex="normal"/>
    </style:style>
    <style:style style:name="T12" style:family="text">
      <style:text-properties fo:font-weight="normal" style:font-weight-asian="normal" style:font-weight-complex="normal"/>
    </style:style>
    <style:style style:name="fr1" style:family="graphic" style:parent-style-name="Graphics">
      <style:graphic-properties fo:margin-left="0cm" fo:margin-right="0cm" fo:margin-top="0cm" fo:margin-bottom="0cm" style:vertical-pos="top" style:vertical-rel="baseline" style:horizontal-pos="center" style:horizontal-rel="paragraph"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igh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lef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cm" fo:margin-right="0cm" fo:margin-top="0cm" fo:margin-bottom="0cm" style:vertical-pos="from-top" style:horizontal-pos="center" style:horizontal-rel="paragraph"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none" svg:stroke-color="#000000" draw:fill="none" draw:fill-color="#ffffff" fo:min-height="2.679cm" loext:decorative="false" style:run-through="foreground" style:wrap="right" style:number-wrapped-paragraphs="no-limit" style:wrap-contour="true" style:wrap-contour-mode="full" style:vertical-pos="from-top" style:vertical-rel="paragraph" style:horizontal-pos="from-left" style:horizontal-rel="paragraph"/>
      <style:paragraph-properties style:writing-mode="lr-tb"/>
    </style:style>
    <style:style style:name="gr2" style:family="graphic">
      <style:graphic-properties draw:stroke="none" svg:stroke-color="#000000" draw:fill="none" draw:fill-color="#ffffff" fo:min-height="1.797cm" loext:decorative="false" style:run-through="foreground" style:wrap="left" style:number-wrapped-paragraphs="no-limit" style:wrap-contour="true" style:wrap-contour-mode="full" style:vertical-pos="from-top" style:vertical-rel="paragraph" style:horizontal-pos="from-left" style:horizontal-rel="paragraph"/>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text:span text:style-name="T1">Inhaltsverzeichnis</text:span></text:span></text:p>
      <text:p text:style-name="P2"><text:span text:style-name="Strong_20_Emphasis"><text:span text:style-name="T2">Zugang zu den Kapiteln über die Verlinkungen unten. &lt;</text:span></text:span><text:span text:style-name="Strong_20_Emphasis"><text:span text:style-name="T3">Strg&gt; Taste dabei drücken.</text:span></text:span></text:p>
      <text:p text:style-name="P2"><text:span text:style-name="Strong_20_Emphasis"><text:span text:style-name="T3">Die</text:span></text:span><text:span text:style-name="Strong_20_Emphasis"><text:span text:style-name="T2"> Betätigung der Tasten</text:span></text:span><text:span text:style-name="Strong_20_Emphasis"><text:span text:style-name="T4"> &lt;Strg+Pos</text:span></text:span><text:span text:style-name="Strong_20_Emphasis"><text:span text:style-name="T2">1&gt; </text:span></text:span><text:span text:style-name="Strong_20_Emphasis"><text:span text:style-name="T3">führen von jeder Seite </text:span></text:span><text:span text:style-name="Strong_20_Emphasis"><text:span text:style-name="T2">hierher zurück.</text:span></text:span></text:p>
      <text:p text:style-name="P2"><text:span text:style-name="Strong_20_Emphasis"><text:span text:style-name="T2"/></text:span></text:p>
      <text:p text:style-name="P3"><text:a xlink:type="simple" xlink:href="#microbit" text:style-name="Internet_20_link" text:visited-style-name="Visited_20_Internet_20_Link"><text:span text:style-name="Strong_20_Emphasis"><text:span text:style-name="T5">mi</text:span></text:span><text:span text:style-name="Strong_20_Emphasis"><text:span text:style-name="T6">cro:bit</text:span></text:span></text:a></text:p>
      <text:p text:style-name="P4"><text:a xlink:type="simple" xlink:href="#Ein ferngelenktes Fahrzeug" text:style-name="Internet_20_link" text:visited-style-name="Visited_20_Internet_20_Link"><text:span text:style-name="Strong_20_Emphasis"><text:span text:style-name="T7">Ein ferngelenktes Fahrzeug</text:span></text:span></text:a></text:p>
      <text:p text:style-name="P5"><text:a xlink:type="simple" xlink:href="#calliobit" text:style-name="Internet_20_link" text:visited-style-name="Visited_20_Internet_20_Link"><text:span text:style-name="Strong_20_Emphasis"><text:span text:style-name="T8">callio:bit</text:span></text:span></text:a></text:p>
      <text:p text:style-name="P6"><text:bookmark text:name="microbit"/><text:span text:style-name="Strong_20_Emphasis"><text:span text:style-name="T9">m</text:span></text:span><text:span text:style-name="Strong_20_Emphasis"><text:span text:style-name="T10">icro:bit</text:span></text:span></text:p>
      <text:p text:style-name="P7"><text:span text:style-name="Strong_20_Emphasis"><text:span text:style-name="T10">Der micro:bit ist ein kleiner programmierbarer Computer, der von der BBC in Zusammenarbeit mit Technologiepartnern im Vereinigten Königreich entwickelt wurde, um Kindern Programmier- und Elektronikkenntnisse zu vermitteln. Er kam 2016 auf den Markt und diente als Vorlage für den ein Jahr später erschienenen Calliope mini. Er kostet um und bei 20 Euro und ist damit etwa halb so teuer wie ein Calliope mini.</text:span></text:span></text:p>
      <text:p text:style-name="P8"><draw:frame draw:style-name="fr1" draw:name="Bild1" text:anchor-type="as-char" svg:width="9.031cm" svg:height="3.445cm" draw:z-index="9"><draw:image xlink:href="Pictures/10011FFB000017B20000096A9CA71F4E.svg" xlink:type="simple" xlink:show="embed" xlink:actuate="onLoad" draw:mime-type="image/svg+xml"/><draw:image xlink:href="Pictures/100000010000011F000000720632013A.png" xlink:type="simple" xlink:show="embed" xlink:actuate="onLoad" draw:mime-type="image/png"/></draw:frame></text:p>
      <text:p text:style-name="P8">Der micro:bit in der Version 2.0: Links die Vorder-, rechts die Rückseite </text:p>
      <text:p text:style-name="P9">Der micro:bit hat näherungsweise die Größe einer Kreditkarte und verfügt – wie der Calliope mini – neben dem Prozessor über Bluetooth, eine 5×5 LED-Matrix, zwei Tasten, Bewegungssensor, Kompass, Mikrofon und Lautsprecher. Er kann wie dieser mit verschiedenen Sprachen programmiert werden, einschließlich der Blockprogrammierung.</text:p>
      <text:p text:style-name="P10">Auf der Internetseite <text:a xlink:type="simple" xlink:href="https://makecode.microbit.org/#editor" office:target-frame-name="_blank" xlink:show="new" text:style-name="Internet_20_link" text:visited-style-name="Visited_20_Internet_20_Link">https://makecode.microbit.org/#editor</text:a> wird die – auch für Calliope mini verfügbare – Programmierplattform „MakeCode“ vorgehalten. Sie ermöglicht die einfache Programmierung des Mikrocontrollers.</text:p>
      <text:p text:style-name="P11"><draw:frame draw:style-name="fr1" draw:name="Bild2" text:anchor-type="as-char" svg:width="15.995cm" svg:height="9.079cm" draw:z-index="0"><draw:image xlink:href="Pictures/100218AF0000331E00001CF8AC6F85FD.svg" xlink:type="simple" xlink:show="embed" xlink:actuate="onLoad" draw:mime-type="image/svg+xml"/><draw:image xlink:href="Pictures/100000010000026A0000015ED10111A3.png" xlink:type="simple" xlink:show="embed" xlink:actuate="onLoad" draw:mime-type="image/png"/></draw:frame><text:s/></text:p>
      <text:p text:style-name="P9"><draw:frame draw:style-name="fr2" draw:name="Bild3" text:anchor-type="char" svg:x="0.161cm" svg:y="0cm" svg:width="4.678cm" svg:height="5.503cm" draw:z-index="3"><draw:image xlink:href="Pictures/10000001000000DD000001042198703F.png" xlink:type="simple" xlink:show="embed" xlink:actuate="onLoad" draw:mime-type="image/png"/></draw:frame><draw:frame draw:style-name="fr3" draw:name="Bild4" text:anchor-type="char" svg:x="9.225cm" svg:y="0cm" svg:width="7.218cm" svg:height="7.303cm" draw:z-index="4"><draw:image xlink:href="Pictures/1000000100000155000001598821B7EF.png" xlink:type="simple" xlink:show="embed" xlink:actuate="onLoad" draw:mime-type="image/png"/></draw:frame><text:soft-page-break/>Neben den Grundfunktionen verfügt diese Plattform – im Vergleich zum Calliope mini – über mehr Erweiterungen, mit denen zusätzliche Hardware programmiert werden kann, beispielsweise das LCD-Display 1602 mit i2c-Adapter (<text:a xlink:type="simple" xlink:href="https://mint-unt.de/lcd-display/" office:target-frame-name="_blank" xlink:show="new" text:style-name="Internet_20_link" text:visited-style-name="Visited_20_Internet_20_Link">mehr dazu hier</text:a>). </text:p>
      <text:p text:style-name="P9">Leider sind die Anschlüsse am micro:bit komfortabel nur über einen Adapter zu erreichen, sodass der Aufbau etwas sperrig wirkt. Auch wird eine zusätzliche 5V-Spannungsquelle für das Display benötigt.</text:p>
      <text:p text:style-name="P9">Mit der Erweiterung „i2cLCD1602“ ist die Programmierung (siehe unten) denkbar einfach.</text:p>
      <text:p text:style-name="P12">Ein Klick im Editor auf „Herunterladen“ (Abbildung oben) speichert – wie beim<draw:frame draw:style-name="fr3" draw:name="Bild5" text:anchor-type="char" svg:x="8.384cm" svg:y="0cm" svg:width="8.234cm" svg:height="3.958cm" draw:z-index="1"><draw:image xlink:href="Pictures/1000000100000185000000BB1BBB7121.png" xlink:type="simple" xlink:show="embed" xlink:actuate="onLoad" draw:mime-type="image/png"/></draw:frame> Calliope mini – eine Hex-Datei in den Download-Ordner. Ist der micro:bit über USB mit dem eigenen Rechner verbunden, wird er dort namentlich im Explorer angezeigt. Die Übertragung auf den Mikrocontroller wird gestartet, wenn die Hex-Datei mit der Maus auf die Anzeige „MICROBIT“ in der Seitenleiste gezogen wird.</text:p>
      <text:p text:style-name="P13"><text:s/><draw:frame draw:style-name="fr4" draw:name="Bild6" text:anchor-type="as-char" svg:y="-8.356cm" svg:width="14.328cm" svg:height="8.022cm" draw:z-index="2"><draw:image xlink:href="Pictures/1004272300004433000026386B027DEA.svg" xlink:type="simple" xlink:show="embed" xlink:actuate="onLoad" draw:mime-type="image/svg+xml"/><draw:image xlink:href="Pictures/1000000100000339000001CE57B56EBC.png" xlink:type="simple" xlink:show="embed" xlink:actuate="onLoad" draw:mime-type="image/png"/></draw:frame></text:p>
      <text:p text:style-name="P13">LCD-Display mit micro:bit </text:p>
      <text:p text:style-name="P14"><text:bookmark text:name="Ein ferngelenktes Fahrzeug"/>Ein ferngelenktes Fahrzeug</text:p>
      <text:p text:style-name="P15">Auf dieser Interpräsens gibt es Beispiele für ferngelenkte, aber auch für autonom fahrende Mobile mit den Mikrocontrollern Arduino und Calliope mini. Hier kommt nun der micro:bit als potenter Dritter dazu.</text:p>
      <text:p text:style-name="P16"><draw:frame draw:style-name="fr1" draw:name="Bild7" text:anchor-type="as-char" svg:width="14.259cm" svg:height="5.556cm" draw:z-index="6"><draw:image xlink:href="Pictures/1003A1C700003B4A0000199927165DB8.svg" xlink:type="simple" xlink:show="embed" xlink:actuate="onLoad" draw:mime-type="image/svg+xml"/><draw:image xlink:href="Pictures/10000001000002CD000001369284541D.png" xlink:type="simple" xlink:show="embed" xlink:actuate="onLoad" draw:mime-type="image/png"/></draw:frame><text:s/></text:p>
      <text:p text:style-name="P17">Wie zu ersehen ist, werden zur Realisierung zwei Controller benötig: einer für das Fahrzeug und ein zweiter als Fernlenkmodul. Die Verbindung wird über Bluetooth hergestellt.<draw:frame draw:style-name="fr3" draw:name="Bild9" text:anchor-type="char" svg:x="7.886cm" svg:y="1.071cm" svg:width="7.812cm" svg:height="3.655cm" draw:z-index="10"><draw:image xlink:href="Pictures/10000001000001B4000000CC1E4D4911.png" xlink:type="simple" xlink:show="embed" xlink:actuate="onLoad" draw:mime-type="image/png"/></draw:frame></text:p>
      <text:p text:style-name="P17"><draw:frame draw:style-name="fr2" draw:name="Bild8" text:anchor-type="char" svg:x="0.293cm" svg:y="0.347cm" svg:width="8.209cm" svg:height="6.41cm" draw:z-index="5"><draw:image xlink:href="Pictures/10000001000001AD0000014F081D8DF6.png" xlink:type="simple" xlink:show="embed" xlink:actuate="onLoad" draw:mime-type="image/png"/></draw:frame></text:p>
      <text:p text:style-name="P18"><draw:frame text:anchor-type="paragraph" draw:z-index="11" draw:name="Textrahmen 1" draw:style-name="gr1" draw:text-style-name="P20" svg:width="8.55cm" svg:height="2.68cm" svg:x="-0.007cm" svg:y="4.068cm"><draw:text-box><text:p text:style-name="P19"><text:span text:style-name="T11">Von oben nach unten: Grove-Buchse mit Batteriehalter, Draht-Steckbrücke, Jumperkabel mit Buchse und Stecker, Batterieclip mit Steckern. </text:span></text:p></draw:text-box></draw:frame><draw:frame text:anchor-type="paragraph" draw:z-index="12" draw:name="Textrahmen 2" draw:style-name="gr2" draw:text-style-name="P20" svg:width="8.679cm" svg:height="1.798cm" svg:x="8.5cm" svg:y="-0.009cm"><draw:text-box><text:p text:style-name="P19"><text:span text:style-name="T11">Abschnitte eines Breadboards zum Anschließen des Motorentreibers L293D. </text:span></text:p></draw:text-box></draw:frame><text:span text:style-name="T12">Neben der Hardware für das zweimotorige Fahrzeug (</text:span><text:a xlink:type="simple" xlink:href="https://mint-unt.de/wp-content/uploads/2023/04/Fzg-microbit.pdf" office:target-frame-name="_blank" xlink:show="new" text:style-name="Internet_20_link" text:visited-style-name="Visited_20_Internet_20_Link"><text:span text:style-name="T12">hier der Bauplan</text:span></text:a><text:span text:style-name="T12">) und den beiden Mikrocontrollern werden ein Adapter (hier von der Firma Waveshare), ein Motorentreiber (hier ein L293D), ein Breadboard und Jumperkabel mit Steckern an der einen und Buchsen an der anderen Seite.</text:span></text:p>
      <text:p text:style-name="P17">Zur Stromversorgung des micro:bit dient ein Batteriehalter für zwei AAA Mignonzellen mit Grove-Buchse, die zu einem Stecker auf dem Mikrocontroller-Board passt. Die Motoren beziehen die Spannung von einem 9V Batterieblock, der über einen Clip in die Schaltung eingebunden wird.</text:p>
      <text:p text:style-name="P18"><text:span text:style-name="T12">Wer sich bei einem Aufbau mit Jumperkabeln an dem Drahtgewirr stört, dem sei empfohlen, das Breadboard mit einer kleinen Eisensäge in passgenaue Stücke zu</text:span> <text:s/>erteilen und diese – wie dargestellt – einzusetzen. Zur Herstellung der Kontakte können dann Draht-Steckbrücken genutzt werden, die nicht nach außen ragen. </text:p>
      <text:p text:style-name="P21"><text:soft-page-break/><draw:frame draw:style-name="fr1" draw:name="Bild10" text:anchor-type="as-char" svg:width="15.36cm" svg:height="7.008cm" draw:z-index="7"><draw:image xlink:href="Pictures/10000000000003200000016D2A97F66E.jpg" xlink:type="simple" xlink:show="embed" xlink:actuate="onLoad" draw:mime-type="image/jpeg"/></draw:frame></text:p>
      <text:p text:style-name="P21">Zusammenschau der Teile ohne Fahrgestell (links), Anschlussübersicht des Motorentreibers (rechts) </text:p>
      <text:p text:style-name="P18"><text:span text:style-name="T12">Die Programmierung gelingt – wie im </text:span><text:a xlink:type="simple" xlink:href="https://mint-unt.de/microbit/" office:target-frame-name="_blank" xlink:show="new" text:style-name="Internet_20_link" text:visited-style-name="Visited_20_Internet_20_Link"><text:span text:style-name="T12">vorigen Beitrag</text:span></text:a><text:span text:style-name="T12"> bereits ausgeführt – mit dem Editor unter &lt;</text:span><text:a xlink:type="simple" xlink:href="https://makecode.microbit.org/" text:style-name="Internet_20_link" text:visited-style-name="Visited_20_Internet_20_Link"><text:span text:style-name="T12">https://makecode.microbit.org</text:span></text:a><text:span text:style-name="T12">&gt;. Hier der Programmcode:</text:span></text:p>
      <text:p text:style-name="P22"><draw:frame draw:style-name="fr4" draw:name="Bild11" text:anchor-type="as-char" svg:y="-12.852cm" svg:width="13.88cm" svg:height="14.258cm" draw:z-index="8"><draw:image xlink:href="Pictures/10000000000002BC000002CF2AD629E6.jpg" xlink:type="simple" xlink:show="embed" xlink:actuate="onLoad" draw:mime-type="image/jpeg"/></draw:frame></text:p>
      <text:p text:style-name="P22">Programmcode für den Controller auf dem Fahrzeug (links) und dem zum Fernsteuern (rechts). </text:p>
      <text:p text:style-name="P17"><text:soft-page-break/>Der Blockcode (oben) in JavaScript (unten):</text:p>
      <table:table table:name="Tabelle1" table:style-name="Tabelle1">
        <table:table-column table:style-name="Tabelle1.A"/>
        <table:table-column table:style-name="Tabelle1.B"/>
        <table:table-column table:style-name="Tabelle1.C"/>
        <table:table-row>
          <table:table-cell table:style-name="Tabelle1.A1" office:value-type="string">
            <text:p text:style-name="P23">radio.onReceivedNumber(function (receivedNumber) {<text:line-break/>    if (receivedNumber == 0) {<text:line-break/>        pins.analogWritePin(AnalogPin.P1, 512)<text:line-break/>        pins.digitalWritePin(DigitalPin.P8, 0)<text:line-break/>    }<text:line-break/>    if (receivedNumber == 1) {<text:line-break/>        pins.digitalWritePin(DigitalPin.P1, 0)<text:line-break/>    }<text:line-break/>    if (receivedNumber == 2) {<text:line-break/>        pins.analogWritePin(AnalogPin.P2, 512)<text:line-break/>        pins.digitalWritePin(DigitalPin.P12, 0)<text:line-break/>    }<text:line-break/>    if (receivedNumber == 3) {<text:line-break/>        pins.digitalWritePin(DigitalPin.P2, 0)<text:line-break/>    }<text:line-break/>})<text:line-break/>radio.setGroup(1)<text:line-break/>radio.setTransmitPower(7)</text:p>
          </table:table-cell>
          <table:table-cell table:style-name="Tabelle1.A1" office:value-type="string">
            <text:p text:style-name="P24"/>
          </table:table-cell>
          <table:table-cell table:style-name="Tabelle1.A1" office:value-type="string">
            <text:p text:style-name="P23">radio.setGroup(1)<text:line-break/>radio.setTransmitPower(7)<text:line-break/>basic.forever(function () {<text:line-break/>    if (input.buttonIsPressed(Button.A)) {<text:line-break/>        radio.sendNumber(0)<text:line-break/>    } else {<text:line-break/>        radio.sendNumber(1)<text:line-break/>    }<text:line-break/>    if (input.buttonIsPressed(Button.B)) {<text:line-break/>        radio.sendNumber(2)<text:line-break/>    } else {<text:line-break/>        radio.sendNumber(3)<text:line-break/>    }<text:line-break/>})</text:p>
          </table:table-cell>
        </table:table-row>
      </table:table>
      <text:p text:style-name="P17"/>
      <text:p text:style-name="P16">Programmcode für den Controller auf dem Fahrzeug (links) und dem zum Fernsteuern (rechts).</text:p>
      <text:p text:style-name="P25"/>
      <text:p text:style-name="P26"><text:bookmark text:name="calliobit"/>callio:bit</text:p>
      <text:p text:style-name="P27">Der Calliope mini und der BBC micro:bit verstehen sich. So kann beispielsweise ein Fahrzeug, dessen Motoren an den Motor-Pins des Calliope mini hängen, per Bluetooth von einem micro:bit gesteuert werden.</text:p>
      <text:p text:style-name="P28"><draw:frame draw:style-name="fr1" draw:name="Bild12" text:anchor-type="as-char" svg:width="13.413cm" svg:height="5.768cm" draw:z-index="13"><draw:image xlink:href="Pictures/10000000000002BC0000012D0DD09D34.jpg" xlink:type="simple" xlink:show="embed" xlink:actuate="onLoad" draw:mime-type="image/jpeg"/></draw:frame></text:p>
      <text:p text:style-name="P28">Calliope mini ferngesteuert von einem BBC micro:bit </text:p>
      <text:p text:style-name="P29">Der Calliope mini muss dabei unter <text:a xlink:type="simple" xlink:href="https://makecode.calliope.cc/#editor" text:style-name="Internet_20_link" text:visited-style-name="Visited_20_Internet_20_Link">https://makecode.calliope.cc/#editor</text:a> und der micro:bit unter <text:a xlink:type="simple" xlink:href="https://makecode.microbit.org/#editor" text:style-name="Internet_20_link" text:visited-style-name="Visited_20_Internet_20_Link">https://makecode.microbit.org/#editor</text:a> programmiert werden.</text:p>
      <text:p text:style-name="P28"><text:soft-page-break/><draw:frame draw:style-name="fr1" draw:name="Bild13" text:anchor-type="as-char" svg:width="15.91cm" svg:height="4.546cm" draw:z-index="14"><draw:image xlink:href="Pictures/1000000000000309000000DE64551581.jpg" xlink:type="simple" xlink:show="embed" xlink:actuate="onLoad" draw:mime-type="image/jpeg"/></draw:frame></text:p>
      <text:p text:style-name="P28">Links der Code im MakeCode-Editor für den Calliope mini, rechts der im MakeCode-Editor für den micro:bit. </text:p>
      <text:p text:style-name="P29">In JavaScript lautet der Code:</text:p>
      <table:table table:name="Tabelle2" table:style-name="Tabelle2">
        <table:table-column table:style-name="Tabelle2.A"/>
        <table:table-column table:style-name="Tabelle2.B"/>
        <table:table-column table:style-name="Tabelle2.C"/>
        <table:table-row>
          <table:table-cell table:style-name="Tabelle2.A1" office:value-type="string">
            <text:p text:style-name="Table_20_Contents">radio.setTransmitPower(7)<text:line-break/>radio.setGroup(1)<text:line-break/>radio.onReceivedNumber(function (receivedNumber) {<text:line-break/>    if (receivedNumber == 0) {<text:line-break/>        motors.dualMotorPower(Motor.A, 50)<text:line-break/>    }<text:line-break/>    if (receivedNumber == 1) {<text:line-break/>        motors.dualMotorPower(Motor.A, 0)<text:line-break/>    }<text:line-break/>    if (receivedNumber == 2) {<text:line-break/>        motors.dualMotorPower(Motor.B, 50)<text:line-break/>    }<text:line-break/>    if (receivedNumber == 3) {<text:line-break/>        motors.dualMotorPower(Motor.B, 0)<text:line-break/>    }<text:line-break/>})</text:p>
          </table:table-cell>
          <table:table-cell table:style-name="Tabelle2.A1" office:value-type="string">
            <text:p text:style-name="P30"/>
          </table:table-cell>
          <table:table-cell table:style-name="Tabelle2.A1" office:value-type="string">
            <text:p text:style-name="Table_20_Contents">radio.setGroup(1)<text:line-break/>radio.setTransmitPower(7)<text:line-break/>basic.forever(function () {<text:line-break/>    if (input.buttonIsPressed(Button.A)) {<text:line-break/>        radio.sendNumber(0)<text:line-break/>    } else {<text:line-break/>        radio.sendNumber(1)<text:line-break/>    }<text:line-break/>    if (input.buttonIsPressed(Button.B)) {<text:line-break/>        radio.sendNumber(2)<text:line-break/>    } else {<text:line-break/>        radio.sendNumber(3)<text:line-break/>    }<text:line-break/>})</text:p>
          </table:table-cell>
        </table:table-row>
      </table:table>
      <text:p text:style-name="P31">Links der Code für den Calliope mini, rechts der für den micro:bit </text:p>
      <text:p text:style-name="P29">Leider scheint es so zu sein, dass für die beiden Mikrocontroller keine gemeinsame Programmieroberfläche existiert. Um so schöner ist es, dass die beiden auf der Hardware-Ebene harmonieren</text:p>
      <text:p text:style-name="P2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List_20_Contents" style:display-name="List Contents" style:family="paragraph" style:parent-style-name="Standard" style:class="html">
      <style:paragraph-properties fo:margin-left="1cm"/>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Emphasis"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Footnote_20_Symbol" style:display-name="Footnote Symbol" style:family="text"/>
    <style:style style:name="Endnote_20_Symbol" style:display-name="Endnote Symbol"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10T13:04:29.737791000</meta:creation-date>
    <dc:date>2026-08-10T22:21:55.126797400</dc:date>
    <meta:editing-duration>PT23M44S</meta:editing-duration>
    <meta:editing-cycles>10</meta:editing-cycles>
    <meta:generator>LibreOffice/26.2.5.2$Windows_X86_64 LibreOffice_project/cd7284b4cbbfeb507e630c1aac019f4157393acb</meta:generator>
    <meta:document-statistic meta:table-count="2" meta:image-count="13" meta:object-count="0" meta:page-count="7" meta:paragraph-count="47" meta:word-count="778" meta:character-count="6310" meta:non-whitespace-character-count="5290"/>
  </office:meta>
</office:document-meta>
</file>