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1F40000019A66A7A327.jpg" manifest:media-type="image/jpeg"/>
  <manifest:file-entry manifest:full-path="Pictures/100000000000019D000000B1BF6FF36C.jpg" manifest:media-type="image/jpeg"/>
  <manifest:file-entry manifest:full-path="Pictures/1007E31000003C04000024303F623249.svg" manifest:media-type="image/svg+xml"/>
  <manifest:file-entry manifest:full-path="Pictures/100000010000025A0000018B80DB1270.png" manifest:media-type="image/png"/>
  <manifest:file-entry manifest:full-path="Pictures/1002E37B0000676900000E6B870C1DC1.svg" manifest:media-type="image/svg+xml"/>
  <manifest:file-entry manifest:full-path="Pictures/10006034000025210000076880F7251F.svg" manifest:media-type="image/svg+xml"/>
  <manifest:file-entry manifest:full-path="Pictures/10000001000002D6000001B603F5DE56.png" manifest:media-type="image/png"/>
  <manifest:file-entry manifest:full-path="Pictures/1000000100000258000000E655ED205C.png" manifest:media-type="image/png"/>
  <manifest:file-entry manifest:full-path="Pictures/10000001000001C10000005AAA9997F6.png" manifest:media-type="image/png"/>
  <manifest:file-entry manifest:full-path="Pictures/1000000100000373000000F4B36CD0D8.png" manifest:media-type="image/png"/>
  <manifest:file-entry manifest:full-path="Pictures/1000000000000394000000E25C46575B.png" manifest:media-type="image/png"/>
  <manifest:file-entry manifest:full-path="Pictures/10002A6200001FCD00001C758C8105A2.svg" manifest:media-type="image/svg+xml"/>
  <manifest:file-entry manifest:full-path="Pictures/10005BBE000048FA0000142536C23EA1.svg" manifest:media-type="image/svg+xml"/>
  <manifest:file-entry manifest:full-path="Pictures/100000010000010300000097CF014B1D.png" manifest:media-type="image/png"/>
  <manifest:file-entry manifest:full-path="Pictures/1000000100000140000001663F4DFB71.png" manifest:media-type="image/png"/>
  <manifest:file-entry manifest:full-path="Pictures/10003DB3000006EF00000E01B1607B4B.svg" manifest:media-type="image/svg+xml"/>
  <manifest:file-entry manifest:full-path="Pictures/100000010000019000000127CE2F85FF.png" manifest:media-type="image/png"/>
  <manifest:file-entry manifest:full-path="Pictures/10000000000002870000016866AEBA2B.jpg" manifest:media-type="image/jpeg"/>
  <manifest:file-entry manifest:full-path="Pictures/10003452000019F400001CE38F253188.svg" manifest:media-type="image/svg+xml"/>
  <manifest:file-entry manifest:full-path="Pictures/1004301700003EEF000011CCC1CF3148.svg" manifest:media-type="image/svg+xml"/>
  <manifest:file-entry manifest:full-path="Pictures/100089F9000008F30000187A811910E4.svg" manifest:media-type="image/svg+xml"/>
  <manifest:file-entry manifest:full-path="Pictures/10000001000002F9000000D78F6FE7FB.png" manifest:media-type="image/png"/>
  <manifest:file-entry manifest:full-path="Pictures/10000001000001D5000001497E216245.png" manifest:media-type="image/png"/>
  <manifest:file-entry manifest:full-path="Pictures/1000000100000320000001F6AFF97F81.png" manifest:media-type="image/png"/>
  <manifest:file-entry manifest:full-path="Pictures/10012ABF0000114E000017ABBF063A38.svg" manifest:media-type="image/svg+xml"/>
  <manifest:file-entry manifest:full-path="Pictures/10000001000000D10000011EDA024BD9.png" manifest:media-type="image/png"/>
  <manifest:file-entry manifest:full-path="Pictures/1000000100000054000000A9BF1A5C7F.png" manifest:media-type="image/png"/>
  <manifest:file-entry manifest:full-path="Pictures/100047D30000081000000EE403750B46.svg" manifest:media-type="image/svg+xml"/>
  <manifest:file-entry manifest:full-path="Pictures/10000000000002510000013659333A78.jpg" manifest:media-type="image/jpeg"/>
  <manifest:file-entry manifest:full-path="Pictures/1000000100000062000000B430524721.png" manifest:media-type="image/png"/>
  <manifest:file-entry manifest:full-path="Pictures/10005228000009A2000014557D1F90D1.svg" manifest:media-type="image/svg+xml"/>
  <manifest:file-entry manifest:full-path="Pictures/1000000100000074000000F6BCF0F50C.png" manifest:media-type="image/png"/>
  <manifest:file-entry manifest:full-path="Pictures/10000002000001260000013578D3DAD6.gif" manifest:media-type="image/gif"/>
  <manifest:file-entry manifest:full-path="Pictures/10000001000000FC000000AA7560AEAC.png" manifest:media-type="image/png"/>
  <manifest:file-entry manifest:full-path="Pictures/100000010000015D00000108EC7BD760.png" manifest:media-type="image/png"/>
  <manifest:file-entry manifest:full-path="Pictures/100000010000006C000001283F5D4375.png" manifest:media-type="image/png"/>
  <manifest:file-entry manifest:full-path="Pictures/10000000000002C50000010B9506FB05.jpg" manifest:media-type="image/jpeg"/>
  <manifest:file-entry manifest:full-path="Pictures/100034980000172B0000074ECB1D7D02.svg" manifest:media-type="image/svg+xml"/>
  <manifest:file-entry manifest:full-path="Pictures/10000000000002BC0000027D00718DD4.jpg" manifest:media-type="image/jpeg"/>
  <manifest:file-entry manifest:full-path="Pictures/100000010000011800000058E3DA0164.png" manifest:media-type="image/png"/>
  <manifest:file-entry manifest:full-path="Pictures/100000010000018100000158DF651586.png" manifest:media-type="image/png"/>
  <manifest:file-entry manifest:full-path="Pictures/10013F490000285700003E61FC9AEC2D.svg" manifest:media-type="image/svg+xml"/>
  <manifest:file-entry manifest:full-path="Pictures/10000001000001E8000002F266CE0A87.png" manifest:media-type="image/png"/>
  <manifest:file-entry manifest:full-path="Pictures/10000000000000F10000006843757D67.jpg" manifest:media-type="image/jpeg"/>
  <manifest:file-entry manifest:full-path="Pictures/10000001000001D5000001D73E85BD84.png" manifest:media-type="image/png"/>
  <manifest:file-entry manifest:full-path="Pictures/100000020000013D0000019BE3FDA23A.gif" manifest:media-type="image/gif"/>
  <manifest:file-entry manifest:full-path="Pictures/100000010000009F0000007F159A9D7F.png" manifest:media-type="image/png"/>
  <manifest:file-entry manifest:full-path="Pictures/1000000100000320000001FFF98BC495.png" manifest:media-type="image/png"/>
  <manifest:file-entry manifest:full-path="Pictures/1000000100000258000001302C3229B5.png" manifest:media-type="image/png"/>
  <manifest:file-entry manifest:full-path="Pictures/10000001000003200000012075430688.png" manifest:media-type="image/png"/>
  <manifest:file-entry manifest:full-path="Pictures/100000010000032000000086500254BA.png" manifest:media-type="image/png"/>
  <manifest:file-entry manifest:full-path="Pictures/1000000100000258000002570017FD81.png" manifest:media-type="image/png"/>
  <manifest:file-entry manifest:full-path="Pictures/1000000100000258000001C856595EA2.png" manifest:media-type="image/png"/>
  <manifest:file-entry manifest:full-path="Pictures/1000000100000132000001928EDF6EB8.png" manifest:media-type="image/png"/>
  <manifest:file-entry manifest:full-path="Pictures/100000010000017300000122B8637B84.png" manifest:media-type="image/png"/>
  <manifest:file-entry manifest:full-path="Pictures/10000001000002BC0000022B76E17A5D.png" manifest:media-type="image/png"/>
  <manifest:file-entry manifest:full-path="Pictures/100000010000012C000003428DB8C56A.png" manifest:media-type="image/png"/>
  <manifest:file-entry manifest:full-path="Pictures/10000001000002BC000001C5C61FBA76.png" manifest:media-type="image/png"/>
  <manifest:file-entry manifest:full-path="Pictures/1000000000000320000002045B70D40F.jpg" manifest:media-type="image/jpeg"/>
  <manifest:file-entry manifest:full-path="Pictures/100000010000025800000184DD2D626B.png" manifest:media-type="image/png"/>
  <manifest:file-entry manifest:full-path="Pictures/10000001000004E3000000AE13BFF493.png" manifest:media-type="image/png"/>
  <manifest:file-entry manifest:full-path="Pictures/100000010000013A0000015D97A7EF57.png" manifest:media-type="image/png"/>
  <manifest:file-entry manifest:full-path="Pictures/10000000000002580000017DF3FB57A7.jpg" manifest:media-type="image/jpeg"/>
  <manifest:file-entry manifest:full-path="Pictures/1000000100000258000002B13937EA9D.png" manifest:media-type="image/png"/>
  <manifest:file-entry manifest:full-path="Pictures/100000010000022F0000015054A00DE0.png" manifest:media-type="image/png"/>
  <manifest:file-entry manifest:full-path="Pictures/1000000000000258000000A88788816C.jpg" manifest:media-type="image/jpeg"/>
  <manifest:file-entry manifest:full-path="Pictures/1000000100000143000000DE44690B67.png" manifest:media-type="image/png"/>
  <manifest:file-entry manifest:full-path="Pictures/1000000100000258000002766A7B122D.png" manifest:media-type="image/png"/>
  <manifest:file-entry manifest:full-path="Pictures/10000001000003200000012A7D0F49EC.png" manifest:media-type="image/png"/>
  <manifest:file-entry manifest:full-path="Pictures/1000000000000126000000E86958AE7B.jpg" manifest:media-type="image/jpeg"/>
  <manifest:file-entry manifest:full-path="Pictures/10000001000001A7000001D7FAC4FEFB.png" manifest:media-type="image/png"/>
  <manifest:file-entry manifest:full-path="Pictures/1000000100000169000001219E787697.png" manifest:media-type="image/png"/>
  <manifest:file-entry manifest:full-path="Pictures/10000001000002580000015F3ED83BFA.png" manifest:media-type="image/png"/>
  <manifest:file-entry manifest:full-path="Pictures/1000000100000190000000282B29BB6E.png" manifest:media-type="image/png"/>
  <manifest:file-entry manifest:full-path="Pictures/10000001000001F40000008DC2115203.png" manifest:media-type="image/png"/>
  <manifest:file-entry manifest:full-path="Pictures/100000010000012C00000114F11990AA.png" manifest:media-type="image/png"/>
  <manifest:file-entry manifest:full-path="Pictures/10000001000001900000011F2B0D5D42.png" manifest:media-type="image/png"/>
  <manifest:file-entry manifest:full-path="Pictures/10000001000002BC000000DB292FCB75.png" manifest:media-type="image/png"/>
  <manifest:file-entry manifest:full-path="Pictures/10000001000002BC0000024526875083.png" manifest:media-type="image/png"/>
  <manifest:file-entry manifest:full-path="Pictures/1000000100000153000000F741CE5513.png" manifest:media-type="image/png"/>
  <manifest:file-entry manifest:full-path="Pictures/10000001000003840000013138A5494D.png" manifest:media-type="image/png"/>
  <manifest:file-entry manifest:full-path="Pictures/10000000000000C80000007C7CACDBBF.jpg" manifest:media-type="image/jpeg"/>
  <manifest:file-entry manifest:full-path="Pictures/100000000000028E00000148AA4D9B84.jpg" manifest:media-type="image/jpeg"/>
  <manifest:file-entry manifest:full-path="Pictures/1000000100000155000001A770CEAC58.png" manifest:media-type="image/png"/>
  <manifest:file-entry manifest:full-path="Pictures/10000000000000C800000172DC8BAAB8.jpg" manifest:media-type="image/jpeg"/>
  <manifest:file-entry manifest:full-path="Pictures/100000010000018E0000018C05DC5837.png" manifest:media-type="image/png"/>
  <manifest:file-entry manifest:full-path="Pictures/1000000100000207000001686CC7AB28.png" manifest:media-type="image/png"/>
  <manifest:file-entry manifest:full-path="Pictures/100000010000025A0000018BB6DBE25F.png" manifest:media-type="image/png"/>
  <manifest:file-entry manifest:full-path="Pictures/10000001000000C80000012DDCD42A2B.png" manifest:media-type="image/png"/>
  <manifest:file-entry manifest:full-path="Pictures/10000001000000B0000000B032EEFEE7.png" manifest:media-type="image/png"/>
  <manifest:file-entry manifest:full-path="Pictures/10000000000002FB00000152920112F2.jpg" manifest:media-type="image/jpeg"/>
  <manifest:file-entry manifest:full-path="Pictures/100000000000025800000109D4513856.jpg" manifest:media-type="image/jpeg"/>
  <manifest:file-entry manifest:full-path="Pictures/1000000100000148000001DA5B28294C.png" manifest:media-type="image/png"/>
  <manifest:file-entry manifest:full-path="Pictures/10000001000000DD00000080491A5357.png" manifest:media-type="image/png"/>
  <manifest:file-entry manifest:full-path="Pictures/100000010000012B000001ADDB56BCF1.png" manifest:media-type="image/png"/>
  <manifest:file-entry manifest:full-path="Pictures/1000000100000111000001978C49207E.png" manifest:media-type="image/png"/>
  <manifest:file-entry manifest:full-path="Pictures/1000000100000193000001EBCBD3C1A3.png" manifest:media-type="image/png"/>
  <manifest:file-entry manifest:full-path="Pictures/1000000100000162000002A47D38B42B.png" manifest:media-type="image/png"/>
  <manifest:file-entry manifest:full-path="Pictures/10000001000000D5000000E8CDA991B8.png" manifest:media-type="image/png"/>
  <manifest:file-entry manifest:full-path="Pictures/100000010000013E0000022BC4833D69.png" manifest:media-type="image/png"/>
  <manifest:file-entry manifest:full-path="Pictures/10000001000003D400000339F49EB586.png" manifest:media-type="image/png"/>
  <manifest:file-entry manifest:full-path="Pictures/10000001000002AE0000011537429078.png" manifest:media-type="image/png"/>
  <manifest:file-entry manifest:full-path="Pictures/1000836E00003A3800001E0F67E5AC8C.svg" manifest:media-type="image/svg+xml"/>
  <manifest:file-entry manifest:full-path="Pictures/10000001000002C00000016CB7C0429E.png" manifest:media-type="image/png"/>
  <manifest:file-entry manifest:full-path="Pictures/1000000100000174000000EBE35478BA.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office:font-face-decls>
  <office:automatic-styles>
    <style:style style:name="Tabelle3" style:family="table">
      <style:table-properties style:width="10.202cm" table:align="left"/>
    </style:style>
    <style:style style:name="Tabelle3.A" style:family="table-column">
      <style:table-column-properties style:column-width="10.202cm"/>
    </style:style>
    <style:style style:name="Tabelle3.A1" style:family="table-cell">
      <style:table-cell-properties fo:padding="0.097cm" fo:border="0.5pt solid #000000"/>
    </style:style>
    <style:style style:name="Tabelle1" style:family="table">
      <style:table-properties style:width="13.399cm" table:align="left"/>
    </style:style>
    <style:style style:name="Tabelle1.A" style:family="table-column">
      <style:table-column-properties style:column-width="13.399cm"/>
    </style:style>
    <style:style style:name="Tabelle1.A1" style:family="table-cell">
      <style:table-cell-properties fo:padding="0.097cm" fo:border="0.5pt solid #000000"/>
    </style:style>
    <style:style style:name="Tabelle4" style:family="table">
      <style:table-properties style:width="11.642cm" fo:margin-left="5.366cm" table:align="left"/>
    </style:style>
    <style:style style:name="Tabelle4.A" style:family="table-column">
      <style:table-column-properties style:column-width="11.642cm"/>
    </style:style>
    <style:style style:name="Tabelle4.A1" style:family="table-cell">
      <style:table-cell-properties style:vertical-align="middle" fo:padding="0.049cm" fo:border="none"/>
    </style:style>
    <style:style style:name="P1" style:family="paragraph" style:parent-style-name="Text_20_body">
      <style:paragraph-properties fo:line-height="115%" fo:text-align="center" style:justify-single-word="false"/>
      <style:text-properties officeooo:paragraph-rsid="0005e2d8"/>
    </style:style>
    <style:style style:name="P2" style:family="paragraph" style:parent-style-name="Text_20_body">
      <style:paragraph-properties fo:line-height="115%" fo:text-align="left" style:justify-single-word="false"/>
      <style:text-properties officeooo:paragraph-rsid="0005e2d8"/>
    </style:style>
    <style:style style:name="P3" style:family="paragraph" style:parent-style-name="Text_20_body">
      <style:paragraph-properties fo:line-height="115%" fo:text-align="left" style:justify-single-word="false"/>
      <style:text-properties officeooo:paragraph-rsid="0007437d"/>
    </style:style>
    <style:style style:name="P4" style:family="paragraph" style:parent-style-name="Text_20_body">
      <style:paragraph-properties fo:line-height="115%" fo:text-align="left" style:justify-single-word="false"/>
      <style:text-properties officeooo:paragraph-rsid="0007e632"/>
    </style:style>
    <style:style style:name="P5" style:family="paragraph" style:parent-style-name="Text_20_body">
      <style:paragraph-properties fo:line-height="115%" fo:text-align="left" style:justify-single-word="false"/>
      <style:text-properties officeooo:paragraph-rsid="000b790f"/>
    </style:style>
    <style:style style:name="P6" style:family="paragraph" style:parent-style-name="Text_20_body">
      <style:paragraph-properties fo:line-height="115%" fo:text-align="left" style:justify-single-word="false"/>
      <style:text-properties officeooo:paragraph-rsid="000fa8c3"/>
    </style:style>
    <style:style style:name="P7" style:family="paragraph" style:parent-style-name="Text_20_body">
      <style:paragraph-properties fo:line-height="115%" fo:text-align="left" style:justify-single-word="false"/>
      <style:text-properties officeooo:paragraph-rsid="00143abf"/>
    </style:style>
    <style:style style:name="P8" style:family="paragraph" style:parent-style-name="Text_20_body">
      <style:paragraph-properties fo:line-height="115%" fo:text-align="left" style:justify-single-word="false"/>
      <style:text-properties officeooo:paragraph-rsid="00157ca2"/>
    </style:style>
    <style:style style:name="P9" style:family="paragraph" style:parent-style-name="Text_20_body">
      <style:paragraph-properties fo:line-height="115%" fo:text-align="left" style:justify-single-word="false"/>
      <style:text-properties officeooo:paragraph-rsid="001877c5"/>
    </style:style>
    <style:style style:name="P10" style:family="paragraph" style:parent-style-name="Text_20_body">
      <style:paragraph-properties fo:line-height="115%" fo:text-align="left" style:justify-single-word="false"/>
      <style:text-properties officeooo:paragraph-rsid="001b290a"/>
    </style:style>
    <style:style style:name="P11" style:family="paragraph" style:parent-style-name="Text_20_body">
      <style:paragraph-properties fo:line-height="115%" fo:text-align="left" style:justify-single-word="false"/>
      <style:text-properties officeooo:paragraph-rsid="001e6ab2"/>
    </style:style>
    <style:style style:name="P12" style:family="paragraph" style:parent-style-name="Text_20_body">
      <style:paragraph-properties fo:line-height="115%" fo:text-align="left" style:justify-single-word="false"/>
      <style:text-properties officeooo:paragraph-rsid="0021a639"/>
    </style:style>
    <style:style style:name="P13" style:family="paragraph" style:parent-style-name="Text_20_body">
      <style:paragraph-properties fo:line-height="115%" fo:text-align="left" style:justify-single-word="false"/>
      <style:text-properties officeooo:paragraph-rsid="00245945"/>
    </style:style>
    <style:style style:name="P14" style:family="paragraph" style:parent-style-name="Text_20_body">
      <style:paragraph-properties fo:line-height="115%" fo:text-align="left" style:justify-single-word="false"/>
      <style:text-properties officeooo:paragraph-rsid="0025c5f1"/>
    </style:style>
    <style:style style:name="P15" style:family="paragraph" style:parent-style-name="Text_20_body">
      <style:paragraph-properties fo:line-height="115%" fo:text-align="left" style:justify-single-word="false"/>
      <style:text-properties officeooo:paragraph-rsid="002722bc"/>
    </style:style>
    <style:style style:name="P16" style:family="paragraph" style:parent-style-name="Text_20_body">
      <style:paragraph-properties fo:line-height="115%" fo:text-align="left" style:justify-single-word="false"/>
      <style:text-properties officeooo:paragraph-rsid="002b09f5"/>
    </style:style>
    <style:style style:name="P17" style:family="paragraph" style:parent-style-name="Text_20_body">
      <style:paragraph-properties fo:line-height="115%" fo:text-align="left" style:justify-single-word="false"/>
      <style:text-properties officeooo:paragraph-rsid="002da493"/>
    </style:style>
    <style:style style:name="P18" style:family="paragraph" style:parent-style-name="Text_20_body">
      <style:paragraph-properties fo:line-height="115%" fo:text-align="left" style:justify-single-word="false"/>
      <style:text-properties officeooo:paragraph-rsid="00307bfd"/>
    </style:style>
    <style:style style:name="P19" style:family="paragraph" style:parent-style-name="Text_20_body">
      <style:paragraph-properties fo:line-height="115%" fo:text-align="left" style:justify-single-word="false"/>
      <style:text-properties officeooo:paragraph-rsid="0036bad9"/>
    </style:style>
    <style:style style:name="P20" style:family="paragraph" style:parent-style-name="Text_20_body">
      <style:paragraph-properties fo:line-height="115%" fo:text-align="left" style:justify-single-word="false"/>
      <style:text-properties officeooo:paragraph-rsid="00383560"/>
    </style:style>
    <style:style style:name="P21" style:family="paragraph" style:parent-style-name="Text_20_body">
      <style:paragraph-properties fo:line-height="115%" fo:text-align="left" style:justify-single-word="false" fo:break-before="page"/>
      <style:text-properties officeooo:paragraph-rsid="0005e2d8"/>
    </style:style>
    <style:style style:name="P22" style:family="paragraph" style:parent-style-name="Standard">
      <style:paragraph-properties fo:line-height="115%" fo:text-align="center" style:justify-single-word="false"/>
      <style:text-properties officeooo:paragraph-rsid="0005e2d8"/>
    </style:style>
    <style:style style:name="P23" style:family="paragraph" style:parent-style-name="Text_20_body">
      <style:paragraph-properties fo:line-height="115%"/>
      <style:text-properties style:font-name="Liberation Sans" officeooo:rsid="0005e2d8"/>
    </style:style>
    <style:style style:name="P24" style:family="paragraph" style:parent-style-name="Text_20_body">
      <style:paragraph-properties fo:line-height="115%" fo:break-before="page"/>
      <style:text-properties style:font-name="Liberation Sans" fo:font-weight="bold" officeooo:rsid="0005e2d8" officeooo:paragraph-rsid="0005e2d8" style:font-weight-asian="bold" style:font-weight-complex="bold"/>
    </style:style>
    <style:style style:name="P25" style:family="paragraph" style:parent-style-name="Text_20_body">
      <style:paragraph-properties fo:line-height="115%" fo:text-align="center" style:justify-single-word="false"/>
      <style:text-properties style:font-name="Liberation Sans" officeooo:rsid="0005e2d8" officeooo:paragraph-rsid="0005e2d8"/>
    </style:style>
    <style:style style:name="P26" style:family="paragraph" style:parent-style-name="Text_20_body" style:list-style-name="L1">
      <style:paragraph-properties fo:margin-top="0cm" fo:margin-bottom="0cm" style:contextual-spacing="false" fo:line-height="115%"/>
      <style:text-properties style:font-name="Liberation Sans" officeooo:rsid="0005e2d8"/>
    </style:style>
    <style:style style:name="P27" style:family="paragraph" style:parent-style-name="Text_20_body" style:list-style-name="L1">
      <style:paragraph-properties fo:line-height="115%"/>
      <style:text-properties style:font-name="Liberation Sans" officeooo:rsid="0005e2d8"/>
    </style:style>
    <style:style style:name="P28" style:family="paragraph" style:parent-style-name="Text_20_body">
      <style:paragraph-properties fo:line-height="115%" fo:text-align="center" style:justify-single-word="false"/>
      <style:text-properties style:font-name="Liberation Sans" officeooo:rsid="0005e2d8"/>
    </style:style>
    <style:style style:name="P29" style:family="paragraph" style:parent-style-name="Text_20_body">
      <style:paragraph-properties fo:margin-left="0cm" fo:margin-right="0cm" fo:line-height="115%" fo:text-indent="0cm" style:auto-text-indent="false"/>
      <style:text-properties style:font-name="Liberation Sans" officeooo:rsid="0005e2d8"/>
    </style:style>
    <style:style style:name="P30" style:family="paragraph" style:parent-style-name="Text_20_body">
      <style:paragraph-properties fo:line-height="115%" fo:break-before="page"/>
      <style:text-properties style:font-name="Liberation Sans" fo:font-weight="bold" officeooo:rsid="0005e9b2" officeooo:paragraph-rsid="0005e9b2" style:font-weight-asian="bold" style:font-weight-complex="bold"/>
    </style:style>
    <style:style style:name="P31" style:family="paragraph" style:parent-style-name="Text_20_body">
      <style:paragraph-properties fo:line-height="115%"/>
      <style:text-properties style:font-name="Liberation Sans" officeooo:rsid="0005e9b2" officeooo:paragraph-rsid="0005e9b2"/>
    </style:style>
    <style:style style:name="P32" style:family="paragraph" style:parent-style-name="Text_20_body">
      <style:paragraph-properties fo:line-height="115%"/>
      <style:text-properties style:font-name="Liberation Sans" officeooo:rsid="0005e9b2"/>
    </style:style>
    <style:style style:name="P33" style:family="paragraph" style:parent-style-name="Text_20_body">
      <style:paragraph-properties fo:line-height="115%" fo:text-align="center" style:justify-single-word="false"/>
      <style:text-properties style:font-name="Liberation Sans" officeooo:rsid="0005e9b2" officeooo:paragraph-rsid="0005e9b2"/>
    </style:style>
    <style:style style:name="P34" style:family="paragraph" style:parent-style-name="Text_20_body">
      <style:paragraph-properties fo:margin-left="0cm" fo:margin-right="0cm" fo:line-height="115%" fo:text-indent="0cm" style:auto-text-indent="false"/>
      <style:text-properties style:font-name="Liberation Sans" officeooo:rsid="0005e9b2"/>
    </style:style>
    <style:style style:name="P35" style:family="paragraph" style:parent-style-name="Text_20_body">
      <style:paragraph-properties fo:line-height="115%" fo:text-align="center" style:justify-single-word="false"/>
      <style:text-properties style:font-name="Liberation Sans" officeooo:rsid="0005e9b2"/>
    </style:style>
    <style:style style:name="P36" style:family="paragraph" style:parent-style-name="Text_20_body">
      <style:paragraph-properties fo:margin-left="0cm" fo:margin-right="0cm" fo:line-height="115%" fo:text-align="center" style:justify-single-word="false" fo:text-indent="0cm" style:auto-text-indent="false"/>
      <style:text-properties style:font-name="Liberation Sans" officeooo:rsid="0005e9b2"/>
    </style:style>
    <style:style style:name="P37" style:family="paragraph" style:parent-style-name="Text_20_body">
      <style:paragraph-properties fo:line-height="115%" fo:text-align="center" style:justify-single-word="false"/>
      <style:text-properties style:font-name="Liberation Sans" officeooo:rsid="0005e9b2" officeooo:paragraph-rsid="0007437d"/>
    </style:style>
    <style:style style:name="P38" style:family="paragraph" style:parent-style-name="Text_20_body">
      <style:paragraph-properties fo:line-height="115%" fo:text-align="left" style:justify-single-word="false" fo:break-before="page"/>
      <style:text-properties officeooo:paragraph-rsid="0007e632"/>
    </style:style>
    <style:style style:name="P39" style:family="paragraph" style:parent-style-name="Text_20_body">
      <style:paragraph-properties fo:line-height="115%" fo:text-align="center" style:justify-single-word="false"/>
      <style:text-properties style:font-name="Liberation Sans" officeooo:rsid="0007e632"/>
    </style:style>
    <style:style style:name="P40" style:family="paragraph" style:parent-style-name="Text_20_body">
      <style:paragraph-properties fo:margin-left="0cm" fo:margin-right="0cm" fo:line-height="115%" fo:text-indent="0cm" style:auto-text-indent="false"/>
      <style:text-properties style:font-name="Liberation Sans" officeooo:rsid="0007e632"/>
    </style:style>
    <style:style style:name="P41" style:family="paragraph" style:parent-style-name="Text_20_body">
      <style:paragraph-properties fo:line-height="115%" fo:text-align="left" style:justify-single-word="false" fo:break-before="page"/>
      <style:text-properties officeooo:paragraph-rsid="0009d3b4"/>
    </style:style>
    <style:style style:name="P42" style:family="paragraph" style:parent-style-name="Text_20_body">
      <style:paragraph-properties fo:line-height="115%" fo:text-align="left" style:justify-single-word="false"/>
      <style:text-properties officeooo:paragraph-rsid="0009d3b4"/>
    </style:style>
    <style:style style:name="P43" style:family="paragraph" style:parent-style-name="Text_20_body">
      <style:paragraph-properties fo:line-height="115%" fo:text-align="center" style:justify-single-word="false"/>
      <style:text-properties style:font-name="Liberation Sans" officeooo:rsid="0009d3b4"/>
    </style:style>
    <style:style style:name="P44" style:family="paragraph" style:parent-style-name="Preformatted_20_Text">
      <style:paragraph-properties fo:margin-left="0cm" fo:margin-right="0cm" fo:margin-top="0cm" fo:margin-bottom="0.247cm" style:contextual-spacing="false" fo:line-height="115%" fo:text-indent="0cm" style:auto-text-indent="false"/>
      <style:text-properties style:font-name="Liberation Sans" officeooo:rsid="0009d3b4"/>
    </style:style>
    <style:style style:name="P45" style:family="paragraph" style:parent-style-name="Preformatted_20_Text">
      <style:paragraph-properties fo:margin-top="0cm" fo:margin-bottom="0.247cm" style:contextual-spacing="false" fo:line-height="115%"/>
      <style:text-properties style:font-name="Liberation Sans" officeooo:rsid="0009d3b4"/>
    </style:style>
    <style:style style:name="P46" style:family="paragraph" style:parent-style-name="Text_20_body">
      <style:paragraph-properties fo:line-height="115%"/>
      <style:text-properties style:font-name="Liberation Sans" officeooo:rsid="0009d3b4"/>
    </style:style>
    <style:style style:name="P47" style:family="paragraph" style:parent-style-name="Text_20_body">
      <style:paragraph-properties fo:line-height="115%" fo:text-align="left" style:justify-single-word="false"/>
      <style:text-properties officeooo:paragraph-rsid="000e9bea"/>
    </style:style>
    <style:style style:name="P48" style:family="paragraph" style:parent-style-name="Text_20_body">
      <style:paragraph-properties fo:line-height="115%" fo:text-align="center" style:justify-single-word="false"/>
      <style:text-properties style:font-name="Liberation Sans" officeooo:rsid="000e9bea" officeooo:paragraph-rsid="000e9bea"/>
    </style:style>
    <style:style style:name="P49" style:family="paragraph" style:parent-style-name="Text_20_body">
      <style:paragraph-properties fo:margin-left="0cm" fo:margin-right="0cm" fo:line-height="115%" fo:text-indent="0cm" style:auto-text-indent="false"/>
      <style:text-properties style:font-name="Liberation Sans" officeooo:rsid="000e9bea"/>
    </style:style>
    <style:style style:name="P50" style:family="paragraph" style:parent-style-name="Text_20_body">
      <style:paragraph-properties fo:line-height="115%" fo:text-align="center" style:justify-single-word="false"/>
      <style:text-properties style:font-name="Liberation Sans" officeooo:rsid="000e9bea" officeooo:paragraph-rsid="000fa8c3"/>
    </style:style>
    <style:style style:name="P51" style:family="paragraph" style:parent-style-name="Text_20_body">
      <style:paragraph-properties fo:line-height="115%" fo:text-align="left" style:justify-single-word="false"/>
      <style:text-properties style:font-name="Liberation Sans" fo:font-weight="bold" officeooo:rsid="00106c70" officeooo:paragraph-rsid="000fa8c3" style:font-weight-asian="bold" style:font-weight-complex="bold"/>
    </style:style>
    <style:style style:name="P52" style:family="paragraph" style:parent-style-name="Text_20_body">
      <style:paragraph-properties fo:line-height="115%"/>
      <style:text-properties style:font-name="Liberation Sans" officeooo:rsid="000e9bea"/>
    </style:style>
    <style:style style:name="P53" style:family="paragraph" style:parent-style-name="Text_20_body">
      <style:paragraph-properties fo:line-height="115%" fo:text-align="center" style:justify-single-word="false"/>
      <style:text-properties style:font-name="Liberation Sans" officeooo:rsid="000e9bea"/>
    </style:style>
    <style:style style:name="P54" style:family="paragraph" style:parent-style-name="Preformatted_20_Text">
      <style:paragraph-properties fo:margin-top="0cm" fo:margin-bottom="0.247cm" style:contextual-spacing="false" fo:line-height="115%"/>
      <style:text-properties style:font-name="Liberation Sans" officeooo:rsid="000e9bea"/>
    </style:style>
    <style:style style:name="P55" style:family="paragraph" style:parent-style-name="Text_20_body">
      <style:paragraph-properties fo:line-height="115%" fo:text-align="left" style:justify-single-word="false"/>
      <style:text-properties style:font-name="Liberation Sans" officeooo:rsid="000e9bea" officeooo:paragraph-rsid="000fa8c3"/>
    </style:style>
    <style:style style:name="P56" style:family="paragraph" style:parent-style-name="Text_20_body">
      <style:paragraph-properties fo:line-height="115%" fo:text-align="left" style:justify-single-word="false"/>
      <style:text-properties style:font-name="Liberation Sans" fo:font-weight="bold" officeooo:rsid="00157ca2" officeooo:paragraph-rsid="00157ca2" style:font-weight-asian="bold" style:font-weight-complex="bold"/>
    </style:style>
    <style:style style:name="P57" style:family="paragraph" style:parent-style-name="Text_20_body">
      <style:paragraph-properties fo:line-height="115%" fo:text-align="left" style:justify-single-word="false"/>
      <style:text-properties style:font-name="Liberation Sans" officeooo:rsid="00157ca2" officeooo:paragraph-rsid="00157ca2"/>
    </style:style>
    <style:style style:name="P58" style:family="paragraph" style:parent-style-name="Text_20_body">
      <style:text-properties style:font-name="Liberation Sans" officeooo:rsid="00157ca2"/>
    </style:style>
    <style:style style:name="P59" style:family="paragraph" style:parent-style-name="Text_20_body">
      <style:paragraph-properties fo:text-align="center" style:justify-single-word="false"/>
      <style:text-properties style:font-name="Liberation Sans" officeooo:rsid="00157ca2"/>
    </style:style>
    <style:style style:name="P60" style:family="paragraph" style:parent-style-name="Text_20_body">
      <style:paragraph-properties fo:text-align="left" style:justify-single-word="false"/>
      <style:text-properties style:font-name="Liberation Sans" fo:font-weight="bold" officeooo:rsid="0017ff82" officeooo:paragraph-rsid="0017ff82" style:font-weight-asian="bold" style:font-weight-complex="bold"/>
    </style:style>
    <style:style style:name="P61" style:family="paragraph" style:parent-style-name="Text_20_body">
      <style:paragraph-properties fo:text-align="left" style:justify-single-word="false"/>
      <style:text-properties style:font-name="Liberation Sans" officeooo:rsid="0017ff82" officeooo:paragraph-rsid="0017ff82"/>
    </style:style>
    <style:style style:name="P62" style:family="paragraph" style:parent-style-name="Text_20_body">
      <style:text-properties style:font-name="Liberation Sans" officeooo:rsid="0017ff82"/>
    </style:style>
    <style:style style:name="P63" style:family="paragraph" style:parent-style-name="Text_20_body">
      <style:paragraph-properties fo:text-align="center" style:justify-single-word="false"/>
      <style:text-properties style:font-name="Liberation Sans" officeooo:rsid="0017ff82"/>
    </style:style>
    <style:style style:name="P64" style:family="paragraph" style:parent-style-name="Text_20_body">
      <style:text-properties style:font-name="Liberation Sans" fo:font-weight="bold" officeooo:rsid="001980d6" officeooo:paragraph-rsid="001980d6" style:font-weight-asian="bold" style:font-weight-complex="bold"/>
    </style:style>
    <style:style style:name="P65" style:family="paragraph" style:parent-style-name="Text_20_body">
      <style:text-properties style:font-name="Liberation Sans" officeooo:rsid="001980d6" officeooo:paragraph-rsid="001980d6"/>
    </style:style>
    <style:style style:name="P66" style:family="paragraph" style:parent-style-name="Text_20_body">
      <style:text-properties style:font-name="Liberation Sans" officeooo:rsid="001980d6"/>
    </style:style>
    <style:style style:name="P67" style:family="paragraph" style:parent-style-name="Text_20_body">
      <style:paragraph-properties fo:text-align="center" style:justify-single-word="false"/>
      <style:text-properties style:font-name="Liberation Sans" officeooo:rsid="001980d6" officeooo:paragraph-rsid="001980d6"/>
    </style:style>
    <style:style style:name="P68" style:family="paragraph" style:parent-style-name="Text_20_body">
      <style:paragraph-properties fo:margin-left="0cm" fo:margin-right="0cm" fo:text-indent="0cm" style:auto-text-indent="false"/>
      <style:text-properties style:font-name="Liberation Sans" officeooo:rsid="001980d6"/>
    </style:style>
    <style:style style:name="P69" style:family="paragraph" style:parent-style-name="Horizontal_20_Line">
      <style:paragraph-properties fo:margin-top="0cm" fo:margin-bottom="0.247cm" style:contextual-spacing="false" fo:line-height="115%"/>
      <style:text-properties style:font-name="Liberation Sans" officeooo:rsid="001980d6"/>
    </style:style>
    <style:style style:name="P70" style:family="paragraph" style:parent-style-name="Text_20_body">
      <style:paragraph-properties fo:text-align="center" style:justify-single-word="false"/>
      <style:text-properties style:font-name="Liberation Sans" officeooo:rsid="001980d6"/>
    </style:style>
    <style:style style:name="P71" style:family="paragraph" style:parent-style-name="Text_20_body">
      <style:paragraph-properties fo:margin-left="0cm" fo:margin-right="0cm" fo:text-indent="0cm" style:auto-text-indent="false"/>
      <style:text-properties style:font-name="Liberation Sans" fo:font-weight="bold" officeooo:rsid="001be3d8" officeooo:paragraph-rsid="001be3d8" style:font-weight-asian="bold" style:font-weight-complex="bold"/>
    </style:style>
    <style:style style:name="P72" style:family="paragraph" style:parent-style-name="Text_20_body">
      <style:paragraph-properties fo:margin-left="0cm" fo:margin-right="0cm" fo:text-indent="0cm" style:auto-text-indent="false"/>
      <style:text-properties style:font-name="Liberation Sans" officeooo:rsid="001be3d8" officeooo:paragraph-rsid="001be3d8"/>
    </style:style>
    <style:style style:name="P73" style:family="paragraph" style:parent-style-name="Text_20_body">
      <style:text-properties style:font-name="Liberation Sans" officeooo:rsid="001be3d8"/>
    </style:style>
    <style:style style:name="P74" style:family="paragraph" style:parent-style-name="Text_20_body">
      <style:paragraph-properties fo:text-align="left" style:justify-single-word="false"/>
      <style:text-properties style:font-name="Liberation Sans" officeooo:rsid="001be3d8" officeooo:paragraph-rsid="001be3d8"/>
    </style:style>
    <style:style style:name="P75" style:family="paragraph" style:parent-style-name="Text_20_body">
      <style:paragraph-properties fo:text-align="center" style:justify-single-word="false"/>
      <style:text-properties style:font-name="Liberation Sans" officeooo:rsid="001be3d8" officeooo:paragraph-rsid="001be3d8"/>
    </style:style>
    <style:style style:name="P76" style:family="paragraph" style:parent-style-name="Text_20_body">
      <style:paragraph-properties fo:text-align="left" style:justify-single-word="false"/>
      <style:text-properties style:font-name="Liberation Sans" officeooo:rsid="001be3d8"/>
    </style:style>
    <style:style style:name="P77" style:family="paragraph" style:parent-style-name="Table_20_Contents">
      <style:paragraph-properties fo:text-align="left" style:justify-single-word="false"/>
      <style:text-properties style:font-name="Liberation Sans"/>
    </style:style>
    <style:style style:name="P78" style:family="paragraph" style:parent-style-name="Text_20_body">
      <style:paragraph-properties fo:text-align="left" style:justify-single-word="false"/>
      <style:text-properties style:font-name="Liberation Sans" officeooo:rsid="001cbfa7" officeooo:paragraph-rsid="001cbfa7"/>
    </style:style>
    <style:style style:name="P79" style:family="paragraph" style:parent-style-name="Text_20_body">
      <style:paragraph-properties fo:text-align="left" style:justify-single-word="false" fo:break-before="page"/>
      <style:text-properties style:font-name="Liberation Sans" fo:font-weight="bold" officeooo:rsid="001fe59f" officeooo:paragraph-rsid="001fe59f" style:font-weight-asian="bold" style:font-weight-complex="bold"/>
    </style:style>
    <style:style style:name="P80" style:family="paragraph" style:parent-style-name="Text_20_body">
      <style:paragraph-properties fo:text-align="left" style:justify-single-word="false"/>
      <style:text-properties style:font-name="Liberation Sans" officeooo:rsid="001fe59f" officeooo:paragraph-rsid="001fe59f"/>
    </style:style>
    <style:style style:name="P81" style:family="paragraph" style:parent-style-name="Text_20_body">
      <style:paragraph-properties fo:text-align="center" style:justify-single-word="false"/>
      <style:text-properties style:font-name="Liberation Sans" officeooo:rsid="001fe59f" officeooo:paragraph-rsid="001fe59f"/>
    </style:style>
    <style:style style:name="P82" style:family="paragraph" style:parent-style-name="Text_20_body">
      <style:paragraph-properties fo:margin-left="0cm" fo:margin-right="0cm" fo:text-indent="0cm" style:auto-text-indent="false"/>
      <style:text-properties style:font-name="Liberation Sans" officeooo:rsid="001fe59f"/>
    </style:style>
    <style:style style:name="P83" style:family="paragraph" style:parent-style-name="Text_20_body">
      <style:text-properties style:font-name="Liberation Sans" officeooo:rsid="001fe59f"/>
    </style:style>
    <style:style style:name="P84" style:family="paragraph" style:parent-style-name="Text_20_body">
      <style:text-properties style:font-name="Liberation Sans" officeooo:rsid="001fe59f" officeooo:paragraph-rsid="001fe59f"/>
    </style:style>
    <style:style style:name="P85" style:family="paragraph" style:parent-style-name="Text_20_body">
      <style:paragraph-properties fo:text-align="center" style:justify-single-word="false"/>
      <style:text-properties style:font-name="Liberation Sans" officeooo:rsid="001fe59f"/>
    </style:style>
    <style:style style:name="P86" style:family="paragraph" style:parent-style-name="Text_20_body">
      <style:paragraph-properties fo:text-align="left" style:justify-single-word="false"/>
      <style:text-properties style:font-name="Liberation Sans" fo:font-weight="bold" officeooo:rsid="0021baad" officeooo:paragraph-rsid="0021baad" style:font-weight-asian="bold" style:font-weight-complex="bold"/>
    </style:style>
    <style:style style:name="P87" style:family="paragraph" style:parent-style-name="Text_20_body">
      <style:paragraph-properties fo:text-align="left" style:justify-single-word="false"/>
      <style:text-properties style:font-name="Liberation Sans" officeooo:rsid="0021baad" officeooo:paragraph-rsid="0021baad"/>
    </style:style>
    <style:style style:name="P88" style:family="paragraph" style:parent-style-name="Text_20_body">
      <style:text-properties style:font-name="Liberation Sans" officeooo:rsid="0021baad"/>
    </style:style>
    <style:style style:name="P89" style:family="paragraph" style:parent-style-name="Text_20_body">
      <style:paragraph-properties fo:text-align="left" style:justify-single-word="false"/>
      <style:text-properties style:font-name="Liberation Sans" officeooo:rsid="0021baad"/>
    </style:style>
    <style:style style:name="P90" style:family="paragraph" style:parent-style-name="Text_20_body">
      <style:paragraph-properties fo:text-align="center" style:justify-single-word="false"/>
      <style:text-properties style:font-name="Liberation Sans" officeooo:rsid="0021baad" officeooo:paragraph-rsid="0021baad"/>
    </style:style>
    <style:style style:name="P91" style:family="paragraph" style:parent-style-name="Text_20_body">
      <style:paragraph-properties fo:margin-left="0cm" fo:margin-right="0cm" fo:text-indent="0cm" style:auto-text-indent="false"/>
      <style:text-properties style:font-name="Liberation Sans" officeooo:rsid="0021baad"/>
    </style:style>
    <style:style style:name="P92" style:family="paragraph" style:parent-style-name="Text_20_body">
      <style:paragraph-properties fo:text-align="center" style:justify-single-word="false"/>
      <style:text-properties style:font-name="Liberation Sans" officeooo:rsid="0021baad"/>
    </style:style>
    <style:style style:name="P93" style:family="paragraph" style:parent-style-name="Text_20_body">
      <style:paragraph-properties fo:text-align="left" style:justify-single-word="false"/>
      <style:text-properties style:font-name="Liberation Sans" fo:font-weight="bold" officeooo:rsid="0024ba2f" officeooo:paragraph-rsid="0024ba2f" style:font-weight-asian="bold" style:font-weight-complex="bold"/>
    </style:style>
    <style:style style:name="P94" style:family="paragraph" style:parent-style-name="Text_20_body">
      <style:paragraph-properties fo:text-align="left" style:justify-single-word="false"/>
      <style:text-properties style:font-name="Liberation Sans" officeooo:rsid="0024ba2f" officeooo:paragraph-rsid="0024ba2f"/>
    </style:style>
    <style:style style:name="P95" style:family="paragraph" style:parent-style-name="Text_20_body">
      <style:paragraph-properties fo:text-align="center" style:justify-single-word="false"/>
      <style:text-properties style:font-name="Liberation Sans" officeooo:rsid="0024ba2f" officeooo:paragraph-rsid="0024ba2f"/>
    </style:style>
    <style:style style:name="P96" style:family="paragraph" style:parent-style-name="Text_20_body">
      <style:text-properties style:font-name="Liberation Sans" officeooo:rsid="0024ba2f"/>
    </style:style>
    <style:style style:name="P97" style:family="paragraph" style:parent-style-name="Text_20_body">
      <style:text-properties style:font-name="Liberation Sans" officeooo:rsid="0024ba2f" officeooo:paragraph-rsid="0024ba2f"/>
    </style:style>
    <style:style style:name="P98" style:family="paragraph" style:parent-style-name="Text_20_body">
      <style:paragraph-properties fo:text-align="right" style:justify-single-word="false"/>
      <style:text-properties style:font-name="Liberation Sans" officeooo:rsid="0024ba2f" officeooo:paragraph-rsid="0024ba2f"/>
    </style:style>
    <style:style style:name="P99" style:family="paragraph" style:parent-style-name="Text_20_body">
      <style:paragraph-properties fo:text-align="left" style:justify-single-word="false"/>
      <style:text-properties style:font-name="Liberation Sans" fo:font-weight="bold" officeooo:rsid="00270db0" officeooo:paragraph-rsid="00270db0" style:font-weight-asian="bold" style:font-weight-complex="bold"/>
    </style:style>
    <style:style style:name="P100" style:family="paragraph" style:parent-style-name="Text_20_body">
      <style:paragraph-properties fo:text-align="left" style:justify-single-word="false"/>
      <style:text-properties style:font-name="Liberation Sans" officeooo:rsid="00270db0" officeooo:paragraph-rsid="00270db0"/>
    </style:style>
    <style:style style:name="P101" style:family="paragraph" style:parent-style-name="Text_20_body">
      <style:paragraph-properties fo:text-align="center" style:justify-single-word="false"/>
      <style:text-properties style:font-name="Liberation Sans" officeooo:rsid="00270db0"/>
    </style:style>
    <style:style style:name="P102" style:family="paragraph" style:parent-style-name="Text_20_body">
      <style:paragraph-properties fo:text-align="center" style:justify-single-word="false"/>
      <style:text-properties style:font-name="Liberation Sans" officeooo:rsid="00270db0" officeooo:paragraph-rsid="00270db0"/>
    </style:style>
    <style:style style:name="P103" style:family="paragraph" style:parent-style-name="Text_20_body">
      <style:paragraph-properties fo:margin-left="0cm" fo:margin-right="0cm" fo:text-indent="0cm" style:auto-text-indent="false"/>
      <style:text-properties style:font-name="Liberation Sans" officeooo:rsid="00270db0"/>
    </style:style>
    <style:style style:name="P104" style:family="paragraph" style:parent-style-name="Text_20_body">
      <style:text-properties style:font-name="Liberation Sans" officeooo:rsid="00270db0"/>
    </style:style>
    <style:style style:name="P105" style:family="paragraph" style:parent-style-name="Preformatted_20_Text">
      <style:paragraph-properties fo:margin-top="0cm" fo:margin-bottom="0.247cm" style:contextual-spacing="false" fo:line-height="115%"/>
      <style:text-properties style:font-name="Liberation Sans" officeooo:rsid="00270db0"/>
    </style:style>
    <style:style style:name="P106" style:family="paragraph" style:parent-style-name="Text_20_body">
      <style:paragraph-properties fo:text-align="left" style:justify-single-word="false"/>
      <style:text-properties style:font-name="Liberation Sans" fo:font-weight="bold" officeooo:rsid="002911ee" officeooo:paragraph-rsid="002911ee" style:font-weight-asian="bold" style:font-weight-complex="bold"/>
    </style:style>
    <style:style style:name="P107" style:family="paragraph" style:parent-style-name="Text_20_body">
      <style:paragraph-properties fo:text-align="left" style:justify-single-word="false"/>
      <style:text-properties style:font-name="Liberation Sans" officeooo:rsid="002911ee" officeooo:paragraph-rsid="002911ee"/>
    </style:style>
    <style:style style:name="P108" style:family="paragraph" style:parent-style-name="Text_20_body">
      <style:text-properties style:font-name="Liberation Sans" officeooo:rsid="002911ee"/>
    </style:style>
    <style:style style:name="P109" style:family="paragraph" style:parent-style-name="Text_20_body">
      <style:paragraph-properties fo:text-align="center" style:justify-single-word="false"/>
      <style:text-properties style:font-name="Liberation Sans" officeooo:rsid="002911ee" officeooo:paragraph-rsid="002911ee"/>
    </style:style>
    <style:style style:name="P110" style:family="paragraph" style:parent-style-name="Text_20_body">
      <style:text-properties style:font-name="Liberation Sans" officeooo:rsid="002911ee" officeooo:paragraph-rsid="002911ee"/>
    </style:style>
    <style:style style:name="P111" style:family="paragraph" style:parent-style-name="Text_20_body">
      <style:paragraph-properties fo:margin-left="0cm" fo:margin-right="0cm" fo:text-indent="0cm" style:auto-text-indent="false"/>
      <style:text-properties style:font-name="Liberation Sans" officeooo:rsid="002911ee"/>
    </style:style>
    <style:style style:name="P112" style:family="paragraph" style:parent-style-name="Text_20_body">
      <style:paragraph-properties fo:text-align="center" style:justify-single-word="false"/>
      <style:text-properties style:font-name="Liberation Sans" officeooo:rsid="002911ee"/>
    </style:style>
    <style:style style:name="P113" style:family="paragraph" style:parent-style-name="Preformatted_20_Text">
      <style:paragraph-properties fo:margin-top="0cm" fo:margin-bottom="0.247cm" style:contextual-spacing="false" fo:line-height="115%"/>
      <style:text-properties style:font-name="Liberation Sans" officeooo:rsid="002911ee"/>
    </style:style>
    <style:style style:name="P114" style:family="paragraph" style:parent-style-name="Text_20_body">
      <style:paragraph-properties fo:text-align="left" style:justify-single-word="false" fo:break-before="page"/>
      <style:text-properties style:font-name="Liberation Sans" fo:font-weight="bold" officeooo:rsid="002c4190" officeooo:paragraph-rsid="002c4190" style:font-weight-asian="bold" style:font-weight-complex="bold"/>
    </style:style>
    <style:style style:name="P115" style:family="paragraph" style:parent-style-name="Text_20_body">
      <style:paragraph-properties fo:text-align="left" style:justify-single-word="false"/>
      <style:text-properties style:font-name="Liberation Sans" officeooo:rsid="002c4190" officeooo:paragraph-rsid="002c4190"/>
    </style:style>
    <style:style style:name="P116" style:family="paragraph" style:parent-style-name="Text_20_body">
      <style:text-properties style:font-name="Liberation Sans" officeooo:rsid="002c4190"/>
    </style:style>
    <style:style style:name="P117" style:family="paragraph" style:parent-style-name="Text_20_body">
      <style:paragraph-properties fo:margin-top="0cm" fo:margin-bottom="0cm" style:contextual-spacing="false" fo:text-align="center" style:justify-single-word="false"/>
      <style:text-properties style:font-name="Liberation Sans" officeooo:rsid="002c4190"/>
    </style:style>
    <style:style style:name="P118" style:family="paragraph" style:parent-style-name="Text_20_body">
      <style:paragraph-properties fo:margin-left="0cm" fo:margin-right="0cm" fo:text-align="center" style:justify-single-word="false" fo:text-indent="0cm" style:auto-text-indent="false"/>
      <style:text-properties style:font-name="Liberation Sans" officeooo:rsid="002c4190" officeooo:paragraph-rsid="002c4190"/>
    </style:style>
    <style:style style:name="P119" style:family="paragraph" style:parent-style-name="Text_20_body">
      <style:paragraph-properties fo:margin-left="0cm" fo:margin-right="0cm" fo:text-indent="0cm" style:auto-text-indent="false"/>
      <style:text-properties style:font-name="Liberation Sans" officeooo:rsid="002c4190"/>
    </style:style>
    <style:style style:name="P120" style:family="paragraph" style:parent-style-name="Text_20_body">
      <style:paragraph-properties fo:text-align="left" style:justify-single-word="false"/>
      <style:text-properties style:font-name="Liberation Sans" officeooo:rsid="002c4190" officeooo:paragraph-rsid="002cabea"/>
    </style:style>
    <style:style style:name="P121" style:family="paragraph" style:parent-style-name="Text_20_body">
      <style:paragraph-properties fo:text-align="left" style:justify-single-word="false" fo:break-before="page"/>
      <style:text-properties style:font-name="Liberation Sans" officeooo:rsid="002e3318" officeooo:paragraph-rsid="002e3318"/>
    </style:style>
    <style:style style:name="P122" style:family="paragraph" style:parent-style-name="Text_20_body">
      <style:text-properties style:font-name="Liberation Sans" officeooo:rsid="002e3318"/>
    </style:style>
    <style:style style:name="P123" style:family="paragraph">
      <loext:graphic-properties draw:fill="none" draw:fill-color="#ffffff"/>
      <style:text-properties style:font-name="Liberation Sans" fo:font-size="10pt" style:font-size-asian="10pt" style:font-size-complex="10pt"/>
    </style:style>
    <style:style style:name="P124" style:family="paragraph" style:parent-style-name="Text_20_body">
      <style:text-properties style:font-name="Liberation Sans" officeooo:rsid="002e3318" officeooo:paragraph-rsid="002e45ed"/>
    </style:style>
    <style:style style:name="P125" style:family="paragraph" style:parent-style-name="Text_20_body">
      <style:text-properties style:font-name="Liberation Sans" officeooo:rsid="002e3318" officeooo:paragraph-rsid="002f5180"/>
    </style:style>
    <style:style style:name="P126" style:family="paragraph" style:parent-style-name="Text_20_body">
      <style:text-properties style:font-name="Liberation Sans" fo:font-style="italic" fo:font-weight="bold" officeooo:rsid="002e3318" officeooo:paragraph-rsid="00304176" style:font-style-asian="italic" style:font-weight-asian="bold" style:font-style-complex="italic" style:font-weight-complex="bold"/>
    </style:style>
    <style:style style:name="P127" style:family="paragraph" style:parent-style-name="Text_20_body">
      <style:text-properties style:font-name="Liberation Sans"/>
    </style:style>
    <style:style style:name="P128" style:family="paragraph" style:parent-style-name="Text_20_body">
      <style:text-properties style:font-name="Liberation Sans" officeooo:rsid="002e3318" officeooo:paragraph-rsid="00304176"/>
    </style:style>
    <style:style style:name="P129" style:family="paragraph" style:parent-style-name="Text_20_body">
      <style:text-properties style:font-name="Liberation Sans" officeooo:paragraph-rsid="00304176"/>
    </style:style>
    <style:style style:name="P130" style:family="paragraph" style:parent-style-name="Text_20_body">
      <style:text-properties style:font-name="Liberation Sans" fo:font-weight="bold" officeooo:rsid="00325f44" officeooo:paragraph-rsid="00325f44" style:font-weight-asian="bold" style:font-weight-complex="bold"/>
    </style:style>
    <style:style style:name="P131" style:family="paragraph" style:parent-style-name="Text_20_body">
      <style:text-properties style:font-name="Liberation Sans" officeooo:rsid="00325f44" officeooo:paragraph-rsid="00325f44"/>
    </style:style>
    <style:style style:name="P132" style:family="paragraph" style:parent-style-name="Text_20_body">
      <style:text-properties style:font-name="Liberation Sans" officeooo:rsid="00325f44"/>
    </style:style>
    <style:style style:name="P133" style:family="paragraph">
      <style:paragraph-properties fo:text-align="left"/>
      <style:text-properties style:font-name="Liberation Sans" fo:font-size="12pt" style:font-family-asian="'Liberation Mono', 'Courier New', 'DejaVu Sans Mono', 'Lucida Sans Typewriter'" style:font-family-generic-asian="modern" style:font-pitch-asian="fixed" style:font-size-asian="12pt" style:font-family-complex="'Liberation Mono', 'Courier New', 'DejaVu Sans Mono', 'Lucida Sans Typewriter'" style:font-family-generic-complex="modern" style:font-pitch-complex="fixed" style:font-size-complex="12pt"/>
    </style:style>
    <style:style style:name="P134" style:family="paragraph">
      <loext:graphic-properties draw:fill="none" draw:fill-color="#ffffff"/>
      <style:paragraph-properties fo:text-align="left"/>
      <style:text-properties style:font-name="Liberation Sans" fo:font-size="12pt" style:font-family-asian="'Liberation Mono', 'Courier New', 'DejaVu Sans Mono', 'Lucida Sans Typewriter'" style:font-family-generic-asian="modern" style:font-pitch-asian="fixed" style:font-size-asian="12pt" style:font-family-complex="'Liberation Mono', 'Courier New', 'DejaVu Sans Mono', 'Lucida Sans Typewriter'" style:font-family-generic-complex="modern" style:font-pitch-complex="fixed" style:font-size-complex="12pt"/>
    </style:style>
    <style:style style:name="P135" style:family="paragraph" style:parent-style-name="Text_20_body">
      <style:paragraph-properties fo:break-before="page"/>
      <style:text-properties style:font-name="Liberation Sans" officeooo:rsid="00325f44"/>
    </style:style>
    <style:style style:name="P136" style:family="paragraph" style:parent-style-name="Text_20_body">
      <style:text-properties style:font-name="Liberation Sans" fo:font-weight="bold" officeooo:rsid="0037a084" officeooo:paragraph-rsid="0037a084" style:font-weight-asian="bold" style:font-weight-complex="bold"/>
    </style:style>
    <style:style style:name="P137" style:family="paragraph" style:parent-style-name="Text_20_body">
      <style:text-properties style:font-name="Liberation Sans" officeooo:rsid="0037a084" officeooo:paragraph-rsid="0037a084"/>
    </style:style>
    <style:style style:name="P138" style:family="paragraph" style:parent-style-name="Text_20_body">
      <style:paragraph-properties fo:margin-top="0cm" fo:margin-bottom="0cm" style:contextual-spacing="false" fo:text-align="center" style:justify-single-word="false"/>
      <style:text-properties style:font-name="Liberation Sans" officeooo:rsid="0037a084" officeooo:paragraph-rsid="0037a084"/>
    </style:style>
    <style:style style:name="P139" style:family="paragraph" style:parent-style-name="Text_20_body">
      <style:paragraph-properties fo:margin-left="0cm" fo:margin-right="0cm" fo:text-align="center" style:justify-single-word="false" fo:text-indent="0cm" style:auto-text-indent="false"/>
      <style:text-properties style:font-name="Liberation Sans" officeooo:rsid="0037a084" officeooo:paragraph-rsid="0037a084"/>
    </style:style>
    <style:style style:name="P140" style:family="paragraph" style:parent-style-name="Text_20_body">
      <style:paragraph-properties fo:margin-left="0cm" fo:margin-right="0cm" fo:text-indent="0cm" style:auto-text-indent="false"/>
      <style:text-properties style:font-name="Liberation Sans" officeooo:rsid="0037a084"/>
    </style:style>
    <style:style style:name="P141" style:family="paragraph" style:parent-style-name="Text_20_body">
      <style:paragraph-properties fo:text-align="center" style:justify-single-word="false"/>
      <style:text-properties style:font-name="Liberation Sans" officeooo:rsid="0037a084" officeooo:paragraph-rsid="0037a084"/>
    </style:style>
    <style:style style:name="P142" style:family="paragraph" style:parent-style-name="Text_20_body">
      <style:text-properties style:font-name="Liberation Sans" officeooo:rsid="0037a084"/>
    </style:style>
    <style:style style:name="P143" style:family="paragraph" style:parent-style-name="Text_20_body" style:list-style-name="L2">
      <style:paragraph-properties fo:margin-top="0cm" fo:margin-bottom="0cm" style:contextual-spacing="false"/>
      <style:text-properties style:font-name="Liberation Sans" officeooo:rsid="0037a084"/>
    </style:style>
    <style:style style:name="P144" style:family="paragraph" style:parent-style-name="Text_20_body" style:list-style-name="L2">
      <style:text-properties style:font-name="Liberation Sans" officeooo:rsid="0037a084"/>
    </style:style>
    <style:style style:name="P145" style:family="paragraph">
      <style:paragraph-properties fo:text-align="left"/>
      <style:text-properties style:font-name="Liberation Sans" fo:font-size="12pt" style:font-size-asian="12pt" style:font-size-complex="12pt"/>
    </style:style>
    <style:style style:name="T1" style:family="text">
      <style:text-properties style:font-name="Liberation Sans" fo:font-size="14pt" fo:font-weight="bold" officeooo:rsid="0025f036" style:font-size-asian="14pt" style:font-weight-asian="bold" style:font-size-complex="14pt" style:font-weight-complex="bold"/>
    </style:style>
    <style:style style:name="T2" style:family="text">
      <style:text-properties style:font-name="Liberation Sans" fo:font-weight="normal" officeooo:rsid="00316c76" style:font-weight-asian="normal" style:font-weight-complex="normal"/>
    </style:style>
    <style:style style:name="T3" style:family="text">
      <style:text-properties style:font-name="Liberation Sans" fo:font-weight="normal" officeooo:rsid="0036a387" style:font-weight-asian="normal" style:font-weight-complex="normal"/>
    </style:style>
    <style:style style:name="T4" style:family="text">
      <style:text-properties style:font-name="Liberation Sans" fo:font-weight="normal" officeooo:rsid="0030ef8e" style:font-weight-asian="normal" style:font-weight-complex="normal"/>
    </style:style>
    <style:style style:name="T5" style:family="text">
      <style:text-properties style:font-name="Liberation Sans" fo:font-weight="normal" officeooo:rsid="0005e2d8" style:font-weight-asian="normal" style:font-weight-complex="normal"/>
    </style:style>
    <style:style style:name="T6" style:family="text">
      <style:text-properties style:font-name="Liberation Sans" fo:font-weight="normal" officeooo:rsid="0007437d" style:font-weight-asian="normal" style:font-weight-complex="normal"/>
    </style:style>
    <style:style style:name="T7" style:family="text">
      <style:text-properties style:font-name="Liberation Sans" fo:font-weight="normal" officeooo:rsid="0007e632" style:font-weight-asian="normal" style:font-weight-complex="normal"/>
    </style:style>
    <style:style style:name="T8" style:family="text">
      <style:text-properties style:font-name="Liberation Sans" fo:font-weight="normal" officeooo:rsid="000b790f" style:font-weight-asian="normal" style:font-weight-complex="normal"/>
    </style:style>
    <style:style style:name="T9" style:family="text">
      <style:text-properties style:font-name="Liberation Sans" fo:font-weight="normal" officeooo:rsid="000fa8c3" style:font-weight-asian="normal" style:font-weight-complex="normal"/>
    </style:style>
    <style:style style:name="T10" style:family="text">
      <style:text-properties style:font-name="Liberation Sans" fo:font-weight="normal" officeooo:rsid="00143abf" style:font-weight-asian="normal" style:font-weight-complex="normal"/>
    </style:style>
    <style:style style:name="T11" style:family="text">
      <style:text-properties style:font-name="Liberation Sans" fo:font-weight="normal" officeooo:rsid="00157ca2" style:font-weight-asian="normal" style:font-weight-complex="normal"/>
    </style:style>
    <style:style style:name="T12" style:family="text">
      <style:text-properties style:font-name="Liberation Sans" fo:font-weight="normal" officeooo:rsid="001877c5" style:font-weight-asian="normal" style:font-weight-complex="normal"/>
    </style:style>
    <style:style style:name="T13" style:family="text">
      <style:text-properties style:font-name="Liberation Sans" fo:font-weight="normal" officeooo:rsid="001b290a" style:font-weight-asian="normal" style:font-weight-complex="normal"/>
    </style:style>
    <style:style style:name="T14" style:family="text">
      <style:text-properties style:font-name="Liberation Sans" fo:font-weight="normal" officeooo:rsid="001e6ab2" style:font-weight-asian="normal" style:font-weight-complex="normal"/>
    </style:style>
    <style:style style:name="T15" style:family="text">
      <style:text-properties style:font-name="Liberation Sans" fo:font-weight="normal" officeooo:rsid="0021a639" style:font-weight-asian="normal" style:font-weight-complex="normal"/>
    </style:style>
    <style:style style:name="T16" style:family="text">
      <style:text-properties style:font-name="Liberation Sans" fo:font-weight="normal" officeooo:rsid="00245945" style:font-weight-asian="normal" style:font-weight-complex="normal"/>
    </style:style>
    <style:style style:name="T17" style:family="text">
      <style:text-properties style:font-name="Liberation Sans" fo:font-weight="normal" officeooo:rsid="0025c5f1" style:font-weight-asian="normal" style:font-weight-complex="normal"/>
    </style:style>
    <style:style style:name="T18" style:family="text">
      <style:text-properties style:font-name="Liberation Sans" fo:font-weight="normal" officeooo:rsid="002722bc" style:font-weight-asian="normal" style:font-weight-complex="normal"/>
    </style:style>
    <style:style style:name="T19" style:family="text">
      <style:text-properties style:font-name="Liberation Sans" fo:font-weight="normal" officeooo:rsid="002b09f5" style:font-weight-asian="normal" style:font-weight-complex="normal"/>
    </style:style>
    <style:style style:name="T20" style:family="text">
      <style:text-properties style:font-name="Liberation Sans" fo:font-weight="normal" officeooo:rsid="002da493" style:font-weight-asian="normal" style:font-weight-complex="normal"/>
    </style:style>
    <style:style style:name="T21" style:family="text">
      <style:text-properties style:font-name="Liberation Sans" fo:font-weight="normal" officeooo:rsid="00307bfd" style:font-weight-asian="normal" style:font-weight-complex="normal"/>
    </style:style>
    <style:style style:name="T22" style:family="text">
      <style:text-properties style:font-name="Liberation Sans" fo:font-weight="normal" officeooo:rsid="0036bad9" style:font-weight-asian="normal" style:font-weight-complex="normal"/>
    </style:style>
    <style:style style:name="T23" style:family="text">
      <style:text-properties style:font-name="Liberation Sans" fo:font-weight="normal" officeooo:rsid="00383560" style:font-weight-asian="normal" style:font-weight-complex="normal"/>
    </style:style>
    <style:style style:name="T24" style:family="text">
      <style:text-properties style:font-name="Liberation Sans" fo:font-weight="bold" officeooo:rsid="0005e2d8" style:font-weight-asian="bold" style:font-weight-complex="bold"/>
    </style:style>
    <style:style style:name="T25" style:family="text">
      <style:text-properties style:font-name="Liberation Sans" fo:font-weight="bold" officeooo:rsid="0007e632" style:font-weight-asian="bold" style:font-weight-complex="bold"/>
    </style:style>
    <style:style style:name="T26" style:family="text">
      <style:text-properties style:font-name="Liberation Sans" fo:font-weight="bold" officeooo:rsid="0009d3b4" style:font-weight-asian="bold" style:font-weight-complex="bold"/>
    </style:style>
    <style:style style:name="T27" style:family="text">
      <style:text-properties style:font-name="Liberation Sans" fo:font-weight="normal" officeooo:rsid="0009d3b4" style:font-weight-asian="normal" style:font-weight-complex="normal"/>
    </style:style>
    <style:style style:name="T28" style:family="text">
      <style:text-properties style:font-name="Liberation Sans" fo:font-weight="bold" officeooo:rsid="000e9bea" style:font-weight-asian="bold" style:font-weight-complex="bold"/>
    </style:style>
    <style:style style:name="T29" style:family="text">
      <style:text-properties style:font-name="Liberation Sans" fo:font-weight="normal" officeooo:rsid="000e9bea" style:font-weight-asian="normal" style:font-weight-complex="normal"/>
    </style:style>
    <style:style style:name="T30" style:family="text">
      <style:text-properties officeooo:rsid="001cbfa7"/>
    </style:style>
    <style:style style:name="T31" style:family="text">
      <style:text-properties officeooo:rsid="00232e03"/>
    </style:style>
    <style:style style:name="T32" style:family="text">
      <style:text-properties fo:font-weight="bold" style:font-weight-asian="bold" style:font-weight-complex="bold"/>
    </style:style>
    <style:style style:name="T33" style:family="text">
      <style:text-properties style:font-name="Liberation Sans" fo:font-size="10pt" style:font-size-asian="10pt" style:font-size-complex="10pt"/>
    </style:style>
    <style:style style:name="T34" style:family="text">
      <style:text-properties officeooo:rsid="002e45ed"/>
    </style:style>
    <style:style style:name="T35" style:family="text">
      <style:text-properties officeooo:rsid="00304176"/>
    </style:style>
    <style:style style:name="T36" style:family="text">
      <style:text-properties fo:font-style="italic" fo:font-weight="bold" style:font-style-asian="italic" style:font-weight-asian="bold" style:font-style-complex="italic" style:font-weight-complex="bold"/>
    </style:style>
    <style:style style:name="T37" style:family="text">
      <style:text-properties style:font-name="Liberation Sans" fo:font-size="12pt" style:font-size-asian="12pt" style:font-size-complex="12pt"/>
    </style:style>
    <style:style style:name="T38" style:family="text">
      <style:text-properties officeooo:rsid="0033faad"/>
    </style:style>
    <style:style style:name="T39" style:family="text">
      <style:text-properties style:font-name="Liberation Sans" fo:font-size="12pt" style:font-family-asian="'Liberation Mono', 'Courier New', 'DejaVu Sans Mono', 'Lucida Sans Typewriter'" style:font-family-generic-asian="modern" style:font-pitch-asian="fixed" style:font-size-asian="12pt" style:font-family-complex="'Liberation Mono', 'Courier New', 'DejaVu Sans Mono', 'Lucida Sans Typewriter'" style:font-family-generic-complex="modern" style:font-pitch-complex="fixed" style:font-size-complex="12pt"/>
    </style:style>
    <style:style style:name="fr1" style:family="graphic" style:parent-style-name="Graphics">
      <style:graphic-properties fo:margin-left="0cm" fo:margin-right="0cm" fo:margin-top="0cm" fo:margin-bottom="0cm" style:vertical-pos="top" style:vertical-rel="baseline" style:horizontal-pos="center" style:horizontal-rel="paragraph"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fo:margin-top="0cm" fo:margin-bottom="0cm" style:vertical-pos="from-top" style:horizontal-pos="center" style:horizontal-rel="paragraph"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righ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lef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fo:margin-left="0cm" fo:margin-right="0cm" fo:margin-top="0cm" fo:margin-bottom="0cm" style:vertical-pos="from-top"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style:style style:name="gr1" style:family="graphic">
      <style:graphic-properties draw:stroke="none" svg:stroke-color="#000000" draw:fill="none" draw:fill-color="#ffffff" fo:min-height="0.975cm" loext:decorative="false" style:run-through="foreground" style:wrap="right" style:number-wrapped-paragraphs="no-limit" style:wrap-contour="true" style:wrap-contour-mode="full" style:vertical-pos="from-top" style:vertical-rel="paragraph" style:horizontal-pos="from-left" style:horizontal-rel="paragraph" draw:wrap-influence-on-position="once-concurrent" loext:allow-overlap="true" style:flow-with-text="false"/>
      <style:paragraph-properties style:writing-mode="lr-tb"/>
    </style:style>
    <style:style style:name="gr2" style:family="graphic">
      <style:graphic-properties draw:stroke="none" svg:stroke-color="#000000" draw:fill="none" draw:fill-color="#ffffff" fo:min-height="0.665cm" loext:decorative="false" style:run-through="foreground" style:wrap="left" style:number-wrapped-paragraphs="no-limit" style:wrap-contour="true" style:wrap-contour-mode="full" style:vertical-pos="from-top" style:vertical-rel="paragraph" style:horizontal-pos="from-left" style:horizontal-rel="paragraph" draw:wrap-influence-on-position="once-concurrent" loext:allow-overlap="true" style:flow-with-text="false"/>
      <style:paragraph-properties style:writing-mode="lr-tb"/>
    </style:style>
    <style:style style:name="gr3" style:family="graphic">
      <style:graphic-properties draw:stroke="none" svg:stroke-color="#000000" draw:fill="none" draw:fill-color="#ffffff" fo:min-height="20.422cm" loext:decorative="false" style:run-through="foreground" style:wrap="right" style:number-wrapped-paragraphs="no-limit" style:wrap-contour="true" style:wrap-contour-mode="full" style:vertical-pos="from-top" style:vertical-rel="paragraph" style:horizontal-pos="from-left" style:horizontal-rel="paragraph"/>
      <style:paragraph-properties style:writing-mode="lr-tb"/>
    </style:style>
    <style:style style:name="gr4" style:family="graphic">
      <style:graphic-properties draw:stroke="none" svg:stroke-color="#000000" draw:fill="none" draw:fill-color="#ffffff" fo:min-height="23.857cm" loext:decorative="false" style:run-through="foreground" style:wrap="left" style:number-wrapped-paragraphs="no-limit" style:wrap-contour="true" style:wrap-contour-mode="full" style:vertical-pos="from-top" style:vertical-rel="paragraph" style:horizontal-pos="from-left" style:horizontal-rel="paragraph"/>
      <style:paragraph-properties style:writing-mode="lr-tb"/>
    </style:style>
    <style:style style:name="gr5" style:family="graphic">
      <style:graphic-properties draw:stroke="none" draw:fill="none" draw:fill-color="#ffffff" fo:min-height="5.588cm" loext:decorative="false" style:run-through="foreground" style:wrap="left" style:number-wrapped-paragraphs="no-limit" style:wrap-contour="true" style:wrap-contour-mode="full" style:vertical-pos="from-top" style:vertical-rel="paragraph" style:horizontal-pos="from-left" style:horizontal-rel="paragraph"/>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Strong_20_Emphasis"><text:span text:style-name="T1">Inhaltsverzeichnis</text:span></text:span></text:p>
      <text:p text:style-name="P1"><text:span text:style-name="Strong_20_Emphasis"><text:span text:style-name="T2">Zugang zu den Kapiteln über die Verlinkungen unten. &lt;</text:span></text:span><text:span text:style-name="Strong_20_Emphasis"><text:span text:style-name="T3">Strg&gt; Taste dabei drücken.</text:span></text:span></text:p>
      <text:p text:style-name="P1"><text:span text:style-name="Strong_20_Emphasis"><text:span text:style-name="T3">Die</text:span></text:span><text:span text:style-name="Strong_20_Emphasis"><text:span text:style-name="T2"> Betätigung der Tasten</text:span></text:span><text:span text:style-name="Strong_20_Emphasis"><text:span text:style-name="T4"> &lt;Strg+Pos</text:span></text:span><text:span text:style-name="Strong_20_Emphasis"><text:span text:style-name="T2">1&gt; </text:span></text:span><text:span text:style-name="Strong_20_Emphasis"><text:span text:style-name="T3">führen von jeder Seite </text:span></text:span><text:span text:style-name="Strong_20_Emphasis"><text:span text:style-name="T2">hierher zurück.</text:span></text:span></text:p>
      <text:p text:style-name="P2"><text:a xlink:type="simple" xlink:href="#Calliope Basics" text:style-name="Internet_20_link" text:visited-style-name="Visited_20_Internet_20_Link"><text:span text:style-name="Strong_20_Emphasis"><text:span text:style-name="T5">Calliope Basics</text:span></text:span></text:a></text:p>
      <text:p text:style-name="P2"><text:a xlink:type="simple" xlink:href="#Offline-Coding" text:style-name="Internet_20_link" text:visited-style-name="Visited_20_Internet_20_Link"><text:span text:style-name="Strong_20_Emphasis"><text:span text:style-name="T5">Offline-Coding</text:span></text:span></text:a></text:p>
      <text:p text:style-name="P3"><text:a xlink:type="simple" xlink:href="#Makeode-Editor" text:style-name="Internet_20_link" text:visited-style-name="Visited_20_Internet_20_Link"><text:span text:style-name="Strong_20_Emphasis"><text:span text:style-name="T6">MakeCode-Editor</text:span></text:span></text:a></text:p>
      <text:p text:style-name="P4"><text:a xlink:type="simple" xlink:href="#Java-Script" text:style-name="Internet_20_link" text:visited-style-name="Visited_20_Internet_20_Link"><text:span text:style-name="Strong_20_Emphasis"><text:span text:style-name="T7">Java-Sript</text:span></text:span></text:a></text:p>
      <text:p text:style-name="P5"><text:a xlink:type="simple" xlink:href="#Java-Beispiele" text:style-name="Internet_20_link" text:visited-style-name="Visited_20_Internet_20_Link"><text:span text:style-name="Strong_20_Emphasis"><text:span text:style-name="T8">Java-Beispiele</text:span></text:span></text:a></text:p>
      <text:p text:style-name="P6"><text:a xlink:type="simple" xlink:href="#LED-Matrix" text:style-name="Internet_20_link" text:visited-style-name="Visited_20_Internet_20_Link"><text:span text:style-name="Strong_20_Emphasis"><text:span text:style-name="T9">LED-Matrix</text:span></text:span></text:a></text:p>
      <text:p text:style-name="P7"><text:a xlink:type="simple" xlink:href="#Calliope-Pins" text:style-name="Internet_20_link" text:visited-style-name="Visited_20_Internet_20_Link"><text:span text:style-name="Strong_20_Emphasis"><text:span text:style-name="T10">Calliope-Pins</text:span></text:span></text:a></text:p>
      <text:p text:style-name="P8"><text:a xlink:type="simple" xlink:href="#RGB-LED" text:style-name="Internet_20_link" text:visited-style-name="Visited_20_Internet_20_Link"><text:span text:style-name="Strong_20_Emphasis"><text:span text:style-name="T11">RGB-LED</text:span></text:span></text:a></text:p>
      <text:p text:style-name="P9"><text:a xlink:type="simple" xlink:href="#Lagesensor" text:style-name="Internet_20_link" text:visited-style-name="Visited_20_Internet_20_Link"><text:span text:style-name="Strong_20_Emphasis"><text:span text:style-name="T12">Lagesensor</text:span></text:span></text:a></text:p>
      <text:p text:style-name="P10"><text:a xlink:type="simple" xlink:href="#Töne erzeugen" text:style-name="Internet_20_link" text:visited-style-name="Visited_20_Internet_20_Link"><text:span text:style-name="Strong_20_Emphasis"><text:span text:style-name="T13">Töne erzeugen</text:span></text:span></text:a></text:p>
      <text:p text:style-name="P11"><text:a xlink:type="simple" xlink:href="#Text senden" text:style-name="Internet_20_link" text:visited-style-name="Visited_20_Internet_20_Link"><text:span text:style-name="Strong_20_Emphasis"><text:span text:style-name="T14">Text senden</text:span></text:span></text:a></text:p>
      <text:p text:style-name="P12"><text:a xlink:type="simple" xlink:href="#Motorentreiber" text:style-name="Internet_20_link" text:visited-style-name="Visited_20_Internet_20_Link"><text:span text:style-name="Strong_20_Emphasis"><text:span text:style-name="T15">Motorentreiber</text:span></text:span></text:a></text:p>
      <text:p text:style-name="P13"><text:a xlink:type="simple" xlink:href="#Mobil mit Calliope" text:style-name="Internet_20_link" text:visited-style-name="Visited_20_Internet_20_Link"><text:span text:style-name="Strong_20_Emphasis"><text:span text:style-name="T16">Mobil mit Calliope</text:span></text:span></text:a></text:p>
      <text:p text:style-name="P14"><text:a xlink:type="simple" xlink:href="#Verkleidung" text:style-name="Internet_20_link" text:visited-style-name="Visited_20_Internet_20_Link"><text:span text:style-name="Strong_20_Emphasis"><text:span text:style-name="T17">Verkleidung</text:span></text:span></text:a></text:p>
      <text:p text:style-name="P15"><text:a xlink:type="simple" xlink:href="#Kollisiosschutz" text:style-name="Internet_20_link" text:visited-style-name="Visited_20_Internet_20_Link"><text:span text:style-name="Strong_20_Emphasis"><text:span text:style-name="T18">Kollisionsschutz</text:span></text:span></text:a></text:p>
      <text:p text:style-name="P16"><text:a xlink:type="simple" xlink:href="#Linienfolger" text:style-name="Internet_20_link" text:visited-style-name="Visited_20_Internet_20_Link"><text:span text:style-name="Strong_20_Emphasis"><text:span text:style-name="T19">Linienfolger</text:span></text:span></text:a></text:p>
      <text:p text:style-name="P17"><text:a xlink:type="simple" xlink:href="#Servosteuerung" text:style-name="Internet_20_link" text:visited-style-name="Visited_20_Internet_20_Link"><text:span text:style-name="Strong_20_Emphasis"><text:span text:style-name="T20">Servosteuerung</text:span></text:span></text:a></text:p>
      <text:p text:style-name="P18"><text:a xlink:type="simple" xlink:href="#Fernsteuerung I" text:style-name="Internet_20_link" text:visited-style-name="Visited_20_Internet_20_Link"><text:span text:style-name="Strong_20_Emphasis"><text:span text:style-name="T21">Fernsteuerung I</text:span></text:span></text:a></text:p>
      <text:p text:style-name="P19"><text:a xlink:type="simple" xlink:href="#Fernsteuerung II" text:style-name="Internet_20_link" text:visited-style-name="Visited_20_Internet_20_Link"><text:span text:style-name="Strong_20_Emphasis"><text:span text:style-name="T22">Fernsteuerung II</text:span></text:span></text:a></text:p>
      <text:p text:style-name="P20"><text:a xlink:type="simple" xlink:href="#Gießautomat" text:style-name="Internet_20_link" text:visited-style-name="Visited_20_Internet_20_Link"><text:span text:style-name="Strong_20_Emphasis"><text:span text:style-name="T23">Gießautomat</text:span></text:span></text:a></text:p>
      <text:p text:style-name="P21"><text:bookmark text:name="Calliope Basics"/><text:span text:style-name="Strong_20_Emphasis"><text:span text:style-name="T24">Calliope Basics</text:span></text:span></text:p>
      <text:p text:style-name="P22"><text:span text:style-name="Strong_20_Emphasis"><text:span text:style-name="T5"><draw:frame draw:style-name="fr1" draw:name="Bild1" text:anchor-type="as-char" svg:width="12.545cm" svg:height="7.467cm" draw:z-index="35"><draw:image xlink:href="Pictures/1007E31000003C04000024303F623249.svg" xlink:type="simple" xlink:show="embed" xlink:actuate="onLoad" draw:mime-type="image/svg+xml"/><draw:image xlink:href="Pictures/10000001000002D6000001B603F5DE56.png" xlink:type="simple" xlink:show="embed" xlink:actuate="onLoad" draw:mime-type="image/png"/></draw:frame></text:span></text:span><text:span text:style-name="Strong_20_Emphasis"><text:span text:style-name="T5"><text:s/></text:span></text:span></text:p>
      <text:p text:style-name="P23">Der Calliope mini kann bei verschiedenen Anbietern für ca. 40 € erworben werden und wird mit einem USB-Kabel, zwei AAA-Mignonzellen und dazu passendem Batteriehalter samt Kabel und Stecker ausgeliefert.</text:p>
      <text:p text:style-name="P23">Angeboten werden zurzeit die Versionen 2.x (noch) und 3.0 (neu). Das neue Board (links obere Reihe) ist an der Farbe (dunkelgrau bis schwarz), an der Steckleiste (statt Lötösen) und den zwei Jacdac Konnektoren gut zu unterscheiden von älteren blauen Boards. Die Versionsnummer findet sich auf der Rückseite in Höhe des USB-Anschluss. Sie ist messingfarben und recht klein.</text:p>
      <text:p text:style-name="P23">Alle Calliopes hebten sich durch ihre Ausstattung mit Sensoren und Aktoren von anderen Experimentalplatinen ab. Sie schaffen viele Programmieranlässe bei minimalem Materialaufwand. Auffällig sind die durchlöcherten runden Konnektoren an den sechs Ecken, die Schaltknöpfe A und B, die Matrix aus 25 LEDs und neuerdings statt einer drei RGB-LEDs. Weniger hervorstechend sind Lautsprecher, Mikrofon, Bewegungssensor und die die Zugänge zu den Pins, neuerdings über eine genormte Buchsenleiste. Von außen nicht sichtbar ist ein im Board integrierter Motorentreiber, der Vor- und Rücklauf zweier Motoren bei maximal 9V ermöglicht.</text:p>
      <text:p text:style-name="P23">Von einem Windows-Rechner wird der Calliope mini wie ein normaler USB-Stick erkannt und im Explorer als Laufwerk mit der Bezeichnung „MINI“ angezeigt.</text:p>
      <text:p text:style-name="P23">Programmiert wird der Mikrocontroller über einen Editor auf der <text:a xlink:type="simple" xlink:href="https://calliope.cc/" office:target-frame-name="_blank" xlink:show="new" text:style-name="Internet_20_link" text:visited-style-name="Visited_20_Internet_20_Link">Calliope-Homepage</text:a>. Um sich damit vertraut zu machen, werden dort aber auch hier Musterlektionen vorgehalten.</text:p>
      <text:p text:style-name="P23"/>
      <text:p text:style-name="P24"><text:bookmark text:name="Offline-Coding"/>Offline-Coding</text:p>
      <text:p text:style-name="P2"><text:span text:style-name="Strong_20_Emphasis"><text:span text:style-name="T5">Wer das im Folgenden in vielen Details beschriebene Projekt „Vom rollfähigen zum programmierbaren Fahrzeug“ nachvollziehen möchte, trifft nicht selten auf die unerfreuliche Realität, dass die eigene Schule und einige Elternhäuser der Kinder über keine, zu langsame oder nicht störungssichere Internetanbindungen verfügen.Das ist dumm, bedeutet aber nicht, dass man das Vorhaben aufgeben muss. Allerdings ist etwas Mehrarbeit nötig, um auch ohne Internet Zugriff auf die für dieses Projekt benötigten Werkzeuge zu bekommen.</text:span></text:span></text:p>
      <text:p text:style-name="P23"><text:span text:style-name="Strong_20_Emphasis">Lösung 1</text:span></text:p>
      <text:p text:style-name="P23">Man lädt sich die Programmdateien des PXT-Editors aus dem Internet herunter und führt sie lokal auf dem eigenen Rechner aus. Zu finden ist das Paket auf dieser <text:a xlink:type="simple" xlink:href="https://github.com/calliope-mini/pxt-calliope-static" office:target-frame-name="_blank" xlink:show="new" text:style-name="Internet_20_link" text:visited-style-name="Visited_20_Internet_20_Link">Internetseite</text:a>. Zum Herunterladen auf das grüne Feld „Clone or download“ und in dem sich öffnenden Dialog auf „Download ZIP“ klicken.</text:p>
      <text:p text:style-name="P25"><draw:frame draw:style-name="fr1" draw:name="Bild2" text:anchor-type="as-char" svg:width="16.355cm" svg:height="4.096cm" draw:z-index="45"><draw:image xlink:href="Pictures/10005BBE000048FA0000142536C23EA1.svg" xlink:type="simple" xlink:show="embed" xlink:actuate="onLoad" draw:mime-type="image/svg+xml"/><draw:image xlink:href="Pictures/1000000100000373000000F4B36CD0D8.png" xlink:type="simple" xlink:show="embed" xlink:actuate="onLoad" draw:mime-type="image/png"/></draw:frame></text:p>
      <text:p text:style-name="P25">Header der Git-Hub-Seite </text:p>
      <text:p text:style-name="P23">Damit wird die gepackte Datei „pxt-calliope-static-master“ in den Ordner  „Downloads“ kopiert, aus dem sie danach an einen Ort der eigenen Wahl entpackt werden kann. Die zur Ausführung des Editors benötigten Dateien befinden sich in dem Ordner mit der Bezeichnung „release“.Um sie zur Anzeige zu bringen, können die „Internetinformationsdienste“ des Betriebssystems benutzt werden, die unter Windows 10 wie folgt aktiviert werden:</text:p>
      <text:p text:style-name="P23"><draw:frame draw:style-name="fr2" draw:name="Bild3" text:anchor-type="as-char" svg:width="10.583cm" svg:height="7.805cm" draw:z-index="46"><draw:image xlink:href="Pictures/100000010000019000000127CE2F85FF.png" xlink:type="simple" xlink:show="embed" xlink:actuate="onLoad" draw:mime-type="image/png"/></draw:frame><text:s/></text:p>
      <text:list text:style-name="L1">
        <text:list-item>
          <text:p text:style-name="P26"><text:soft-page-break/>Im Suchen-Feld der Taskleiste die Buchstabenfolge „Sys..“ eingeben und die eingeblendete App „Systemsteuerung“ starten. Danach über „Programme“ und „Programme und Features“ die „Windows-Features aktivieren …“ und in dem sich öffnenden Fenster „Internetinformationsdienste“ anwählen. </text:p>
        </text:list-item>
        <text:list-item>
          <text:p text:style-name="P26">Nach dem Klick auf OK und erfolgreicher Installation im Suchen-Feld die Buchstabenfolge „Verw…“ eingeben und die „Computerverwaltung“ starten. </text:p>
        </text:list-item>
        <text:list-item>
          <text:p text:style-name="P26">In dem sich öffnenden Fenster über „Dienste und Anwendungen“ die „Internetinformationsdienste …“ starten. </text:p>
        </text:list-item>
        <text:list-item>
          <text:p text:style-name="P26">Es öffnet sich ein weiteres Fenster, in dem links oben unter „Verbindungen“ auf „&gt;“ und „Sites“ geklickt werden muss, um zur „DefaultWebSite“ zu gelangen. Bei der Anwahl wird sie blau hinterlegt. Im Fenster rechts unter „Aktionen“ muss dann durch einen Klick auf „Grundeinstellungen“ ein weiteres Fenster (siehe unten) geöffnet werden, über das mit einem Klick auf die 3 Punkte der Pfad zum Ordner „release“ gelegt werden kann. </text:p>
        </text:list-item>
        <text:list-item>
          <text:p text:style-name="P27">Hinter „Verbinden als…“ verbirgt sich ein Dialog, bei dem man sich mit seinen Microsoft-Benutzerdaten (Benutzername und Passwort) als autorisiert zu erkennen geben muss. </text:p>
        </text:list-item>
      </text:list>
      <text:p text:style-name="P28"><draw:frame draw:style-name="fr1" draw:name="Bild4" text:anchor-type="as-char" svg:width="11.936cm" svg:height="6.645cm" draw:z-index="47"><draw:image xlink:href="Pictures/10000000000002870000016866AEBA2B.jpg" xlink:type="simple" xlink:show="embed" xlink:actuate="onLoad" draw:mime-type="image/jpeg"/></draw:frame><text:s/></text:p>
      <text:p text:style-name="P29">Der IIS-Manager wird nach einem Neustart des Computers aktiv. Der PXT-Editor kann danach ohne Internetverbindung von jedem Browser durch Eingabe von „http://localhost:80“ in die Adresszeile gestartet werden.</text:p>
      <text:p text:style-name="P23">Sollte die Simulation ausbleiben, hilft ein Klick auf „Herunterladen“, was zu einer Fehlermeldung führt. Das Coden und die Simulation funktionieren dann zwar einwandfrei, das Speichern der HEX-Datei gelingt aber nicht, sodass die Hardware nicht programmiert werden kann.</text:p>
      <text:p text:style-name="P23"><text:span text:style-name="Strong_20_Emphasis">Lösung 2</text:span> (statt MakeCode das Open Roberta Lab nutzen)</text:p>
      <text:p text:style-name="P23">Man braucht einen WLAN-Router und einen Raspberry Pi. Wird auf dem Pi ein vom Fraunhofer-Institut zur Verfügung gestelltes Betriebssystem installiert, erhält man Zugriff auf eine lokal ausführbare Version des Open Roberta Labs. Nähers dazu <text:a xlink:type="simple" xlink:href="https://www.open-roberta.org/lokale-installation/" text:style-name="Internet_20_link" text:visited-style-name="Visited_20_Internet_20_Link">hier</text:a>.</text:p>
      <text:p text:style-name="P23">Beim Hochfahren des Raspberry Pis wird der Server automatisch gestartet. Durch Eingabe von Benutzerkennung und Passwort kann er dann mit dem WLAN-Router verbunden und für andere Rechner innerhalb des WLAN-Netzes verfügbar gemacht <text:soft-page-break/>werden. Eine detaillierte Anleitung zum Einrichten eines Raspberry Pis findet sich <text:a xlink:type="simple" xlink:href="https://mint-unt.de/raspberry/" office:target-frame-name="_blank" xlink:show="new" text:style-name="Internet_20_link" text:visited-style-name="Visited_20_Internet_20_Link">hier</text:a>. Spezielles für den Zugriff auf das Open Roberta Lab von Fremdrechnern aus kann in folgendem PDF-Dokument nachgelesen werden: <text:a xlink:type="simple" xlink:href="https://mint-unt.de/wp-content/uploads/2022/03/Lokale-Installation-des-Open-Roberta-Labs.pdf" office:target-frame-name="_blank" xlink:show="new" text:style-name="Internet_20_link" text:visited-style-name="Visited_20_Internet_20_Link">Download</text:a>.</text:p>
      <text:p text:style-name="P23"/>
      <text:p text:style-name="P30"><text:bookmark text:name="Makeode-Editor"/>MakeCode-Editor</text:p>
      <text:p text:style-name="P31">Der zur Programmierung des Calliope mini benötigte Web-Editor findet sich im Internet unter <text:a xlink:type="simple" xlink:href="http://calliope.cc/" office:target-frame-name="_blank" xlink:show="new" text:style-name="Internet_20_link" text:visited-style-name="Visited_20_Internet_20_Link">calliope.cc</text:a>. Durch Klicks auf „Programmieren“ und „Editoren“ gelangt man zu einer Auswahl. Vorangestellt ist der MAKECODE-Editor, dem hier auch der Vorzug gegeben wird. </text:p>
      <text:p text:style-name="P32">Ein Klick auf „Editor starten“ und das Feld „Neues Projekt“ führt zur Eingabeaufforderung „Gib deinem Projekt einen Namen“. Nach der Namensvergabe führt ein Klick auf „Erstelle“ zur Auswahl der im eigenen Besitz befindlichen Version des Calliope mini. Eine kleine messingfarbenen Zahl auf der Rückseite des Controller-Boards gibt darüber Aufschluss.</text:p>
      <text:p text:style-name="P33"><draw:frame draw:style-name="fr2" draw:name="Bild5" text:anchor-type="as-char" svg:width="15.425cm" svg:height="2.828cm" draw:z-index="49"><draw:image xlink:href="Pictures/10006034000025210000076880F7251F.svg" xlink:type="simple" xlink:show="embed" xlink:actuate="onLoad" draw:mime-type="image/svg+xml"/><draw:image xlink:href="Pictures/10000001000001C10000005AAA9997F6.png" xlink:type="simple" xlink:show="embed" xlink:actuate="onLoad" draw:mime-type="image/png"/></draw:frame></text:p>
      <text:p text:style-name="P33">Wahlmöglichkeiten </text:p>
      <text:p text:style-name="P32">Und so sehen die Vorderseiten der verschiedenen der Mikrocontroller aus:</text:p>
      <text:p text:style-name="P33"><draw:frame draw:style-name="fr1" draw:name="Bild6" text:anchor-type="as-char" svg:width="15.439cm" svg:height="4.486cm" draw:z-index="50"><draw:image xlink:href="Pictures/1004301700003EEF000011CCC1CF3148.svg" xlink:type="simple" xlink:show="embed" xlink:actuate="onLoad" draw:mime-type="image/svg+xml"/><draw:image xlink:href="Pictures/10000001000002F9000000D78F6FE7FB.png" xlink:type="simple" xlink:show="embed" xlink:actuate="onLoad" draw:mime-type="image/png"/></draw:frame></text:p>
      <text:p text:style-name="P33">Versionen von links nach rechts: v1, v2, v3 </text:p>
      <text:p text:style-name="P34">Nach einem Klick auf eine Abbildung startet der Editor und zeigt auf der linken Seite die gewählte Version des Calliope mini.</text:p>
      <text:p text:style-name="P33"><text:soft-page-break/><draw:frame draw:style-name="fr1" draw:name="Bild7" text:anchor-type="as-char" svg:width="15.513cm" svg:height="9.887cm" draw:z-index="58"><draw:image xlink:href="Pictures/1000000100000320000001F6AFF97F81.png" xlink:type="simple" xlink:show="embed" xlink:actuate="onLoad" draw:mime-type="image/png"/></draw:frame></text:p>
      <text:p text:style-name="P33">Startfenster des MAKECODE Editors </text:p>
      <text:p text:style-name="P34">Der links abgebildete Calliope ist ein Simulator, der in vielen Fällen die Auswirkungen der jeweiligen Programmierung auf die Hardware anzeigen kann.</text:p>
      <text:p text:style-name="P32">Die beschrifteten Felder in der Mitte dienen der Programmierung, wobei die eigentlichen Bausteine erst sichtbar werden, wenn ein Feld angeklickt wird.</text:p>
      <text:p text:style-name="P33"><draw:frame draw:style-name="fr1" draw:name="Bild8" text:anchor-type="as-char" svg:width="8.195cm" svg:height="10.437cm" draw:z-index="59"><draw:image xlink:href="Pictures/10012ABF0000114E000017ABBF063A38.svg" xlink:type="simple" xlink:show="embed" xlink:actuate="onLoad" draw:mime-type="image/svg+xml"/><draw:image xlink:href="Pictures/10000001000000D10000011EDA024BD9.png" xlink:type="simple" xlink:show="embed" xlink:actuate="onLoad" draw:mime-type="image/png"/></draw:frame></text:p>
      <text:p text:style-name="P33">Auswahlmenü der Kategorie „Grundlagen“ </text:p>
      <text:p text:style-name="P34"><text:soft-page-break/>Der Klick auf ein Objekt bringt es mit blassgelber Farbe auf die Programmieroberfläche.</text:p>
      <text:p text:style-name="P33"><draw:frame draw:style-name="fr1" draw:name="Bild9" text:anchor-type="as-char" svg:width="4.517cm" svg:height="7.177cm" draw:z-index="71"><draw:image xlink:href="Pictures/10003DB3000006EF00000E01B1607B4B.svg" xlink:type="simple" xlink:show="embed" xlink:actuate="onLoad" draw:mime-type="image/svg+xml"/><draw:image xlink:href="Pictures/1000000100000054000000A9BF1A5C7F.png" xlink:type="simple" xlink:show="embed" xlink:actuate="onLoad" draw:mime-type="image/png"/></draw:frame></text:p>
      <text:p text:style-name="P33">Nicht in die Schleife „dauerhaft“ eingebundener Block. </text:p>
      <text:p text:style-name="P34">Wird dieser „Block“ mit gedrückter linker Maustaste in die Spalte unter „dauerhaft“ bewegt, wird es dort eingepasst und erhält die endgültige Farbe.</text:p>
      <text:p text:style-name="P33"><draw:frame draw:style-name="fr1" draw:name="Bild10" text:anchor-type="as-char" svg:width="5.151cm" svg:height="7.781cm" draw:z-index="73"><draw:image xlink:href="Pictures/100047D30000081000000EE403750B46.svg" xlink:type="simple" xlink:show="embed" xlink:actuate="onLoad" draw:mime-type="image/svg+xml"/><draw:image xlink:href="Pictures/1000000100000062000000B430524721.png" xlink:type="simple" xlink:show="embed" xlink:actuate="onLoad" draw:mime-type="image/png"/></draw:frame></text:p>
      <text:p text:style-name="P33">Die Blöcke „zeige LEDs (Teil der Schleife) und „pausiere“ (nicht eingebunden). </text:p>
      <text:p text:style-name="P34">So geht das mit allen Blöcken. In der Abbildung oben ist ein weiterer Block auf die Programmieroberfläche gebracht worden, der – wie oben erklärt – ebenfalls in die „Dauerschleife“ eingebunden werden kann.</text:p>
      <text:p text:style-name="P33"><text:soft-page-break/><draw:frame draw:style-name="fr1" draw:name="Bild11" text:anchor-type="as-char" svg:width="5.844cm" svg:height="10.068cm" draw:z-index="74"><draw:image xlink:href="Pictures/10005228000009A2000014557D1F90D1.svg" xlink:type="simple" xlink:show="embed" xlink:actuate="onLoad" draw:mime-type="image/svg+xml"/><draw:image xlink:href="Pictures/1000000100000074000000F6BCF0F50C.png" xlink:type="simple" xlink:show="embed" xlink:actuate="onLoad" draw:mime-type="image/png"/></draw:frame></text:p>
      <text:p text:style-name="P33">Einstellung des gewünschten Zeitraums </text:p>
      <text:p text:style-name="P34">Bei einem Klick auf die vorgegebene Zahl kann eine beliebige Zahl eingetippt werden. Über ein Menü werden verschiedene Zeiträume zur Auswahl angeboten. 5 Sekunden (seconds) entsprechen 5000 Millisekunden (ms). 500ms entsprechen 0,5sec.</text:p>
      <text:p text:style-name="P32">Eine einfache Programmierung, die auf der LED-Matrix einen blinkenden Smiley erzeugt, sieht wie folgt aus:</text:p>
      <text:p text:style-name="P33"><text:soft-page-break/><draw:frame draw:style-name="fr1" draw:name="Bild12" text:anchor-type="as-char" svg:width="5.62cm" svg:height="12.786cm" draw:z-index="78"><draw:image xlink:href="Pictures/100089F9000008F30000187A811910E4.svg" xlink:type="simple" xlink:show="embed" xlink:actuate="onLoad" draw:mime-type="image/svg+xml"/><draw:image xlink:href="Pictures/100000010000006C000001283F5D4375.png" xlink:type="simple" xlink:show="embed" xlink:actuate="onLoad" draw:mime-type="image/png"/></draw:frame></text:p>
      <text:p text:style-name="P33">Programm, das dauerhaft einen Smiley an- und ausschaltet. </text:p>
      <text:p text:style-name="P34">Um das Programm auf den Calliope mini zu übertragen, sollte auf das Feld mit den drei Punkten neben „Herunterladen“ geklickt werden. Es öffnet sich darufhin ein Auswahlmenü, aus dem „Als Datei herunterladen“ ausgewähltwerden muss, um den kompilierten Code zur Mehrfachverwendung in Downloadordner des eigenen Rechners zu speichern.</text:p>
      <text:p text:style-name="P35"><draw:frame draw:style-name="fr1" draw:name="Bild13" text:anchor-type="as-char" svg:width="10.112cm" svg:height="3.321cm" draw:z-index="80"><draw:image xlink:href="Pictures/100034980000172B0000074ECB1D7D02.svg" xlink:type="simple" xlink:show="embed" xlink:actuate="onLoad" draw:mime-type="image/svg+xml"/><draw:image xlink:href="Pictures/100000010000011800000058E3DA0164.png" xlink:type="simple" xlink:show="embed" xlink:actuate="onLoad" draw:mime-type="image/png"/></draw:frame><text:s/></text:p>
      <text:p text:style-name="P34">Es öffnet sich daraufhin ein Fenster, in dem kurz erklärt wird, dass die gespeicherte Datei „mini-xxx.hex“ zum Laufwerk „MINI“ verschoben werden muss. Dazu den Calliope über USB mit dem Rechner verbinden, in dem sich öffnenden Fenster den Download-Ordner anwählen und die Datei mit gedrückter linker Maustaste zum Laufwerk „MINI (D)“ ziehen.</text:p>
      <text:p text:style-name="P33"><text:soft-page-break/><draw:frame draw:style-name="fr2" draw:name="Bild14" text:anchor-type="as-char" svg:width="12.065cm" svg:height="16.815cm" draw:z-index="81"><draw:image xlink:href="Pictures/10013F490000285700003E61FC9AEC2D.svg" xlink:type="simple" xlink:show="embed" xlink:actuate="onLoad" draw:mime-type="image/svg+xml"/><draw:image xlink:href="Pictures/10000001000001E8000002F266CE0A87.png" xlink:type="simple" xlink:show="embed" xlink:actuate="onLoad" draw:mime-type="image/png"/></draw:frame></text:p>
      <text:p text:style-name="P33">Downloadordner mit der Datei „mini-test.hex“. </text:p>
      <text:p text:style-name="P34">Das Übertragen der Datei quittiert der Calliope mini mit dem Flackern einer LED auf dem Controller-Board.</text:p>
      <text:p text:style-name="P35"><draw:frame draw:style-name="fr1" draw:name="Bild15" text:anchor-type="as-char" svg:width="5.921cm" svg:height="6.223cm" draw:z-index="1"><draw:image xlink:href="Pictures/10000002000001260000013578D3DAD6.gif" xlink:type="simple" xlink:show="embed" xlink:actuate="onLoad" draw:mime-type="image/gif"/></draw:frame><text:s/></text:p>
      <text:p text:style-name="P36"><text:soft-page-break/>Und so zeigt sich das Ergebnis der Programmierung:</text:p>
      <text:p text:style-name="P37"><draw:frame draw:style-name="fr1" draw:name="Bild16" text:anchor-type="as-char" svg:width="7.37cm" svg:height="9.555cm" draw:z-index="10"><draw:image xlink:href="Pictures/100000020000013D0000019BE3FDA23A.gif" xlink:type="simple" xlink:show="embed" xlink:actuate="onLoad" draw:mime-type="image/gif"/></draw:frame></text:p>
      <text:p text:style-name="P37">Animation des blinkenden Smileys auf der LED-Matrix eines Calliope mini V3.</text:p>
      <text:p text:style-name="P2"><text:span text:style-name="Strong_20_Emphasis"><text:span text:style-name="T5"/></text:span></text:p>
      <text:p text:style-name="P38"><text:bookmark text:name="Java-Script"/><text:span text:style-name="Strong_20_Emphasis"><text:span text:style-name="T25">Java-Script</text:span></text:span></text:p>
      <text:p text:style-name="P4"><text:span text:style-name="Strong_20_Emphasis"><text:span text:style-name="T7">Der MakeCode-Editor bietet die Möglichkeit, Blockcode in JavaScript oder Python umzuwandeln. Der Code kann so über „Copy &amp; Paste“ in einen Texteditor übertragen und als Datei gespeichert werden. Umgekehrt funktioniert die Sache auch: Die Textdatei wird über ein geeignetes Programm aufgerufen, der Text in den Zwischenspeicher kopiert und im MakeCode-Editor unter dem Menüpunkt „JavaScript“ eingefügt. Beim Umschalten auf „Blöcke“ wird der dazugehörige Blockcode generiert.</text:span></text:span></text:p>
      <text:p text:style-name="P39"><draw:frame draw:style-name="fr3" draw:name="Bild17" text:anchor-type="as-char" svg:y="-4.912cm" svg:width="15.61cm" svg:height="9.971cm" draw:z-index="11"><draw:image xlink:href="Pictures/1000000100000320000001FFF98BC495.png" xlink:type="simple" xlink:show="embed" xlink:actuate="onLoad" draw:mime-type="image/png"/></draw:frame><text:s/></text:p>
      <text:p text:style-name="P40">Beispiele eines solchen Codes können hier als <text:a xlink:type="simple" xlink:href="https://mint-unt.de/wp-content/uploads/2022/03/Musik-Calliope-Arduino.zip" office:target-frame-name="_blank" xlink:show="new" text:style-name="Internet_20_link" text:visited-style-name="Visited_20_Internet_20_Link">gezippte Datei</text:a> heruntergeladen werden. Sie enthält enthält MSWord-Dateien, in denen der Code zu finden ist. Setzt man dort den Cursor in eine Zeile und drückt die Tastenkombination &lt;Strg+A&gt;, wird der Code vollumfänglich ausgewählt. Die Tastenkombination &lt;Strg+C&gt; kopiert ihn in den Zwischenspeicher des Rechners. Dann wechselt man zum MakeCode-Editor, setzt den Cursor dort ebenfalls in eine Zeile und drückt die Tastenkombination &lt;Strg+A&gt; (alles auswählen). Das stellt sicher, dass eventuell vorhandene Zeichen beim Drücken von &lt;Strg+V&gt; (Einfügen) überschrieben werden.</text:p>
      <text:p text:style-name="P4"><text:span text:style-name="Strong_20_Emphasis"><text:span text:style-name="T7"/></text:span></text:p>
      <text:p text:style-name="P41"><text:bookmark text:name="Java-Beispiele"/><text:span text:style-name="Strong_20_Emphasis"><text:span text:style-name="T26">Java-Beispiele</text:span></text:span></text:p>
      <text:p text:style-name="P42"><text:span text:style-name="Strong_20_Emphasis"><text:span text:style-name="T27">Bauplan eines Blinklichts und dessen Programmierung sowohl als Blockcode als auch in JavaScript.</text:span></text:span></text:p>
      <text:p text:style-name="P43"><draw:frame draw:style-name="fr1" draw:name="Bild18" text:anchor-type="as-char" svg:width="15.296cm" svg:height="5.514cm" draw:z-index="16"><draw:image xlink:href="Pictures/10000001000003200000012075430688.png" xlink:type="simple" xlink:show="embed" xlink:actuate="onLoad" draw:mime-type="image/png"/></draw:frame><text:s/></text:p>
      <text:p text:style-name="P44"><text:span text:style-name="Source_20_Text">basic.forever(function () {</text:span></text:p>
      <text:p text:style-name="P45"><text:span text:style-name="Source_20_Text"><text:s text:c="4"/>pins.digitalWritePin(DigitalPin.P0, 1)</text:span></text:p>
      <text:p text:style-name="P45"><text:span text:style-name="Source_20_Text"><text:s text:c="4"/>basic.pause(1000)</text:span></text:p>
      <text:p text:style-name="P45"><text:span text:style-name="Source_20_Text"><text:s text:c="4"/>pins.digitalWritePin(DigitalPin.P0, 0)</text:span></text:p>
      <text:p text:style-name="P45"><text:span text:style-name="Source_20_Text"><text:s text:c="4"/>basic.pause(1000)</text:span></text:p>
      <text:p text:style-name="P45"><text:span text:style-name="Source_20_Text">})</text:span></text:p>
      <text:p text:style-name="P46">Java Script, das einen Herzschlag auf dem Calliope mini simuliert.</text:p>
      <text:p text:style-name="P46"/>
      <text:p text:style-name="P45"><text:span text:style-name="Source_20_Text">basic.forever(function () {</text:span></text:p>
      <text:p text:style-name="P45"><text:span text:style-name="Source_20_Text">    basic.showIcon(IconNames.SmallHeart)</text:span></text:p>
      <text:p text:style-name="P45"><text:span text:style-name="Source_20_Text">    basic.pause(500)</text:span></text:p>
      <text:p text:style-name="P45"><text:span text:style-name="Source_20_Text">    music.playTone(988, music.beat(BeatFraction.Quarter))</text:span></text:p>
      <text:p text:style-name="P45"><text:span text:style-name="Source_20_Text">    basic.showIcon(IconNames.Heart)</text:span></text:p>
      <text:p text:style-name="P45"/>
      <text:p text:style-name="P45"><text:span text:style-name="Source_20_Text">})</text:span></text:p>
      <text:p text:style-name="P46">JavaScript, das die Pippi-Langstrumpf-Melodie auf dem Calliope mini erklingen lässt.</text:p>
      <text:p text:style-name="P46"/>
      <text:p text:style-name="P45"><text:span text:style-name="Source_20_Text">input.onButtonEvent(Button.A, input.buttonEventClick(), function () {</text:span></text:p>
      <text:p text:style-name="P45"><text:span text:style-name="Source_20_Text"><text:s text:c="4"/>music.playTone(196, music.beat(BeatFraction.Half))</text:span></text:p>
      <text:p text:style-name="P45"><text:span text:style-name="Source_20_Text"><text:s text:c="4"/>music.playTone(262, music.beat(BeatFraction.Half))</text:span></text:p>
      <text:p text:style-name="P45"><text:span text:style-name="Source_20_Text"><text:s text:c="4"/>music.playTone(330, music.beat(BeatFraction.Half))</text:span></text:p>
      <text:p text:style-name="P45"><text:span text:style-name="Source_20_Text"><text:s text:c="4"/>music.playTone(262, music.beat(BeatFraction.Half))</text:span></text:p>
      <text:p text:style-name="P45"><text:span text:style-name="Source_20_Text"><text:s text:c="4"/>music.playTone(294, music.beat(BeatFraction.Whole))</text:span></text:p>
      <text:p text:style-name="P45"><text:span text:style-name="Source_20_Text"><text:s text:c="4"/>music.playTone(349, music.beat(BeatFraction.Quarter))</text:span></text:p>
      <text:p text:style-name="P45"><text:soft-page-break/><text:span text:style-name="Source_20_Text"><text:s text:c="4"/>music.playTone(330, music.beat(BeatFraction.Quarter))</text:span></text:p>
      <text:p text:style-name="P45"><text:span text:style-name="Source_20_Text"><text:s text:c="4"/>music.playTone(294, music.beat(BeatFraction.Quarter))</text:span></text:p>
      <text:p text:style-name="P45"><text:span text:style-name="Source_20_Text"><text:s text:c="4"/>music.playTone(262, music.beat(BeatFraction.Quarter))</text:span></text:p>
      <text:p text:style-name="P45"><text:span text:style-name="Source_20_Text"><text:s text:c="4"/>music.playTone(247, music.beat(BeatFraction.Half))</text:span></text:p>
      <text:p text:style-name="P45"><text:span text:style-name="Source_20_Text"><text:s text:c="4"/>music.playTone(294, music.beat(BeatFraction.Half))</text:span></text:p>
      <text:p text:style-name="P45"><text:span text:style-name="Source_20_Text"><text:s text:c="4"/>music.playTone(196, music.beat(BeatFraction.Half))</text:span></text:p>
      <text:p text:style-name="P45"><text:span text:style-name="Source_20_Text"><text:s text:c="4"/>music.playTone(247, music.beat(BeatFraction.Half))</text:span></text:p>
      <text:p text:style-name="P45"><text:span text:style-name="Source_20_Text"><text:s text:c="4"/>music.playTone(262, music.beat(BeatFraction.Whole))</text:span></text:p>
      <text:p text:style-name="P45"><text:span text:style-name="Source_20_Text"><text:s text:c="4"/>music.playTone(330, music.beat(BeatFraction.Whole))</text:span></text:p>
      <text:p text:style-name="P45"><text:span text:style-name="Source_20_Text"><text:s text:c="4"/>music.playTone(196, music.beat(BeatFraction.Half))</text:span></text:p>
      <text:p text:style-name="P45"><text:span text:style-name="Source_20_Text"><text:s text:c="4"/>music.playTone(262, music.beat(BeatFraction.Half))</text:span></text:p>
      <text:p text:style-name="P45"><text:span text:style-name="Source_20_Text"><text:s text:c="4"/>music.playTone(330, music.beat(BeatFraction.Half))</text:span></text:p>
      <text:p text:style-name="P45"><text:span text:style-name="Source_20_Text"><text:s text:c="4"/>music.playTone(262, music.beat(BeatFraction.Half))</text:span></text:p>
      <text:p text:style-name="P45"><text:span text:style-name="Source_20_Text"><text:s text:c="4"/>music.playTone(294, music.beat(BeatFraction.Whole))</text:span></text:p>
      <text:p text:style-name="P45"><text:span text:style-name="Source_20_Text"><text:s text:c="4"/>music.playTone(349, music.beat(BeatFraction.Quarter))</text:span></text:p>
      <text:p text:style-name="P45"><text:span text:style-name="Source_20_Text"><text:s text:c="4"/>music.playTone(330, music.beat(BeatFraction.Quarter))</text:span></text:p>
      <text:p text:style-name="P45"><text:span text:style-name="Source_20_Text"><text:s text:c="4"/>music.playTone(294, music.beat(BeatFraction.Quarter))</text:span></text:p>
      <text:p text:style-name="P45"><text:span text:style-name="Source_20_Text"><text:s text:c="4"/>music.playTone(262, music.beat(BeatFraction.Quarter))</text:span></text:p>
      <text:p text:style-name="P45"><text:span text:style-name="Source_20_Text"><text:s text:c="4"/>music.playTone(247, music.beat(BeatFraction.Half))</text:span></text:p>
      <text:p text:style-name="P45"><text:span text:style-name="Source_20_Text"><text:s text:c="4"/>music.playTone(294, music.beat(BeatFraction.Half))</text:span></text:p>
      <text:p text:style-name="P45"><text:span text:style-name="Source_20_Text"><text:s text:c="4"/>music.playTone(196, music.beat(BeatFraction.Half))</text:span></text:p>
      <text:p text:style-name="P45"><text:span text:style-name="Source_20_Text"><text:s text:c="4"/>music.playTone(247, music.beat(BeatFraction.Half))</text:span></text:p>
      <text:p text:style-name="P45"><text:span text:style-name="Source_20_Text"><text:s text:c="4"/>music.playTone(262, music.beat(BeatFraction.Double))</text:span></text:p>
      <text:p text:style-name="P45"><text:span text:style-name="Source_20_Text"><text:s text:c="4"/>music.playTone(330, music.beat(BeatFraction.Whole))</text:span></text:p>
      <text:p text:style-name="P45"><text:span text:style-name="Source_20_Text"><text:s text:c="4"/>music.playTone(330, music.beat(BeatFraction.Half))</text:span></text:p>
      <text:p text:style-name="P45"><text:span text:style-name="Source_20_Text"><text:s text:c="4"/>music.playTone(330, music.beat(BeatFraction.Half))</text:span></text:p>
      <text:p text:style-name="P45"><text:span text:style-name="Source_20_Text"><text:s text:c="4"/>music.playTone(349, music.beat(BeatFraction.Whole))</text:span></text:p>
      <text:p text:style-name="P45"><text:span text:style-name="Source_20_Text"><text:s text:c="4"/>music.playTone(349, music.beat(BeatFraction.Half))</text:span></text:p>
      <text:p text:style-name="P45"><text:span text:style-name="Source_20_Text"><text:s text:c="4"/>music.playTone(349, music.beat(BeatFraction.Quarter))</text:span></text:p>
      <text:p text:style-name="P45"><text:span text:style-name="Source_20_Text"><text:s text:c="4"/>music.playTone(330, music.beat(BeatFraction.Quarter))</text:span></text:p>
      <text:p text:style-name="P45"><text:span text:style-name="Source_20_Text"><text:s text:c="4"/>music.playTone(294, music.beat(BeatFraction.Half))</text:span></text:p>
      <text:p text:style-name="P45"><text:span text:style-name="Source_20_Text"><text:s text:c="4"/>music.playTone(294, music.beat(BeatFraction.Quarter))</text:span></text:p>
      <text:p text:style-name="P45"><text:span text:style-name="Source_20_Text"><text:s text:c="4"/>music.playTone(294, music.beat(BeatFraction.Quarter))</text:span></text:p>
      <text:p text:style-name="P45"><text:span text:style-name="Source_20_Text"><text:s text:c="4"/>music.playTone(294, music.beat(BeatFraction.Half))</text:span></text:p>
      <text:p text:style-name="P45"><text:span text:style-name="Source_20_Text"><text:s text:c="4"/>music.playTone(262, music.beat(BeatFraction.Quarter))</text:span></text:p>
      <text:p text:style-name="P45"><text:span text:style-name="Source_20_Text"><text:s text:c="4"/>music.playTone(262, music.beat(BeatFraction.Quarter))</text:span></text:p>
      <text:p text:style-name="P45"><text:soft-page-break/><text:span text:style-name="Source_20_Text"><text:s text:c="4"/>music.playTone(247, music.beat(BeatFraction.Half))</text:span></text:p>
      <text:p text:style-name="P45"><text:span text:style-name="Source_20_Text"><text:s text:c="4"/>music.playTone(262, music.beat(BeatFraction.Half))</text:span></text:p>
      <text:p text:style-name="P45"><text:span text:style-name="Source_20_Text"><text:s text:c="4"/>music.playTone(294, music.beat(BeatFraction.Whole))</text:span></text:p>
      <text:p text:style-name="P45"><text:span text:style-name="Source_20_Text"><text:s text:c="4"/>music.playTone(330, music.beat(BeatFraction.Whole))</text:span></text:p>
      <text:p text:style-name="P45"><text:span text:style-name="Source_20_Text"><text:s text:c="4"/>music.playTone(330, music.beat(BeatFraction.Half))</text:span></text:p>
      <text:p text:style-name="P45"><text:span text:style-name="Source_20_Text"><text:s text:c="4"/>music.playTone(330, music.beat(BeatFraction.Half))</text:span></text:p>
      <text:p text:style-name="P45"><text:span text:style-name="Source_20_Text"><text:s text:c="4"/>music.playTone(349, music.beat(BeatFraction.Whole))</text:span></text:p>
      <text:p text:style-name="P45"><text:span text:style-name="Source_20_Text"><text:s text:c="4"/>music.playTone(349, music.beat(BeatFraction.Half))</text:span></text:p>
      <text:p text:style-name="P45"><text:span text:style-name="Source_20_Text"><text:s text:c="4"/>music.playTone(330, music.beat(BeatFraction.Half))</text:span></text:p>
      <text:p text:style-name="P45"><text:span text:style-name="Source_20_Text"><text:s text:c="4"/>music.playTone(294, music.beat(BeatFraction.Half))</text:span></text:p>
      <text:p text:style-name="P45"><text:span text:style-name="Source_20_Text"><text:s text:c="4"/>music.playTone(294, music.beat(BeatFraction.Half))</text:span></text:p>
      <text:p text:style-name="P45"><text:span text:style-name="Source_20_Text"><text:s text:c="4"/>music.playTone(262, music.beat(BeatFraction.Half))</text:span></text:p>
      <text:p text:style-name="P45"><text:span text:style-name="Source_20_Text"><text:s text:c="4"/>music.playTone(247, music.beat(BeatFraction.Half))</text:span></text:p>
      <text:p text:style-name="P45"><text:span text:style-name="Source_20_Text"><text:s text:c="4"/>music.playTone(262, music.beat(BeatFraction.Whole))</text:span></text:p>
      <text:p text:style-name="P45"><text:span text:style-name="Source_20_Text">})</text:span></text:p>
      <text:p text:style-name="P42"><text:span text:style-name="Strong_20_Emphasis"><text:span text:style-name="T27"/></text:span></text:p>
      <text:p text:style-name="P47"><text:bookmark-start text:name="LED-Matrix"/><text:span text:style-name="Strong_20_Emphasis"><text:span text:style-name="T28">LED-Matrix</text:span></text:span><text:bookmark-end text:name="LED-Matrix"/></text:p>
      <text:p text:style-name="P47"><text:span text:style-name="Strong_20_Emphasis"><text:span text:style-name="T29">Bei der ersten Inbetriebnahme eines Calliope mini wird von einer Animation auf der LED-Matrix begrüßt, beispie</text:span></text:span><text:span text:style-name="Strong_20_Emphasis"><text:span text:style-name="T9">l</text:span></text:span><text:span text:style-name="Strong_20_Emphasis"><text:span text:style-name="T29">sweise einer Laufschrift und einem blinkenden Pfeil, der dazu auffordert, eine der eingebauten Tasten zu drücken. Die Programmierung dieser Begrüßung mit Hilfe des MakeCode Editors ist denkbar einfach: Unter Grundlagen findet man den Baustein „beim Start“, in den der Programmblock „zeige Text“ eingebunden und aus dem „hi!“ ein „Hallo“ gemacht werden muss.</text:span></text:span></text:p>
      <text:p text:style-name="P48"><text:soft-page-break/><draw:frame draw:style-name="fr1" draw:name="Bild19" text:anchor-type="as-char" svg:width="12.58cm" svg:height="12.559cm" draw:z-index="17"><draw:image xlink:href="Pictures/1000000100000258000002570017FD81.png" xlink:type="simple" xlink:show="embed" xlink:actuate="onLoad" draw:mime-type="image/png"/></draw:frame></text:p>
      <text:p text:style-name="P48">Auswahlmenü nach Klick auf „Grundlagen“ </text:p>
      <text:p text:style-name="P49">Im Anschluss an die Begrüßung einen blinkenden Pfeil auf der LED Matrix erscheinen zu lassen, ist ähnlich unkompliziert: In dem Block „zeige LEDs“ wird ein Pfeil zusammengeklickt und mit einem weiteren leeren Block in die Schleife „dauerhaft“ eingebunden.</text:p>
      <text:p text:style-name="P48"><text:soft-page-break/><draw:frame draw:style-name="fr1" draw:name="Bild20" text:anchor-type="as-char" svg:width="13.645cm" svg:height="10.165cm" draw:z-index="18"><draw:image xlink:href="Pictures/1000000100000258000001C856595EA2.png" xlink:type="simple" xlink:show="embed" xlink:actuate="onLoad" draw:mime-type="image/png"/></draw:frame></text:p>
      <text:p text:style-name="P50">Das Programm: Lauftext „Hallo“, im Anschluss dauerhaft blinkender Pfeil.</text:p>
      <text:p text:style-name="P50"/>
      <text:p text:style-name="P51"><text:bookmark text:name="Calliope-Pins"/>Calliope-Pins</text:p>
      <text:p text:style-name="P52"><draw:frame draw:style-name="fr4" draw:name="Bild21" text:anchor-type="char" svg:x="0.129cm" svg:y="0.254cm" svg:width="6.87cm" svg:height="9.322cm" draw:z-index="0"><draw:image xlink:href="Pictures/1000000100000132000001928EDF6EB8.png" xlink:type="simple" xlink:show="embed" xlink:actuate="onLoad" draw:mime-type="image/png"/></draw:frame>Nach den Vorstellungen der Entwickler sollte ein erster Zugriff auf die programmierbaren Pins über die Ecken des Calliope erfolgen, wie das beispielhaft in der Abbildung links zu sehen ist. Der Kontakt auf der linken Seite neben dem USB-Port ist der Minuspol. Mit ihm stehen die kurzen Beinchen der drei LEDS A, B und C elektrisch in Kontakt. Selbstklebendes Kupferband macht das möglich. Auf vergleichbare Weise sind auch die langen Beinchen – allerdings getrennt voneinander – verbunden mit den nachfolgenden Ringen P0, P1 und P2. Mit einer passenden Programmierung können die LEDs so zum Leuchten gebracht werden. <text:s/><draw:frame draw:style-name="fr5" draw:name="Bild22" text:anchor-type="char" svg:x="9.042cm" svg:y="6.883cm" svg:width="7.684cm" svg:height="6.006cm" draw:z-index="2"><draw:image xlink:href="Pictures/100000010000017300000122B8637B84.png" xlink:type="simple" xlink:show="embed" xlink:actuate="onLoad" draw:mime-type="image/png"/></draw:frame></text:p>
      <text:p text:style-name="P52">Statt Klebeband können auch Verbindungsleitungen mit Krokodilklemmen verwendet werden, wie das in der Abbildung rechts ersichtlich ist.</text:p>
      <text:p text:style-name="P52"><text:soft-page-break/>Weitere digitale Pins sind über die doppelreihige Buchsenleiste am unteren Rand zu erreichen. Welche Kennung die haben, zeigt die folgende Abbildung:</text:p>
      <text:p text:style-name="P53"><draw:frame draw:style-name="fr1" draw:name="Bild23" text:anchor-type="as-char" svg:width="13.497cm" svg:height="6.839cm" draw:z-index="19"><draw:image xlink:href="Pictures/1000000100000258000001302C3229B5.png" xlink:type="simple" xlink:show="embed" xlink:actuate="onLoad" draw:mime-type="image/png"/></draw:frame><text:s/></text:p>
      <text:p text:style-name="P49">Eine mögliche Anwendung, bei der sechs programmierbare und ein GND-Pin benötigt werden, ist die Nachbildung einer Verkehrsampelschaltung. Hier der Aufbau mit Hilfe eines Steckbretts.</text:p>
      <text:p text:style-name="P53"><draw:frame draw:style-name="fr1" draw:name="Bild24" text:anchor-type="as-char" svg:width="15.995cm" svg:height="12.682cm" draw:z-index="20"><draw:image xlink:href="Pictures/10000001000002BC0000022B76E17A5D.png" xlink:type="simple" xlink:show="embed" xlink:actuate="onLoad" draw:mime-type="image/png"/></draw:frame><text:s/></text:p>
      <text:p text:style-name="P49">Der für die Programmierung nötige Blockcode findet sich im MakeCode-Editor auf der Mittelleiste unter „Fortgeschritten” und „Pins”. Zum An- und Ausschalten dient der Block mit der Beschriftung „Schreibe digitalen Wert von Pin …. auf ….“. Die Bezeichnungen der <text:soft-page-break/>Pins muss über das zum jeweiligen Board passende Pinout ermittelt werden. Hier die Programmierung:</text:p>
      <text:p text:style-name="P53"><draw:frame draw:style-name="fr2" draw:name="Bild25" text:anchor-type="as-char" svg:width="7.938cm" svg:height="22.066cm" draw:z-index="30"><draw:image xlink:href="Pictures/100000010000012C000003428DB8C56A.png" xlink:type="simple" xlink:show="embed" xlink:actuate="onLoad" draw:mime-type="image/png"/></draw:frame><text:s/></text:p>
      <text:p text:style-name="P49">Wer sich das Blöcke schieben ersparen möchte, der kopiert den nachfolgenden Java-Script und lässt ihn vom MakeCode-Editor in obigen Blockcode umwandeln.</text:p>
      <text:p text:style-name="P54"><text:span text:style-name="Source_20_Text">pins.digitalWritePin(DigitalPin.P1, 1)</text:span></text:p>
      <text:p text:style-name="P54"><text:soft-page-break/><text:span text:style-name="Source_20_Text">pins.digitalWritePin(DigitalPin.P2, 1)</text:span></text:p>
      <text:p text:style-name="P54"><text:span text:style-name="Source_20_Text">basic.pause(5000)</text:span></text:p>
      <text:p text:style-name="P54"><text:span text:style-name="Source_20_Text">pins.digitalWritePin(DigitalPin.P3, 1)</text:span></text:p>
      <text:p text:style-name="P54"><text:span text:style-name="Source_20_Text">basic.pause(2000)</text:span></text:p>
      <text:p text:style-name="P54"><text:span text:style-name="Source_20_Text">pins.digitalWritePin(DigitalPin.P1, 0)</text:span></text:p>
      <text:p text:style-name="P54"><text:span text:style-name="Source_20_Text">pins.digitalWritePin(DigitalPin.P3, 0)</text:span></text:p>
      <text:p text:style-name="P54"><text:span text:style-name="Source_20_Text">pins.digitalWritePin(DigitalPin.P0, 1)</text:span></text:p>
      <text:p text:style-name="P54"><text:span text:style-name="Source_20_Text">basic.pause(5000)</text:span></text:p>
      <text:p text:style-name="P54"><text:span text:style-name="Source_20_Text">pins.digitalWritePin(DigitalPin.P0, 0)</text:span></text:p>
      <text:p text:style-name="P54"><text:span text:style-name="Source_20_Text">pins.digitalWritePin(DigitalPin.P3, 1)</text:span></text:p>
      <text:p text:style-name="P54"><text:span text:style-name="Source_20_Text">basic.pause(2000)</text:span></text:p>
      <text:p text:style-name="P54"><text:span text:style-name="Source_20_Text">pins.digitalWritePin(DigitalPin.P3, 0)</text:span></text:p>
      <text:p text:style-name="P54"><text:span text:style-name="Source_20_Text">pins.digitalWritePin(DigitalPin.P1, 1)</text:span></text:p>
      <text:p text:style-name="P54"><text:span text:style-name="Source_20_Text">basic.pause(2000)</text:span></text:p>
      <text:p text:style-name="P54"><text:span text:style-name="Source_20_Text">pins.digitalWritePin(DigitalPin.C17, 1)</text:span></text:p>
      <text:p text:style-name="P54"><text:span text:style-name="Source_20_Text">basic.pause(2000)</text:span></text:p>
      <text:p text:style-name="P54"><text:span text:style-name="Source_20_Text">pins.digitalWritePin(DigitalPin.P2, 0)</text:span></text:p>
      <text:p text:style-name="P54"><text:span text:style-name="Source_20_Text">pins.digitalWritePin(DigitalPin.C17, 0)</text:span></text:p>
      <text:p text:style-name="P54"><text:span text:style-name="Source_20_Text">pins.digitalWritePin(DigitalPin.C16, 1)</text:span></text:p>
      <text:p text:style-name="P54"><text:span text:style-name="Source_20_Text">basic.pause(5000)</text:span></text:p>
      <text:p text:style-name="P54"><text:span text:style-name="Source_20_Text">pins.digitalWritePin(DigitalPin.C16, 0)</text:span></text:p>
      <text:p text:style-name="P54"><text:span text:style-name="Source_20_Text">pins.digitalWritePin(DigitalPin.C17, 1)</text:span></text:p>
      <text:p text:style-name="P54"><text:span text:style-name="Source_20_Text">basic.pause(2000)</text:span></text:p>
      <text:p text:style-name="P54"><text:span text:style-name="Source_20_Text">pins.digitalWritePin(DigitalPin.C17, 0)</text:span></text:p>
      <text:p text:style-name="P55"/>
      <text:p text:style-name="P56"><text:bookmark text:name="RGB-LED"/>RGB-LED</text:p>
      <text:p text:style-name="P57">RGB-LEDs bestehen im Inneren aus drei einzeln ansteuerbaren LEDS, die in den Farben „Rot“, „Grün“ und „Blau“ leuchten können. Über eine Kombination der LEDs können Mischfarben erzeugt werden. So entsteht beispielsweise durch das Anschalten der blauen und grünen LED die Farbe „Türkis“.</text:p>
      <text:p text:style-name="P58">Zum Ansteuern der RGB-LED dient unter „Grundlagen“ der Block „setze RGB-LED-Farbe auf“. Ein Klick auf das Farbfeld öffnet ein Auswahlmenü.</text:p>
      <text:p text:style-name="P58">Hier ein Programmbeispiel, das die Farben Blau und Rot für jeweils zwei Sekunden zeigt und dann bei Grün stehenbleibt:</text:p>
      <text:p text:style-name="P59"><text:soft-page-break/><draw:frame draw:style-name="fr1" draw:name="Bild26" text:anchor-type="as-char" svg:width="14.609cm" svg:height="9.423cm" draw:z-index="36"><draw:image xlink:href="Pictures/1000000000000320000002045B70D40F.jpg" xlink:type="simple" xlink:show="embed" xlink:actuate="onLoad" draw:mime-type="image/jpeg"/></draw:frame><text:s/></text:p>
      <text:p text:style-name="P59"/>
      <text:p text:style-name="P60"><text:bookmark text:name="Lagesensor"/>Lagesensor</text:p>
      <text:p text:style-name="P61">Auf dem Calliope mini ist der 9-Achsen-Orientierungssensor BMX055 von Bosch integriert, der 3 Sensoren in sich vereinigt, nämlich Beschleunigungs-, Rotations- und Magnetsensor. Damit lassen sich alle Formen von Bewegungen identifizieren.</text:p>
      <text:p text:style-name="P62">Unter „Eingabe“ findet sich der Baustein „wenn geschüttelt“, der diesen Sensor einbindet.</text:p>
      <text:p text:style-name="P62">Hier ein einfaches Programmbeispiel, das beim Schütteln des Calliope die RGB-LED 5 Sekunden lang auf Rot setzt und dann dauerhaft auf Grün umschaltet.</text:p>
      <text:p text:style-name="P63"><draw:frame draw:style-name="fr1" draw:name="Bild27" text:anchor-type="as-char" svg:width="14.369cm" svg:height="9.148cm" draw:z-index="43"><draw:image xlink:href="Pictures/100000010000025800000184DD2D626B.png" xlink:type="simple" xlink:show="embed" xlink:actuate="onLoad" draw:mime-type="image/png"/></draw:frame><text:s/></text:p>
      <text:p text:style-name="P62"><text:soft-page-break/>Die Simulation wird gestartet,  wenn mit dem Cursor unregelmäßige Bewegungen über dem Simulator ausgeführt werden oder auf das blaurote Feld mit dem sternförmigen Smiley unterhalb des Calliope mini geklickt wird.</text:p>
      <text:p text:style-name="P62"/>
      <text:p text:style-name="P64"><text:bookmark text:name="Töne erzeugen"/>Töne erzeugen</text:p>
      <text:p text:style-name="P65">Wenn hier von Tönen gesprochen wird, sind Schallereignisse gemeint, die üblicherweise von Musikinstrumenten, der menschlichen Stimme oder elastischen Körpern erzeugt werden. Bei der unten beschriebenen Hardware erledigt das ein piezo-elektrisches Element (Buzzer), in dem eine Metallmembran durch rasches Ein- und Ausschalten in Schwingung versetzt wird.</text:p>
      <text:p text:style-name="P66">Die so erzeugten Töne können an der Höhe unterschieden werden. Gemeint ist damit die Anzahl der sich wiederholenden Schwingungen pro Sekunde. Allgemein gilt, je mehr Schwingungen, desto höher der Ton und umgekehrt. Die Tonhöhe wird in Hertz (Hz) gemessenen, benannt nach dem deutschen Physiker Heinrich Hertz (1857 – 1894).</text:p>
      <text:p text:style-name="P66">Im Makecode-Editor sind Töne unter der Schaltfläche „Musik“ zu finden. Dort werden sie in unterschiedlichen Formen vorgehalten: Als Multifunktionsblock „spiele Melodie …“, mit dem Tonfolgen zusammengeklickt werden können und „spiele Note …, beziehungsweise „Note (Hz) …“. zum Festlegen einzelner Töne. </text:p>
      <text:p text:style-name="P67"><draw:frame draw:style-name="fr1" draw:name="Bild28" text:anchor-type="as-char" svg:width="16.185cm" svg:height="6.096cm" draw:z-index="76"><draw:image xlink:href="Pictures/10000000000002C50000010B9506FB05.jpg" xlink:type="simple" xlink:show="embed" xlink:actuate="onLoad" draw:mime-type="image/jpeg"/></draw:frame></text:p>
      <text:p text:style-name="P67">Untermenüs beim Anwählen von „Eingabe“ und „Musik“ </text:p>
      <text:p text:style-name="P68">Um die Töne erst auf Knopfdruck auszugeben, wird der Baustein „wenn Knopf A geklickt“ vorgegeben, um darin die Blöcke „spiele Note Mittleres C für 1 Schlag“ und „spiele Note Mittleres D für 1 Schlag“ einzubinden. Dadurch kann durch Betätigen des Knopfs A auf dem Simulator für jeweils eine halbe Sekunde ein „Mittleres C“ und ein „Mittleres D“ ausgegeben werden.</text:p>
      <text:p text:style-name="P67"><draw:frame draw:style-name="fr1" draw:name="Bild29" text:anchor-type="as-char" svg:width="8.767cm" svg:height="3.757cm" draw:z-index="79"><draw:image xlink:href="Pictures/100000000000019D000000B1BF6FF36C.jpg" xlink:type="simple" xlink:show="embed" xlink:actuate="onLoad" draw:mime-type="image/jpeg"/></draw:frame></text:p>
      <text:p text:style-name="P67"><text:soft-page-break/>Blockcode einer Zweitonfolge auf Knopfdruck </text:p>
      <text:p text:style-name="P68">Klickt man auf die im weißen Feld benannte Note, wird eine Klaviatur eingeblendet, auf der durch Anwahl einer Taste die dazu passende Note ausgewählt wird.</text:p>
      <text:p text:style-name="P67"><draw:frame draw:style-name="fr1" draw:name="Bild30" text:anchor-type="as-char" svg:width="12.487cm" svg:height="6.526cm" draw:z-index="44"><draw:image xlink:href="Pictures/10000000000002510000013659333A78.jpg" xlink:type="simple" xlink:show="embed" xlink:actuate="onLoad" draw:mime-type="image/jpeg"/></draw:frame></text:p>
      <text:p text:style-name="P67">Tonauswahl </text:p>
      <text:p text:style-name="P68">Die Notenlänge kann über einen Klick auf das kleine Dreieck vor dem Begriff „Schlag“ variiert werden.</text:p>
      <text:p text:style-name="P69"/>
      <text:p text:style-name="P66"><text:span text:style-name="Strong_20_Emphasis">Einige Melodien</text:span>…</text:p>
      <text:p text:style-name="P66">… können hier <text:a xlink:type="simple" xlink:href="https://mint-unt.de/wp-content/uploads/2022/03/Musik-Calliope-Arduino.zip" office:target-frame-name="_blank" xlink:show="new" text:style-name="Internet_20_link" text:visited-style-name="Visited_20_Internet_20_Link">gezippt</text:a> in Form von MS-Word-Dateien heruntergeladen werden. Für den Arduino als Sketche in separaten Ordnern, für den Calliope in Word-Dateien, aus denen der jeweilige Java-Code in den Zwischenspeicher kopiert werden kann.</text:p>
      <text:p text:style-name="P70"><draw:frame draw:style-name="fr1" draw:name="Bild31" text:anchor-type="as-char" svg:width="14.725cm" svg:height="9.529cm" draw:z-index="75"><draw:image xlink:href="Pictures/10000001000002BC000001C5C61FBA76.png" xlink:type="simple" xlink:show="embed" xlink:actuate="onLoad" draw:mime-type="image/png"/></draw:frame><text:s/></text:p>
      <text:p text:style-name="P68">Einfügen kann man den Inhalt des Zwischenspeichers durch einen Klick auf „JavaScript“ in der Kopfzeile des Editors. Wenn in dem sich öffnenden Feld etwas steht, wie in der <text:soft-page-break/>Abbildung oben, muss das überschrieben werden. Das geht am besten so, dass man den Cursor in eine Zeile setzt. Die Tastenkombination &lt;Strg+A&gt; (alles auswählen) und danach &lt;Strg+C&gt; (Einfügen) betätigt. Ein weiterer Klick auf „Blöcke“ in der Kopfzeile des Editors wandelt dann den Java- in Blockcode um.</text:p>
      <text:p text:style-name="P68"/>
      <text:p text:style-name="P71"><text:bookmark text:name="Text senden"/>Text senden</text:p>
      <text:p text:style-name="P72">Im Folgenden wird gezeigt, wie mithilfe der Bluetooth-Funktion Text von einem Calliope mini auf einen anderen übertragen werden kann.</text:p>
      <text:p text:style-name="P73">Benötigt werden zwei Calliope mini. Erster soll als Empfänger und zweiter als Sender eingerichtet werden.</text:p>
      <text:p text:style-name="P74"><draw:frame draw:style-name="fr1" draw:name="Bild32" text:anchor-type="as-char" svg:width="15.233cm" svg:height="2.164cm" draw:z-index="3"><draw:image xlink:href="Pictures/1002E37B0000676900000E6B870C1DC1.svg" xlink:type="simple" xlink:show="embed" xlink:actuate="onLoad" draw:mime-type="image/svg+xml"/><draw:image xlink:href="Pictures/10000001000004E3000000AE13BFF493.png" xlink:type="simple" xlink:show="embed" xlink:actuate="onLoad" draw:mime-type="image/png"/></draw:frame></text:p>
      <text:p text:style-name="P74">Calliope mini der Version 3, die als Empfänger und Sender programmiert werden sollen </text:p>
      <text:p text:style-name="P74"><draw:frame draw:style-name="fr4" draw:name="Bild33" text:anchor-type="char" svg:x="0.15cm" svg:y="0cm" svg:width="4.055cm" svg:height="3.239cm" draw:z-index="25"><draw:image xlink:href="Pictures/100000010000009F0000007F159A9D7F.png" xlink:type="simple" xlink:show="embed" xlink:actuate="onLoad" draw:mime-type="image/png"/></draw:frame>Um das zu ermöglichen, muss nach dem Start des Editors auf „Erweiterungen“ geklickt und auf der sich öffnenden Seite auf die Schaltfläche „radio“ geklickt werden. Das bewirkt, dass nun „Funk“ im Auswahlmenü des Editors verfügbar ist. Damit gelingt die Programmierung – zunächst die des Empfängers.</text:p>
      <text:p text:style-name="P74"><text:s text:c="2"/></text:p>
      <text:p text:style-name="P75"><draw:frame draw:style-name="fr1" draw:name="Bild34" text:anchor-type="as-char" svg:width="8.056cm" svg:height="5.971cm" draw:z-index="82"><draw:image xlink:href="Pictures/10002A6200001FCD00001C758C8105A2.svg" xlink:type="simple" xlink:show="embed" xlink:actuate="onLoad" draw:mime-type="image/svg+xml"/><draw:image xlink:href="Pictures/100000010000018100000158DF651586.png" xlink:type="simple" xlink:show="embed" xlink:actuate="onLoad" draw:mime-type="image/png"/></draw:frame></text:p>
      <text:p text:style-name="P75">Programmcode für den Empfänger </text:p>
      <text:p text:style-name="P73">Schwierig bei diesem Schritt ist, dass der Block „setze Sendeleistung auf …“ unter dem Menüpunkt „mehr“ vorgehalten wird und zudem unter „Variablen“ die Variable „receivedString“ erzeugt und in den Block „zeige Text“ eingefügt werden muss.</text:p>
      <text:p text:style-name="P73">Das Programmieren des Senders sollte unproblematisch sein. Das „Hallo“ im Block „sende Text … über Funk“ kann durch einen beliebigen Text ersetzt werden.</text:p>
      <text:p text:style-name="P75"><text:soft-page-break/><draw:frame draw:style-name="fr1" draw:name="Bild35" text:anchor-type="as-char" svg:width="7.029cm" svg:height="6.944cm" draw:z-index="83"><draw:image xlink:href="Pictures/10003452000019F400001CE38F253188.svg" xlink:type="simple" xlink:show="embed" xlink:actuate="onLoad" draw:mime-type="image/svg+xml"/><draw:image xlink:href="Pictures/100000010000013A0000015D97A7EF57.png" xlink:type="simple" xlink:show="embed" xlink:actuate="onLoad" draw:mime-type="image/png"/></draw:frame></text:p>
      <text:p text:style-name="P75">Programmcode für den Sender </text:p>
      <text:p text:style-name="P76">Nachfolgend <text:span text:style-name="T30">die Codes</text:span> in JavaScript.</text:p>
      <table:table table:name="Tabelle3" table:style-name="Tabelle3">
        <table:table-column table:style-name="Tabelle3.A"/>
        <table:table-row>
          <table:table-cell table:style-name="Tabelle3.A1" office:value-type="string">
            <text:p text:style-name="P77">radio.onReceivedString(function (receivedString) {<text:line-break/>    basic.showString(receivedString)<text:line-break/>})<text:line-break/>radio.setGroup(1)<text:line-break/>radio.setTransmitPower(7) </text:p>
          </table:table-cell>
        </table:table-row>
      </table:table>
      <text:p text:style-name="P78">Code für den Controller, auf dem der Text angezeigt werden soll (Empfänger).</text:p>
      <table:table table:name="Tabelle1" table:style-name="Tabelle1">
        <table:table-column table:style-name="Tabelle1.A"/>
        <table:table-row>
          <table:table-cell table:style-name="Tabelle1.A1" office:value-type="string">
            <text:p text:style-name="P77">input.onButtonEvent(Button.A, input.buttonEventClick(), function () {<text:line-break/>    radio.sendString(“ Hallo “ )<text:line-break/>})<text:line-break/>radio.setGroup(1)<text:line-break/>radio.setTransmitPower(7) </text:p>
          </table:table-cell>
        </table:table-row>
      </table:table>
      <text:p text:style-name="P76">Code für <text:span text:style-name="T30">Controller, von </text:span>de<text:span text:style-name="T30">m</text:span> <text:span text:style-name="T30">der Text gesendet werden soll (Sender)</text:span>. </text:p>
      <text:p text:style-name="P65"/>
      <text:p text:style-name="P79"><text:bookmark text:name="Motorentreiber"/>Motorentreiber</text:p>
      <text:p text:style-name="P80">Die Versionen 1 und 2 des Calliope mini verfügen nur über den <text:span text:style-name="Strong_20_Emphasis">einfachen</text:span> Motorentreiber DRV8837.<text:span text:style-name="Strong_20_Emphasis"> </text:span></text:p>
      <text:p text:style-name="P81"><draw:frame draw:style-name="fr1" draw:name="Bild36" text:anchor-type="as-char" svg:width="10.767cm" svg:height="7.287cm" draw:z-index="23"><draw:image xlink:href="Pictures/10000000000002580000017DF3FB57A7.jpg" xlink:type="simple" xlink:show="embed" xlink:actuate="onLoad" draw:mime-type="image/jpeg"/></draw:frame></text:p>
      <text:p text:style-name="P81">Anschluss von zwei Motoren am Calliope mini der Versionen 1.3 und 2.0 mit 6 Pins in der obersten Reihe. Der Batteriehalter mit 3V versorgt das Board mit Strom, der 9V Block die Motoren. </text:p>
      <text:p text:style-name="P82">Der Calliope mini in der Version 3 ist mit dem <text:span text:style-name="Strong_20_Emphasis">zweifachen</text:span> Motorentreiber DRV8835 ausgestattet.</text:p>
      <text:p text:style-name="P81"><draw:frame draw:style-name="fr1" draw:name="Bild37" text:anchor-type="as-char" svg:width="6.893cm" svg:height="7.773cm" draw:z-index="24"><draw:image xlink:href="Pictures/1000000100000258000002B13937EA9D.png" xlink:type="simple" xlink:show="embed" xlink:actuate="onLoad" draw:mime-type="image/png"/></draw:frame></text:p>
      <text:p text:style-name="P81">Anschluss von 2 Motoren am Calliope mini Version 3. Der 9V Block versorgt sowohl das Board als auch die Motoren mit Strom. </text:p>
      <text:p text:style-name="P82">Die mit einfachen Treibern ausgerüsteter Calliope minis können ein Fahrzeug nur in eine Richtung und nach rechts oder links steuern. Ein Calliope mini V3 ermöglicht das Vor- und Rückwärtsfahren sowie ein schnelles und langsames Drehen in beide Richtungen. Wie genau sich die beiden Treiber unterscheiden, kann <text:a xlink:type="simple" xlink:href="https://mint-unt.de/wp-content/uploads/2025/10/Motortreiber.pdf" office:target-frame-name="_blank" xlink:show="new" text:style-name="Internet_20_link" text:visited-style-name="Visited_20_Internet_20_Link">hier</text:a> nachvollzogen werden.</text:p>
      <text:p text:style-name="P83"><text:soft-page-break/>Auf den älteren Boards finden sich die Pins zum Anschließen von Batterie und Motoren in der obersten Reihe der Lötösen auf dem Calliope-Board. Bei der Version 1.0 sind es fünf, bei den Versionen 1.3 und 2.0 sechs Anschlüsse. Bei der Version 1.0 muss deshalb ein GND-Pin aus der Reihe darunter einbezogen werden.</text:p>
      <text:p text:style-name="P84">Die Version 3.0 verfügt über eine Buchsenleiste. Die Anschlüsse sind durch weiße Balken an den Seiten der Buchsenleiste kenntlich gemacht.</text:p>
      <text:p text:style-name="P81"><draw:frame draw:style-name="fr3" draw:name="Bild38" text:anchor-type="as-char" svg:y="-4.143cm" svg:width="6.83cm" svg:height="4.477cm" draw:z-index="84"><draw:image xlink:href="Pictures/100000010000022F0000015054A00DE0.png" xlink:type="simple" xlink:show="embed" xlink:actuate="onLoad" draw:mime-type="image/png"/></draw:frame></text:p>
      <text:p text:style-name="P81">Anschlüsse von Batterie und Motoren beim Calliope mini V3. </text:p>
      <text:p text:style-name="P83">Ältere Boards können mit einem externen Motorentreiber aufgerüstet werden, beispielsweise einem L293D. Er birgt in seinem Innern zwei H-Brücken, die – wie der DRV8835 – eine vollumfängliche Steuerung des Fahrzeugs möglich machen.</text:p>
      <text:p text:style-name="P81"><draw:frame draw:style-name="fr1" draw:name="Bild39" text:anchor-type="as-char" svg:width="11.619cm" svg:height="10.306cm" draw:z-index="85"><draw:image xlink:href="Pictures/10000000000002BC0000027D00718DD4.jpg" xlink:type="simple" xlink:show="embed" xlink:actuate="onLoad" draw:mime-type="image/jpeg"/></draw:frame></text:p>
      <text:p text:style-name="P81">Aufwertung eines älteren Calliope minis mit einem Motorentreiber.</text:p>
      <text:p text:style-name="P82"/>
      <text:p text:style-name="P82">Hier das Anschlussschema …</text:p>
      <text:p text:style-name="P85"><text:soft-page-break/><draw:frame draw:style-name="fr1" draw:name="Bild40" text:anchor-type="as-char" svg:width="11.529cm" svg:height="9.454cm" draw:z-index="32"><draw:image xlink:href="Pictures/10000000000001F40000019A66A7A327.jpg" xlink:type="simple" xlink:show="embed" xlink:actuate="onLoad" draw:mime-type="image/jpeg"/></draw:frame><text:s/></text:p>
      <text:p text:style-name="P82">… und ein Layout der Calliope-Pins bei den Versionen 1.3 und 2.0:</text:p>
      <text:p text:style-name="P81"><draw:frame draw:style-name="fr1" draw:name="Bild41" text:anchor-type="as-char" svg:width="12.116cm" svg:height="3.392cm" draw:z-index="86"><draw:image xlink:href="Pictures/1000000000000258000000A88788816C.jpg" xlink:type="simple" xlink:show="embed" xlink:actuate="onLoad" draw:mime-type="image/jpeg"/></draw:frame></text:p>
      <text:p text:style-name="P84">Die oberen 6 Pins kommunizieren mit dem auf dem Calliope mini verbauten Motorentreiber, in der Doppelreihe darunter sind die übrigen Pins aufgelistet. Bei der Version 1.0 fehlt ein GND-Anschluss in der oberen Reihe, sodass dieser aus einer Reihe darunter einbezogen werden muss. </text:p>
      <text:p text:style-name="P82">Zum Programmieren müssen die Motoren in dieser Zusammenstellung natürlich über die Pins angesprochen werden, die der Motorentreiber zur Verfügung stellt. Hier also die Pins C6, C9, C16 und C17. Der folgende Beispielcode zeigt wie das geligen kann.</text:p>
      <text:p text:style-name="P85"><text:soft-page-break/><draw:frame draw:style-name="fr1" draw:name="Bild42" text:anchor-type="as-char" svg:width="8.744cm" svg:height="9.985cm" draw:z-index="33"><draw:image xlink:href="Pictures/1000000100000258000002766A7B122D.png" xlink:type="simple" xlink:show="embed" xlink:actuate="onLoad" draw:mime-type="image/png"/></draw:frame><text:s/></text:p>
      <text:p text:style-name="P82">Das Programmierung startet auf Knopfdruck die Motoren viermal für jeweils 2 Sekunden mit reduzierten Drehzahlen. Das Fahrzeug fährt also viermal „ruckweise“ nach vorn und kommt danach zum Stillstand.</text:p>
      <text:p text:style-name="P83">Im MakeCode-Editor finden sich die Programmierbausteine (von oben nach unten) unter „Eingabe“, „Schleifen“, „Fortgeschritten“ –&gt; „Pins“ und „Grundlagen“.</text:p>
      <text:p text:style-name="P80"/>
      <text:p text:style-name="P86"><text:bookmark text:name="Mobil mit Calliope"/>Mobil mit Calliope</text:p>
      <text:p text:style-name="P87">Da Grundschulen nur in Ausnahmefällen über zur Holzbearbeitung geeignete Werkzeuge und Maschinen verfügen, werden hier Fahrzeuge in den Blick genommen, die mit einfachen Mitteln hergestellt werden können. Die Entwicklung soll dabei vom einfachen Fahrgestell zum programmierbaren Fahrzeug führen.</text:p>
      <text:p text:style-name="P88">Eine reich bebilderte und sehr ausführliche Anleitung, die weit über die nachfolgenden Erläuterungen hinausreicht, kann hier heruntergeladen werden: <text:a xlink:type="simple" xlink:href="https://mint-unt.de/wp-content/uploads/2022/03/Fzg-Call-Ardu-n.pdf" office:target-frame-name="_blank" xlink:show="new" text:style-name="Internet_20_link" text:visited-style-name="Visited_20_Internet_20_Link">Download</text:a></text:p>
      <text:p text:style-name="P89"><draw:frame draw:style-name="fr5" draw:name="Bild52" text:anchor-type="char" svg:x="8.807cm" svg:y="0cm" svg:width="7.387cm" svg:height="5.588cm" draw:z-index="4"><draw:image xlink:href="Pictures/100000010000015D00000108EC7BD760.png" xlink:type="simple" xlink:show="embed" xlink:actuate="onLoad" draw:mime-type="image/png"/></draw:frame>Zur Herstellung eines einfachen Gefährts, wie das rechts abgebildete, werden neben Heißkleber und Seitenschneider Trinkhalme, Schaschlikspieße, Holzspatel und Holzräder benötigt, die für wenig Geld im Internet teils im Supermarkt erstanden werden können (Bezugsquellen am Ende des Kapitels).</text:p>
      <text:p text:style-name="P88">Zur Konstruktion des Fahrzeugs wird ein Spatel der Länge nach zusammen- und zwei gleichlangen Abschnitten eines Trinkhalms quer dazu geklebt. Danach werden in die Bohrungen der Räder Schaschlikspieße <text:soft-page-break/>gesteckt, diese durch die Trinkhalme geführt und so eingekürzt, dass das gegenüberliegende Rad Halt findet, ohne die freie Drehbarkeit zu behindern. Wenn nötig, die Räder zusätzlich mit etwas Heißkleber sichern.</text:p>
      <text:p text:style-name="P88">Die Funktionstüchtigkeit eines solchen Fahrzeugs kann im Rahmen eines kurzen Wettbewerbs erprobt werden: Über ein schräggestelltes Brett erfahren die Wettbewerbsfahrzeuge eine vergleichbare Beschleunigung, sodass über die zurückgelegte Strecke beim Ausrollen auf ebenem Terrain die Laufeigenschaften beurteilt werden können. Neben der zurückgelegten Strecke kann auch der Geradeauslauf in die Bewertung einbezogen werden. </text:p>
      <text:p text:style-name="P88"><draw:frame draw:style-name="fr4" draw:name="Bild43" text:anchor-type="char" svg:x="0.203cm" svg:y="0cm" svg:width="9.927cm" svg:height="9.97cm" draw:z-index="5"><draw:image xlink:href="Pictures/10000001000001D5000001D73E85BD84.png" xlink:type="simple" xlink:show="embed" xlink:actuate="onLoad" draw:mime-type="image/png"/></draw:frame>In einem nächsten Schritt wird das Fahrzeug mit Batterie sowie Elektromotor und Rädern ausgestattet. Dazu wirdvom Vorgängerfahrzeug ein Räderpaar entfernt und Motor sowie Batterie mit Heißkleber oder einem Streifen Teppichklebeband wie in der Abbildung links befestigt. </text:p>
      <text:p text:style-name="P88">Zum Steuern des Fahrzeugs werden Motor und Batterie über ein zweiadriges Kabel verbunden, an dessen Ende ein Taster (Schließer) angeschlossen ist. Ein Druck auf den Knopf startet den Motor. Wird der Knopf losgelassen, stoppt er.</text:p>
      <text:p text:style-name="P88">Da das Gefährt nur geradeaus fahren kann, stellt sich die Frage, wie ein solches Gefährt mit einfachen Mitteln auch nach links und rechts gesteuert werden kann. Einfach meint hier den Verzicht auf eine separate Lenkung, bei der die Räder nach links oder rechts eingeschlagen werden. </text:p>
      <text:p text:style-name="P88">Der Weg dahin führt über die Verwendung von zwei Getriebemotoren, die samt Räder an einem Ende eines 9 x 14 cm großen Sperrholzbrettchens befestigt werden.<draw:frame draw:style-name="fr5" draw:name="Bild44" text:anchor-type="char" svg:x="11.501cm" svg:y="0cm" svg:width="5.334cm" svg:height="3.598cm" draw:z-index="6"><draw:image xlink:href="Pictures/10000001000000FC000000AA7560AEAC.png" xlink:type="simple" xlink:show="embed" xlink:actuate="onLoad" draw:mime-type="image/png"/></draw:frame> </text:p>
      <text:p text:style-name="P88">Auf der Unterseite wird die Hälfte eines Tischtennisballs mit Heißkleber befestigt, damit das Gefährt in eine waagerechte Position kommt.</text:p>
      <text:p text:style-name="P88"><draw:frame draw:style-name="fr4" draw:name="Bild45" text:anchor-type="char" svg:x="0.092cm" svg:y="0cm" svg:width="5.482cm" svg:height="3.196cm" draw:z-index="7"><draw:image xlink:href="Pictures/100000010000010300000097CF014B1D.png" xlink:type="simple" xlink:show="embed" xlink:actuate="onLoad" draw:mime-type="image/png"/></draw:frame>Die Lenkung funktioniert über das Ein- und Ausschalten der Motoren: Für den Geradeauslauf müssen beide Motoren, für die Kurvenfahrt ein Motor laufen, der linke für eine Rechts-, der rechte für eine Linkskurve.</text:p>
      <text:p text:style-name="P88">Für die Fernsteuerung werden die Motoren wie oben über je einen Taster mit den Batterien verbunden.  Durch Drücken <text:soft-page-break/>des Tasters wird der jeweilige Stromkreis geschlossen und der Motor läuft an. Ist er unterbrochen (Knopf nicht gedrückt) steht der Motor still.</text:p>
      <text:p text:style-name="P88"><text:s/><draw:frame draw:style-name="fr4" draw:name="Bild46" text:anchor-type="char" svg:x="0.203cm" svg:y="0cm" svg:width="9.927cm" svg:height="6.964cm" draw:z-index="8"><draw:image xlink:href="Pictures/10000001000001D5000001497E216245.png" xlink:type="simple" xlink:show="embed" xlink:actuate="onLoad" draw:mime-type="image/png"/></draw:frame>Für eine Geradeausfahrt müssen beide Tasten gedrückt werden. Wird eine losgelassen, dreht das Fahrzeug entweder nach links oder rechts. </text:p>
      <text:p text:style-name="P88">Um das Fahrzeug auch rückwärts fahren zu lassen, müsste die Polung der Motoren umkehrbar sein. Das ist mit diesen Mitteln nicht möglich.</text:p>
      <text:p text:style-name="P88">Für den letzten Schritt, die Automatisierung der Steuerung, kommt – wie bereits gesagt – ein Calliope mini zum Einsatz.</text:p>
      <text:p text:style-name="P90"><draw:frame draw:style-name="fr2" draw:name="Bild48" text:anchor-type="as-char" svg:width="14.873cm" svg:height="5.632cm" draw:z-index="39"><draw:image xlink:href="Pictures/10000001000003200000012A7D0F49EC.png" xlink:type="simple" xlink:show="embed" xlink:actuate="onLoad" draw:mime-type="image/png"/></draw:frame></text:p>
      <text:p text:style-name="P90">Links Fahrzeug mit einem Calliope mini 2.0 rechts mit einem Calliope mini 3.0. </text:p>
      <text:p text:style-name="P91">Wer statt eines Calliopes einen Arduino auf dem Fahrzeug einsetzen möchte, findet <text:a xlink:type="simple" xlink:href="https://mint-unt.de/wp-content/uploads/2025/08/Ardu_Calli.pdf" office:target-frame-name="_blank" xlink:show="new" text:style-name="Internet_20_link" text:visited-style-name="Visited_20_Internet_20_Link">hier</text:a> Näheres in einer PDF-Datei zum Download.</text:p>
      <text:p text:style-name="P88">In Anlehnung an die Abbildung unten werden die Motoren am Calliope mini V2 jeweils mit GND und und den Anschlüssen A und B verbunden, der Pluspol des 9V Blocks mit VM+und mit dem Minuspol mit GND. Ein Pinout findet sich<text:a xlink:type="simple" xlink:href="https://mint-unt.de/motorentreiber/" office:target-frame-name="_blank" xlink:show="new" text:style-name="Internet_20_link" text:visited-style-name="Visited_20_Internet_20_Link"> auf dieser Seite</text:a> weiter unten.</text:p>
      <text:p text:style-name="P92"><draw:frame draw:style-name="fr1" draw:name="Bild49" text:anchor-type="as-char" svg:width="16.588cm" svg:height="3.311cm" draw:z-index="40"><draw:image xlink:href="Pictures/100000010000032000000086500254BA.png" xlink:type="simple" xlink:show="embed" xlink:actuate="onLoad" draw:mime-type="image/png"/></draw:frame><text:s/></text:p>
      <text:p text:style-name="P91">Beim Calliope mini V3 sind die Anschlüsse gekennzeichnet. Sie liegen untereinander. Das gilt auch für die beiden Batteriepole. Aber Vorsicht! Der Pluspol ist unten rechts. Ein Verwechseln der Pole kann den Calliope zerstören.</text:p>
      <text:p text:style-name="P88"><text:soft-page-break/>Der Calliope mini V2 benötigt zum Betrieb Strom aus einem Batteriehalter mit zwei AAA Mignonzellen. Er hat einen verpolungssicheren Stecker, der in die dazugehörige Buchse auf dem Calliope gedrückt wird. Beim Calliope mini V3 erfolgt die Stromversorgung über den 9V Block .</text:p>
      <text:p text:style-name="P88">Zur Programmierung einer Start/Stopp Funktion wird der „<text:a xlink:type="simple" xlink:href="https://mint-unt.de/makecode-editor-2/" office:target-frame-name="_blank" xlink:show="new" text:style-name="Internet_20_link" text:visited-style-name="Visited_20_Internet_20_Link">Makecode-Editor</text:a>“ gestartet, aus dem mittleren Menü „Eingabe“ angewählt und dort der Block „wenn Knopf A geklickt“.</text:p>
      <text:p text:style-name="P92"><draw:frame draw:style-name="fr2" draw:name="Bild50" text:anchor-type="as-char" svg:width="4.789cm" svg:height="2.064cm" draw:z-index="41"><draw:image xlink:href="Pictures/10000000000000F10000006843757D67.jpg" xlink:type="simple" xlink:show="embed" xlink:actuate="onLoad" draw:mime-type="image/jpeg"/></draw:frame><text:s/></text:p>
      <text:p text:style-name="P91">Mit dieser Vorgabe kann sichergestellt werden, dass die Motoren erst dann anlaufen, wenn der Knopf A auf dem Calliope mini gedrückt wird.</text:p>
      <text:p text:style-name="P88">Das Starten der Motoren erfolgt  über den Block „Motor … an mit … %“, der unter „Motoren“ zu finden ist. Zusammen mit dem Block „pausiere (ms) …“ kann daraus eine Programm erstellt werden, mit dem ein Fahrzeug auf Knopfdruck eine bestimmte Strecke fährt.</text:p>
      <text:p text:style-name="P92"><draw:frame draw:style-name="fr2" draw:name="Bild51" text:anchor-type="as-char" svg:width="5.847cm" svg:height="4.604cm" draw:z-index="42"><draw:image xlink:href="Pictures/1000000000000126000000E86958AE7B.jpg" xlink:type="simple" xlink:show="embed" xlink:actuate="onLoad" draw:mime-type="image/jpeg"/></draw:frame><text:s/></text:p>
      <text:p text:style-name="P91">Die Einstellungen „Motor A, B, A und B“ könen durch Anklicken des kleinen weißen Dreiecks vorgenommen werden. Wie bei Prozentzahlen üblich, kann der Wert zwischen 0 und 100 variiert werden, was Einfluss auf die <text:span text:style-name="T31">D</text:span>rehzahlen <text:span text:style-name="T31">der Motoren </text:span>hat. </text:p>
      <text:p text:style-name="P87"/>
      <text:p text:style-name="P93"><text:bookmark text:name="Verkleidung"/>Verkleidung</text:p>
      <text:p text:style-name="P94">Kinder lieben es, Fahrzeugen ein unverwechselbares Aussehen zu geben. Daraus ist die Idee entstanden, eine Anleitung zu schreiben, wie das „Mobil mit Calliope“ verkleidet werden kann.</text:p>
      <text:p text:style-name="P95"><draw:frame draw:style-name="fr1" draw:name="Bild47" text:anchor-type="as-char" svg:width="15.741cm" svg:height="3.884cm" draw:z-index="48"><draw:image xlink:href="Pictures/1000000000000394000000E25C46575B.png" xlink:type="simple" xlink:show="embed" xlink:actuate="onLoad" draw:mime-type="image/png"/></draw:frame></text:p>
      <text:p text:style-name="P95">Verkleidungen von links nach rechts: Formel-1-Renner, Traktor, Trike </text:p>
      <text:p text:style-name="P96"><text:soft-page-break/>Gebraucht wird Heißkleber, ein Baubrett (oder andere Unterlage), Pinnadeln, Lineal, Bleistift, Schere oder Cutter und dünne Wellpappe. Zur Konstruktion oben abgebildeter Verkleidungen gibt es <text:a xlink:type="simple" xlink:href="https://mint-unt.de/wp-content/uploads/2022/11/Verkleidungen.pdf" office:target-frame-name="_blank" xlink:show="new" text:style-name="Internet_20_link" text:visited-style-name="Visited_20_Internet_20_Link">hier </text:a>die dazu passenden Vorlagen. Sie sind an einem Grundbrett des Fahrzeugs von 14 x 9 cm orientiert.</text:p>
      <text:p text:style-name="P96"><text:span text:style-name="Emphasis">Durchführung</text:span></text:p>
      <text:p text:style-name="P96"><draw:frame draw:style-name="fr5" draw:name="Bild53" text:anchor-type="char" svg:x="7.691cm" svg:y="0cm" svg:width="8.954cm" svg:height="9.97cm" draw:z-index="9"><draw:image xlink:href="Pictures/10000001000001A7000001D7FAC4FEFB.png" xlink:type="simple" xlink:show="embed" xlink:actuate="onLoad" draw:mime-type="image/png"/></draw:frame>Eine Vorlage zusammen mit der Wellpappe geeigneter Größe auf der Unterlage platzieren und beides mit zwei Pinnadeln fixieren. Als nächstes alle Eckpunkte mit einer dritten Nadel durchstoßen. Danach den Ausdruck von der Pappe entfernen, die Löcher in der Pappe mit Lineal und Bleistift wie im Ausdruck verbinden, die Teile ausschneiden und mit Heißkleber zusammenfügen.</text:p>
      <text:p text:style-name="P97">Die Räder finden sich nicht auf den Vorlagen. Sie sind ebenfalls aus Pappe. Ihre Größe variiert. Ein Trinkglas oder anderer runder Gegenstand geeigneter Größe kann als Schablone dienen. Unterschiedliche Reifendicken erzielt man durch mehrere Papplagen.</text:p>
      <text:p text:style-name="P98">Baubrett mit Pappe, Vorlage und Pinnadeln <text:s text:c="4"/></text:p>
      <text:p text:style-name="P97">Die Laufflächen der Räder können durch Ummanteln mit Klebeband oder Pappstreifen optisch aufgewertet werden.</text:p>
      <text:p text:style-name="P96">Lenker und Sitze des Trikes fehlen ebenfalls auf den Vorlagen. Die Lenkergabel des Trikes ist aus einem Holz-Spatel (dünnes Brettchen) gefertigt, der Lenker aus isoliertem Kupferdraht gebogen worden. Die Sitze sind abgerundete Pappstreifen.</text:p>
      <text:p text:style-name="P96">Farbe und Aufkleber können das Ganze noch abrunden. Der Fantasie sollen da keine Grenzen gesetzt werden. Viel Spaß!</text:p>
      <text:p text:style-name="P94"/>
      <text:p text:style-name="P99"><text:bookmark text:name="Kollisiosschutz"/>Kollisionsschutz<draw:frame draw:style-name="fr5" draw:name="Bild61" text:anchor-type="char" svg:x="9.68cm" svg:y="0.039cm" svg:width="6.934cm" svg:height="5.551cm" draw:z-index="12"><draw:image xlink:href="Pictures/1000000100000169000001219E787697.png" xlink:type="simple" xlink:show="embed" xlink:actuate="onLoad" draw:mime-type="image/png"/></draw:frame></text:p>
      <text:p text:style-name="P100">Ein nächster Schritt bei der Steuerung von Fahrzeugen ist, das Gefährt ein Stück weit autonom zu machen. Die Fähigkeit, ein Hindernis zu erkennen und rechtzeitig vor einem Zusammenprall zu stoppen und abzudrehen, soll hier als Beispiel dienen. Rechts das Foto eines solchen Fahrzeugs.</text:p>
      <text:p text:style-name="P100"/>
      <text:p text:style-name="P101"><text:soft-page-break/><draw:frame draw:style-name="fr1" draw:name="Bild54" text:anchor-type="as-char" svg:width="11.952cm" svg:height="6.992cm" draw:z-index="51"><draw:image xlink:href="Pictures/10000001000002580000015F3ED83BFA.png" xlink:type="simple" xlink:show="embed" xlink:actuate="onLoad" draw:mime-type="image/png"/></draw:frame><text:s/></text:p>
      <text:p text:style-name="P102">Anschlussplan</text:p>
      <text:p text:style-name="P103">Zu den bereits bekannten Teilen hinzu kommt ein Grove Ultraschallsensor, der Hindernisse auf bis zu 35 cm Entfernung erkennen kann.</text:p>
      <text:p text:style-name="P104">Der Sensor erzeugt Ultraschall-Signale, die für uns Menschen nicht hörbar sind. Aus der Zeit, die das Signal bis zu einem Gegenstand und zurück zum Sensor benötigt, kann der Calliope mini errechnen, wie weit ein Objekt entfernt ist und entsprechend reagieren.</text:p>
      <text:p text:style-name="P104"><text:span text:style-name="Strong_20_Emphasis">Aufbau und Programmierung:</text:span></text:p>
      <text:p text:style-name="P104">Mithilfe eines <text:a xlink:type="simple" xlink:href="https://www.reichelt.de/de/de/shop/produkt/arduino_-_grove_universal-kabel_4-pin_20cm_fixiert_5er-pack_-191156" office:target-frame-name="_blank" xlink:show="new" text:style-name="Internet_20_link" text:visited-style-name="Visited_20_Internet_20_Link">passenden Kabels</text:a> werden <text:a xlink:type="simple" xlink:href="https://www.berrybase.de/seeed-grove-ultraschall-abstandssensor" office:target-frame-name="_blank" xlink:show="new" text:style-name="Internet_20_link" text:visited-style-name="Visited_20_Internet_20_Link">Sensor</text:a> und Calliope mini verbunden. Der Anschluss auf dem Calliope mini liegt rechts neben dem USB-Port (vgl. Abb. oben).</text:p>
      <text:p text:style-name="P104">Zur Programmierung muss im MakeCode-Editor über „Erweiterungen“ das „Grove“- Paket geladen werden. In der mittleren Menüzeile des Editors erscheint daraufhin der Eintrag „Grove“. Dort findet sich unter „Ultraschall“ folgender Programmblock:</text:p>
      <text:p text:style-name="P101"><draw:frame draw:style-name="fr1" draw:name="Bild55" text:anchor-type="as-char" svg:width="8.692cm" svg:height="0.743cm" draw:z-index="52"><draw:image xlink:href="Pictures/1000000100000190000000282B29BB6E.png" xlink:type="simple" xlink:show="embed" xlink:actuate="onLoad" draw:mime-type="image/png"/></draw:frame><text:s/></text:p>
      <text:p text:style-name="P103">Mit ihm und den „Logik“-Bausteinen „wenn – dann“ und „kleiner als“ …</text:p>
      <text:p text:style-name="P101"><draw:frame draw:style-name="fr1" draw:name="Bild56" text:anchor-type="as-char" svg:width="10.703cm" svg:height="3.018cm" draw:z-index="53"><draw:image xlink:href="Pictures/10000001000001F40000008DC2115203.png" xlink:type="simple" xlink:show="embed" xlink:actuate="onLoad" draw:mime-type="image/png"/></draw:frame><text:s/></text:p>
      <text:p text:style-name="P103">… lässt sich festlegen, bei welchem Abstand zu einem Hindernis der Sensor ansprechen soll. Im unten näher ausgeführten Beispiel sind das 20 cm.</text:p>
      <text:p text:style-name="P104">Zuerst wird die die Klammer „wenn-dann“ in „dauerhaft“ eingebunden.</text:p>
      <text:p text:style-name="P101"><text:soft-page-break/><draw:frame draw:style-name="fr1" draw:name="Bild57" text:anchor-type="as-char" svg:width="4.819cm" svg:height="4.784cm" draw:z-index="54"><draw:image xlink:href="Pictures/100000010000012C00000114F11990AA.png" xlink:type="simple" xlink:show="embed" xlink:actuate="onLoad" draw:mime-type="image/png"/></draw:frame><text:s/></text:p>
      <text:p text:style-name="P103">Danach wird der Baustein „0 = v 0“ bei „wahr“ eingefügt. </text:p>
      <text:p text:style-name="P101"><draw:frame draw:style-name="fr1" draw:name="Bild58" text:anchor-type="as-char" svg:width="5.983cm" svg:height="4.964cm" draw:z-index="55"><draw:image xlink:href="Pictures/10000001000001900000011F2B0D5D42.png" xlink:type="simple" xlink:show="embed" xlink:actuate="onLoad" draw:mime-type="image/png"/></draw:frame><text:s/></text:p>
      <text:p text:style-name="P103">Im Block „0 = v 0“ wird in das linke weiße Feld mit der „0“ der Block „Entfernung …“ eingefügt.</text:p>
      <text:p text:style-name="P101"><draw:frame draw:style-name="fr1" draw:name="Bild59" text:anchor-type="as-char" svg:width="14.732cm" svg:height="4.609cm" draw:z-index="56"><draw:image xlink:href="Pictures/10000001000002BC000000DB292FCB75.png" xlink:type="simple" xlink:show="embed" xlink:actuate="onLoad" draw:mime-type="image/png"/></draw:frame><text:s/></text:p>
      <text:p text:style-name="P103">Die übrigen Schritte können anhand der nachfolgenden Abbildung nachvollzogen werden.</text:p>
      <text:p text:style-name="P101"><text:soft-page-break/><draw:frame draw:style-name="fr3" draw:name="Bild60" text:anchor-type="as-char" svg:y="-12.522cm" svg:width="14.45cm" svg:height="11.993cm" draw:z-index="57"><draw:image xlink:href="Pictures/10000001000002BC0000024526875083.png" xlink:type="simple" xlink:show="embed" xlink:actuate="onLoad" draw:mime-type="image/png"/></draw:frame><text:s/></text:p>
      <text:p text:style-name="P103">Motoren- und Pausen-Bausteine können mit einem Rechtsklick dupliziert, die dort benötigten Zahlen mit einem einfachen Klick angewählt und dann überschrieben werden.</text:p>
      <text:p text:style-name="P104"><text:span text:style-name="Strong_20_Emphasis">Verhalten des Fahrzeugs:</text:span></text:p>
      <text:p text:style-name="P104">Wenn das Fahrzeug auf ein Hindernis trifft, stoppt es, fährt ein Stück rückwärts, dreht dann auf der Stelle und fährt weiter.</text:p>
      <text:p text:style-name="P104">Hier der Code in JavaScript:</text:p>
      <text:p text:style-name="P105"><text:span text:style-name="Source_20_Text">input.onButtonEvent(Button.A, input.buttonEventClick(), function () {</text:span></text:p>
      <text:p text:style-name="P105"><text:span text:style-name="Source_20_Text"><text:s text:c="4"/>motors.dualMotorPower(Motor.M0_M1, 50)</text:span></text:p>
      <text:p text:style-name="P105"><text:span text:style-name="Source_20_Text">})</text:span></text:p>
      <text:p text:style-name="P105"><text:span text:style-name="Source_20_Text">basic.forever(function () {</text:span></text:p>
      <text:p text:style-name="P105"><text:span text:style-name="Source_20_Text"><text:s text:c="4"/>if (grove.measureInCentimeters(DigitalPin.C16) &lt; 20) {</text:span></text:p>
      <text:p text:style-name="P105"><text:span text:style-name="Source_20_Text"><text:s text:c="8"/>motors.dualMotorPower(Motor.M0_M1, 0)</text:span></text:p>
      <text:p text:style-name="P105"><text:span text:style-name="Source_20_Text"><text:s text:c="8"/>basic.pause(1000)</text:span></text:p>
      <text:p text:style-name="P105"><text:span text:style-name="Source_20_Text"><text:s text:c="8"/>motors.dualMotorPower(Motor.M0_M1, -50)</text:span></text:p>
      <text:p text:style-name="P105"><text:span text:style-name="Source_20_Text"><text:s text:c="8"/>basic.pause(2000)</text:span></text:p>
      <text:p text:style-name="P105"><text:span text:style-name="Source_20_Text"><text:s text:c="8"/>motors.dualMotorPower(Motor.M0, 50)</text:span></text:p>
      <text:p text:style-name="P105"><text:span text:style-name="Source_20_Text"><text:s text:c="8"/>basic.pause(2000)</text:span></text:p>
      <text:p text:style-name="P105"><text:span text:style-name="Source_20_Text"><text:s text:c="8"/>motors.dualMotorPower(Motor.M1, 50)</text:span></text:p>
      <text:p text:style-name="P105"><text:soft-page-break/><text:span text:style-name="Source_20_Text"><text:s text:c="4"/>}</text:span></text:p>
      <text:p text:style-name="P105"><text:span text:style-name="Source_20_Text">})</text:span></text:p>
      <text:p text:style-name="P104">Wer den Code kopiert, um ihn im MakeCode-Editor einzufügen, muss beachten, dass die „Grove“ Erweiterung gelade sein muss, um ihn in Blockcode wandeln zu können. </text:p>
      <text:p text:style-name="P104">Ein ähnliches Bastelprojekt unter Verwendung eines eines Arduino-Mikrocontrollers findet sich <text:a xlink:type="simple" xlink:href="https://mint-unt.de/robino-i/" office:target-frame-name="_blank" xlink:show="new" text:style-name="Internet_20_link" text:visited-style-name="Visited_20_Internet_20_Link">hier</text:a>.</text:p>
      <text:p text:style-name="P100"/>
      <text:p text:style-name="P106"><text:bookmark text:name="Linienfolger"/>Linienfolger</text:p>
      <text:p text:style-name="P107"><draw:frame draw:style-name="fr4" draw:name="Bild73" text:anchor-type="char" svg:x="0.245cm" svg:y="0cm" svg:width="7.176cm" svg:height="5.228cm" draw:z-index="13"><draw:image xlink:href="Pictures/1000000100000153000000F741CE5513.png" xlink:type="simple" xlink:show="embed" xlink:actuate="onLoad" draw:mime-type="image/png"/></draw:frame>Das hier beschriebene Fahrzeug ist mit einem Sensor ausgestattet, der Schwarz von Weiß unterscheiden kann. Mit diesem Sensor und einer passenden Programmierung ist das Fahrzeug in der Lage, Richtungskorrekturen vorzunehmen, entweder nach rechts oder links. Es kann so – richtungsgebunden – einer Kreislinie folgen.</text:p>
      <text:p text:style-name="P108">Um solchen Einschränkungen zu begegnen, werden Linienfolger üblicherweise mit mindestens zwei Sensoren ausgestattet, also einer für jeden der beiden Motoren. Und das funktioniert dann so: Wenn die Linie (ein relativ breiter schwarzer Pfad) genau zwischen den Sensoren liegt, laufen beide Motoren und das Fahrzeug fährt geradeaus. Kommt ein Sensor über Schwarz, wird der jeweiligen Motor kurz gestoppt und so die Fahrtrichtung geändert: Ein Motorstopp korrigiert nach links, der andere nach rechts. Somit kann die Richtung frei gewählt und die Linie muss nicht zum Kreis gebunden sein.</text:p>
      <text:p text:style-name="P108">Diese Umstände wecken möglicherweise das Interesse, das im Folgenden beschriebene Fahrzeug mit einem zweiten Sensor auszustatten und die Programmierung entsprechend zu erweitern.</text:p>
      <text:p text:style-name="P109"><draw:frame draw:style-name="fr1" draw:name="Bild62" text:anchor-type="as-char" svg:width="15.127cm" svg:height="5.128cm" draw:z-index="60"><draw:image xlink:href="Pictures/10000001000003840000013138A5494D.png" xlink:type="simple" xlink:show="embed" xlink:actuate="onLoad" draw:mime-type="image/png"/></draw:frame></text:p>
      <text:p text:style-name="P110">Links Fahrzeugunterseite mit Reflexionssensor, der so angebracht werden muss, dass er sich dicht über dem Fahrbahnstreifen befindet. Über ein Loch in der Platte werden die Kabelverbingungen zum Controller geführt. </text:p>
      <text:p text:style-name="P111">Bei dem hier verwendeten Sensor handelt es sich um einen QTR-1A, der wie folgt mit dem Calliope mini verbunden wird:</text:p>
      <text:p text:style-name="P112"><text:soft-page-break/><draw:frame draw:style-name="fr1" draw:name="Bild63" text:anchor-type="as-char" svg:width="14.259cm" svg:height="5.466cm" draw:z-index="61"><draw:image xlink:href="Pictures/1000000100000258000000E655ED205C.png" xlink:type="simple" xlink:show="embed" xlink:actuate="onLoad" draw:mime-type="image/png"/></draw:frame><text:s/></text:p>
      <text:p text:style-name="P111">GND am Sensor wird mit GND, VCC mit VCC und OUT mit Pin C16 verbunden. </text:p>
      <text:p text:style-name="P112"><draw:frame draw:style-name="fr2" draw:name="Bild64" text:anchor-type="as-char" svg:width="5.292cm" svg:height="3.281cm" draw:z-index="62"><draw:image xlink:href="Pictures/10000000000000C80000007C7CACDBBF.jpg" xlink:type="simple" xlink:show="embed" xlink:actuate="onLoad" draw:mime-type="image/jpeg"/></draw:frame><text:s/></text:p>
      <text:p text:style-name="P111">Für die Programmierung ist es nötig eine Variable zu erzeugen. Dazu wird im MakeCode-Editor auf die Kategorie „Variablen“ und in dem sich öffnenden Menü auf „Erstelle eine Variable…“ geklickt.</text:p>
      <text:p text:style-name="P112"><draw:frame draw:style-name="fr1" draw:name="Bild65" text:anchor-type="as-char" svg:width="15.677cm" svg:height="7.863cm" draw:z-index="63"><draw:image xlink:href="Pictures/100000000000028E00000148AA4D9B84.jpg" xlink:type="simple" xlink:show="embed" xlink:actuate="onLoad" draw:mime-type="image/jpeg"/></draw:frame><text:s/></text:p>
      <text:p text:style-name="P111">Als Name ist hier „hell“ gewählt worden. Dieser Baustein und zwei weitere finden sich nach dieser Aktion im Auswahlmenü. </text:p>
      <text:p text:style-name="P112"><text:soft-page-break/><draw:frame draw:style-name="fr1" draw:name="Bild66" text:anchor-type="as-char" svg:width="6.682cm" svg:height="8.289cm" draw:z-index="64"><draw:image xlink:href="Pictures/1000000100000155000001A770CEAC58.png" xlink:type="simple" xlink:show="embed" xlink:actuate="onLoad" draw:mime-type="image/png"/></draw:frame><text:s/></text:p>
      <text:p text:style-name="P111">Für dieses Projekt gebraucht werden „hell“ und „setze hell auf“. </text:p>
      <text:p text:style-name="P108">Auch Logik-Bausteine werden benötigt, nämlich ein „wenn – dann – ansonsten“ Block und unter „Vergleich“ ein „0 &lt; 0“ Block. Die Abbildung unten zeigt alle bis hierher genannten Bausteine.</text:p>
      <text:p text:style-name="P112"><draw:frame draw:style-name="fr2" draw:name="Bild67" text:anchor-type="as-char" svg:width="5.292cm" svg:height="9.79cm" draw:z-index="65"><draw:image xlink:href="Pictures/10000000000000C800000172DC8BAAB8.jpg" xlink:type="simple" xlink:show="embed" xlink:actuate="onLoad" draw:mime-type="image/jpeg"/></draw:frame><text:s/></text:p>
      <text:p text:style-name="P111">Der „setze hell auf 0“ Baustein wird als erster unter „dauerhaft“ eingefügt. Darunter folgt der „wenn – dann – ansonsten“ Block. Darin – und zwar in das Feld mit der Bezeichnung „wahr“- fügt sich der „0 &lt; 0“ Block. Die folgende Abbildung zeigt dieses Zwischenergebnis.</text:p>
      <text:p text:style-name="P112"><text:soft-page-break/><draw:frame draw:style-name="fr1" draw:name="Bild68" text:anchor-type="as-char" svg:width="7.341cm" svg:height="8.213cm" draw:z-index="66"><draw:image xlink:href="Pictures/1000000100000140000001663F4DFB71.png" xlink:type="simple" xlink:show="embed" xlink:actuate="onLoad" draw:mime-type="image/png"/></draw:frame><text:s/></text:p>
      <text:p text:style-name="P111">Danach muss die Variable „hell“ in das linke weiße Feld des „wenn – dann – ansonsten“ Blocks eingefügt werden. Anschließend wird über das kleine weiße Dreieck das Zeichen „&lt;“ auf „&gt;“ geändert und die „0“ im rechten weißen Feld auf „500“ gesetzt werden. Hier das Ergebnis dieser Aktionen.</text:p>
      <text:p text:style-name="P112"><draw:frame draw:style-name="fr1" draw:name="Bild69" text:anchor-type="as-char" svg:width="8.961cm" svg:height="8.915cm" draw:z-index="67"><draw:image xlink:href="Pictures/100000010000018E0000018C05DC5837.png" xlink:type="simple" xlink:show="embed" xlink:actuate="onLoad" draw:mime-type="image/png"/></draw:frame><text:s/></text:p>
      <text:p text:style-name="P111">Der vorletzte etwas schwieriger zuzuordnende Block findet sich unter „Fortgeschritten“ und „Pins“ als dritter von oben „analoge Werte von Pin P0“. Er wird im Block „setzte hell auf“ in das weiße Feld eingefügt.</text:p>
      <text:p text:style-name="P112"><text:soft-page-break/><draw:frame draw:style-name="fr1" draw:name="Bild70" text:anchor-type="as-char" svg:width="10.672cm" svg:height="7.401cm" draw:z-index="68"><draw:image xlink:href="Pictures/1000000100000207000001686CC7AB28.png" xlink:type="simple" xlink:show="embed" xlink:actuate="onLoad" draw:mime-type="image/png"/></draw:frame><text:s/></text:p>
      <text:p text:style-name="P111">Schließlich wird über das weiße Dreieck hinter „P0“ der Pin „C16 (A1 RX) ausgewählt.</text:p>
      <text:p text:style-name="P112"><draw:frame draw:style-name="fr1" draw:name="Bild71" text:anchor-type="as-char" svg:width="12.587cm" svg:height="8.259cm" draw:z-index="69"><draw:image xlink:href="Pictures/100000010000025A0000018BB6DBE25F.png" xlink:type="simple" xlink:show="embed" xlink:actuate="onLoad" draw:mime-type="image/png"/></draw:frame><text:s/></text:p>
      <text:p text:style-name="P111">Die übrigen Schritte sollten sich aus der folgenden Abbildung des kompletten Programmcodes ergeben.</text:p>
      <text:p text:style-name="P108"><text:soft-page-break/><draw:frame draw:style-name="fr3" draw:name="Bild72" text:anchor-type="as-char" svg:y="-8.664cm" svg:width="13.01cm" svg:height="8.537cm" draw:z-index="70"><draw:image xlink:href="Pictures/100000010000025A0000018B80DB1270.png" xlink:type="simple" xlink:show="embed" xlink:actuate="onLoad" draw:mime-type="image/png"/></draw:frame><text:s/></text:p>
      <text:p text:style-name="P111">Die gleiche Sache in JavaScript.</text:p>
      <text:p text:style-name="P113"><text:span text:style-name="Source_20_Text">let hell = 0</text:span></text:p>
      <text:p text:style-name="P113"><text:span text:style-name="Source_20_Text">basic.forever(function () {</text:span></text:p>
      <text:p text:style-name="P113"><text:span text:style-name="Source_20_Text"><text:s text:c="4"/>hell = pins.analogReadPin(AnalogReadWritePin.C16)</text:span></text:p>
      <text:p text:style-name="P113"><text:span text:style-name="Source_20_Text"><text:s text:c="4"/>if (hell &gt; 500) {</text:span></text:p>
      <text:p text:style-name="P113"><text:span text:style-name="Source_20_Text"><text:s text:c="8"/>motors.dualMotorPower(Motor.M0_M1, 50)</text:span></text:p>
      <text:p text:style-name="P113"><text:span text:style-name="Source_20_Text"><text:s text:c="4"/>} else {</text:span></text:p>
      <text:p text:style-name="P113"><text:span text:style-name="Source_20_Text"><text:s text:c="8"/>motors.dualMotorPower(Motor.M0, 0)</text:span></text:p>
      <text:p text:style-name="P113"><text:span text:style-name="Source_20_Text"><text:s text:c="4"/>}</text:span></text:p>
      <text:p text:style-name="P113"><text:span text:style-name="Source_20_Text">})</text:span></text:p>
      <text:p text:style-name="P108">So wird festgelegt, dass „hell“ die Messwerte annehmen soll, die vom Sensor über „Pin C16“ abgegriffen werden. Die Werte können zwischen 0 und 1023 variieren. Ist der Untergrund hell, ist der Wert hoch, ist er dunkel, ist er deutlich kleiner. In der „wenn – dann – ansonsten“ Bedingung ist ein Schwellenwert von 500 vorgegeben. Ist der Wert größer als 500, dann laufen beide Motoren, fällt er unter 500, bleibt Motor M0 stehen.</text:p>
      <text:p text:style-name="P107"/>
      <text:p text:style-name="P114"><text:bookmark text:name="Servosteuerung"/>Servosteuerung</text:p>
      <text:p text:style-name="P115">Der Bau des hier vorgestellten Fahrzeugs wurde im Rahmen des Technikunterrichts an einer Schule mit voll ausgestatteten Werkräumen realisiert. </text:p>
      <text:p text:style-name="P116"><text:s/><draw:frame draw:style-name="fr5" draw:name="Bild74" text:anchor-type="char" svg:x="9.416cm" svg:y="0cm" svg:width="6.837cm" svg:height="4.699cm" draw:z-index="14"><draw:image xlink:href="Pictures/1000000100000143000000DE44690B67.png" xlink:type="simple" xlink:show="embed" xlink:actuate="onLoad" draw:mime-type="image/png"/></draw:frame></text:p>
      <text:p text:style-name="P116">Als die Schülerinnen und Schüler das Fahrzeug konstruierten, war ihnen nicht bekannt, dass es später zum Selbstfahrer umgestaltet werden sollte.So waren das für Kinderhände gedachte „Lenkrad“ samt beweglicher Vorderachse und starrer Hinterachse bereits realisiert, als die Idee zum Umbau geboren wurde. </text:p>
      <text:p text:style-name="P116">Um das relativ schwere Fahrzeug bewegen zu können, war ein Getriebemotor mit entsprechendem Durchzugsvermögen nötig.</text:p>
      <text:p text:style-name="P116">Die Wahl fiel auf auf einen Motor mit beidseitig herausgeführter Antriebswelle (Bezugsquelle am Ende der Ausführungen).</text:p>
      <text:p text:style-name="P116"><text:s/><draw:frame draw:style-name="fr4" draw:name="Bild75" text:anchor-type="char" svg:x="0.049cm" svg:y="0cm" svg:width="4.233cm" svg:height="6.371cm" draw:z-index="15"><draw:image xlink:href="Pictures/10000001000000C80000012DDCD42A2B.png" xlink:type="simple" xlink:show="embed" xlink:actuate="onLoad" draw:mime-type="image/png"/></draw:frame>Um ihn einzubauen, musste die Hinterachse aufgetrennt und die Enden eingekürzt werden. Zwei Abschnitte eines dünnen Kunststoffrohrs und Klebeband ermöglichten das Anbringen der Räder. Etwas Heißkleber gab der Sache zusätzlichen Halt. </text:p>
      <text:p text:style-name="P116">Der Motor samt Rädern wurde dann – ebenfalls mit mit Heißkleber – mittig auf dem hinteren Vierkantholz festgesetzt.</text:p>
      <text:p text:style-name="P116"><text:s/><draw:frame draw:style-name="fr5" draw:name="Bild76" text:anchor-type="char" svg:x="12.972cm" svg:y="0cm" svg:width="3.725cm" svg:height="3.725cm" draw:z-index="21"><draw:image xlink:href="Pictures/10000001000000B0000000B032EEFEE7.png" xlink:type="simple" xlink:show="embed" xlink:actuate="onLoad" draw:mime-type="image/png"/></draw:frame>Für die Lenkung kam ein einfacher Servo-Motor (Bezugsquelle am Ende) zum Einsatz, dessen Hebelarme über Schraubösen und Klingeldraht mit dem Lenkrad verbunden wurden. </text:p>
      <text:p text:style-name="P116">Die Steuerung der beiden Motoren übernahm ein Calliope mini.</text:p>
      <text:p text:style-name="P116">Nach erfolgreichem Zusammenbau präsentiert sich das Gefährt so:</text:p>
      <text:p text:style-name="P117"><draw:frame draw:style-name="fr1" draw:name="Bild77" text:anchor-type="as-char" svg:width="15.318cm" svg:height="6.786cm" draw:z-index="72"><draw:image xlink:href="Pictures/10000000000002FB00000152920112F2.jpg" xlink:type="simple" xlink:show="embed" xlink:actuate="onLoad" draw:mime-type="image/jpeg"/></draw:frame><text:s/></text:p>
      <text:p text:style-name="P118"><text:soft-page-break/><draw:frame draw:style-name="fr1" draw:name="Bild78" text:anchor-type="as-char" svg:width="14.746cm" svg:height="6.512cm" draw:z-index="77"><draw:image xlink:href="Pictures/100000000000025800000109D4513856.jpg" xlink:type="simple" xlink:show="embed" xlink:actuate="onLoad" draw:mime-type="image/jpeg"/></draw:frame></text:p>
      <text:p text:style-name="P118">Anschlüsse realisiert an einem Calliope mini in der <text:span text:style-name="Strong_20_Emphasis">Version 1.0</text:span> (in der obersten Reihe 5 Pins) </text:p>
      <text:p text:style-name="P119">Wie der Calliope mit den Stromquellen und den Motoren verbunden wurde, zeigt der folgende Anschlussplan:</text:p>
      <text:p text:style-name="P116">Wie <text:a xlink:type="simple" xlink:href="https://mint-unt.de/calliope-pins/" office:target-frame-name="_blank" xlink:show="new" text:style-name="Internet_20_link" text:visited-style-name="Visited_20_Internet_20_Link">hier</text:a> näher ausgeführt, wurde ein Calliope mini verwendet, der bereits mit Stiftleisten ausgestattet war, sodass sowohl die Motoren als auch die zusätzliche Spannungsquelle (9V Block) dort angeschlossen werden konnten.</text:p>
      <text:p text:style-name="P116">Für eine erste Probefahrt erschien es ausreichend, die Programmierung so anzulegen, dass das Fahrzeug eine bestimmte Strecke geradeaus, dann eine Kurve fährt, zum Startpunkt zurückkehrt und dort anhält.</text:p>
      <text:p text:style-name="P116">Hier die dazu passende Programmierung, die alle Steuerkomponenten enthält, der konkreten Situation vor Ort aber noch angepasst werden muss: </text:p>
      <text:p text:style-name="P120">Die Programmierblöcke zur Steuerung der Motoren finden sich im MAKECODE-Editor <draw:frame draw:style-name="fr4" draw:name="Bild79" text:anchor-type="char" svg:x="0.028cm" svg:y="0.418cm" svg:width="6.943cm" svg:height="10.033cm" draw:z-index="22"><draw:image xlink:href="Pictures/1000000100000148000001DA5B28294C.png" xlink:type="simple" xlink:show="embed" xlink:actuate="onLoad" draw:mime-type="image/png"/></draw:frame>unter „Grundlagen“, „Motoren“ und durch Anklicken von „… Fortgeschritten“ unter „Pins“</text:p>
      <text:p text:style-name="P116">Die Zahlenwerte und Buchstaben können auf den jeweiligen Blöcken durch Anklicken der entsprechenden Felder angepasst werden.</text:p>
      <text:p text:style-name="P116"><text:span text:style-name="Emphasis"><text:span text:style-name="Strong_20_Emphasis">Hinweis</text:span></text:span>: Beim Kurvenfahren, also solange der Servomotor eingeschaltet war, beschleunigte das Fahrzeug, was nicht zu erwarten war. Die Ursache konnte nicht geklärt werden, dürfte aber auf eine Fehlfunktion des Calliope mini hindeuten.</text:p>
      <text:p text:style-name="P115"/>
      <text:p text:style-name="P121"><text:bookmark text:name="Fernsteuerung I"/><text:span text:style-name="T32">Fernsteuerung I</text:span> </text:p>
      <text:p text:style-name="P122"><draw:frame text:anchor-type="paragraph" draw:z-index="28" draw:name="Textrahmen 1" draw:style-name="gr1" draw:text-style-name="P123" svg:width="4.552cm" svg:height="0.976cm" svg:x="0.266cm" svg:y="3.053cm"><draw:text-box><text:p><text:span text:style-name="T33">Code für Sender und Empfänger</text:span></text:p></draw:text-box></draw:frame><draw:frame text:anchor-type="paragraph" draw:z-index="31" draw:name="Textrahmen 2" draw:style-name="gr1" draw:text-style-name="P123" svg:width="4.552cm" svg:height="0.976cm" svg:x="0.266cm" svg:y="3.053cm"><draw:text-box><text:p><text:span text:style-name="T33">Code für Sender und Empfänger</text:span></text:p></draw:text-box></draw:frame><draw:frame draw:style-name="fr4" draw:name="Bild81" text:anchor-type="char" svg:x="0.161cm" svg:y="0.194cm" svg:width="4.678cm" svg:height="2.709cm" draw:z-index="27"><draw:image xlink:href="Pictures/10000001000000DD00000080491A5357.png" xlink:type="simple" xlink:show="embed" xlink:actuate="onLoad" draw:mime-type="image/png"/></draw:frame>Da Calliope minis über <draw:frame draw:style-name="fr5" draw:name="Bild80" text:anchor-type="char" svg:x="10.003cm" svg:y="0.194cm" svg:width="6.329cm" svg:height="9.081cm" draw:z-index="26"><draw:image xlink:href="Pictures/100000010000012B000001ADDB56BCF1.png" xlink:type="simple" xlink:show="embed" xlink:actuate="onLoad" draw:mime-type="image/png"/></draw:frame>Bluetooth miteinander kommunizieren können, kann ein zweiter Controller als Fernsteuerung dienen: Einer steuert die Motoren, der zweite gibt die Befehle.</text:p>
      <text:p text:style-name="P124">Zum Programmieren  muss in der mittleren Spalte des Editors „Erweiterungen“ angeklickt und auf der sich öffnenden Seite das Feld „radio“ angewählt werden, damit der Menüpunkt „Funk“ eingeblendet wird. Dort findet sich der Block „setze Funkgruppe auf 1“, unter „mehr“ der Block „setze Sendeleistung auf 7“. Beide Blöcke werden in die Klammer „beim Start“ eingebunden. Vergleiche dazu die Abbildung links oben. Ausgestattet mit diesem Code verbinden sich die beiden Controllerboards beim Einschalten selbsttätig miteinander.</text:p>
      <text:p text:style-name="P124">In<draw:frame draw:style-name="fr4" draw:name="Bild82" text:anchor-type="char" svg:x="0.277cm" svg:y="0.353cm" svg:width="5.779cm" svg:height="8.615cm" draw:z-index="29"><draw:image xlink:href="Pictures/1000000100000111000001978C49207E.png" xlink:type="simple" xlink:show="embed" xlink:actuate="onLoad" draw:mime-type="image/png"/></draw:frame> Analogie zur Handsteuerung im Kapitel „<text:a xlink:type="simple" xlink:href="https://mint-unt.de/mobil-mit-calliope/" office:target-frame-name="_blank" xlink:show="new" text:style-name="Internet_20_link" text:visited-style-name="Visited_20_Internet_20_Link">Mobil mit Calliope</text:a>“ sollen die Motoren über die Tasten „A“ und „B“  des Calliope mini gesteuert werden.</text:p>
      <text:p text:style-name="P122">Die Programme, die das ermöglichen, finden sich in der Abbildung links (Sender) und rechts unten (Empfänger).</text:p>
      <text:p text:style-name="P122">Beide Boards sind also mit den Programmteilen „beim Start“ und „dauerhaft“ zu programmieren. Sie liegen auf der Programmieroberfläche unverbunden nebeneinander.</text:p>
      <text:p text:style-name="P125"><draw:frame text:anchor-type="paragraph" draw:z-index="34" draw:name="Textrahmen 3" draw:style-name="gr1" draw:text-style-name="P123" svg:width="5.8cm" svg:height="0.976cm" svg:x="0.182cm" svg:y="4.15cm"><draw:text-box><text:p><text:span text:style-name="T33">Zusätzlicher Code für den Sender</text:span></text:p></draw:text-box></draw:frame>Wie an der Programmierung nachvollzogen werden kann, wird durch Drücken der Taste A vom Sender eine „0“ erzeugt, beim Loslassen eine „1“. Durch Drücken der Taste B wird eine „2, beim Loslassen eine „3“ erzeugt.</text:p>
      <text:p text:style-name="P125">Die jeweiligen Zahlen werden über die Bluetooth-Verbindung zum Empfänger übertragen. Wie in der dortigen Programmierung festgelegt schaltet eine „0“ Motor 0 an, eine „1“ stoppt ihn. Eine „2“ schaltet Motor 1 an, eine „3“ stoppt ihn.</text:p>
      <text:p text:style-name="P125"><text:span text:style-name="T34">W</text:span>enn beide Tasten gedrückt sind, laufen beiden Motoren und das Fahrzeug bewegt sich vorwärts. Das Loslassen einer Taste bewirkt beim Fahrzeug eine Richtungsänderung nach links oder rechts.</text:p>
      <text:p text:style-name="P125">Rückwärtsfahren lässt sich leider nicht programmieren, weil der Motorentreiber des Calliope mini das bei zwei Motoren nicht zulässt.</text:p>
      <text:p text:style-name="P122"><text:soft-page-break/>Im <text:a xlink:type="simple" xlink:href="https://mint-unt.de/fernsteuerung-ii/" office:target-frame-name="_blank" xlink:show="new" text:style-name="Internet_20_link" text:visited-style-name="Visited_20_Internet_20_Link">Folgekapitel </text:a>sind weitere Steuerungsoptionen durch Einbinden des auf dem Calliope mini verbauten <draw:frame draw:style-name="fr6" draw:name="Bild83" text:anchor-type="char" svg:x="8.003cm" svg:y="0.199cm" svg:width="8.53cm" svg:height="10.393cm" draw:z-index="37"><draw:image xlink:href="Pictures/1000000100000193000001EBCBD3C1A3.png" xlink:type="simple" xlink:show="embed" xlink:actuate="onLoad" draw:mime-type="image/png"/></draw:frame>Lagesensors zu finden. Mit der passenden Programmierung kann das Fahrzeug durch Bewegen des Controllers um die Querachse beschleunigt und abgebremst werden. Durch Drehen um die Längsachse werden Kurvenfahrten möglich.</text:p>
      <text:p text:style-name="P122"/>
      <text:p text:style-name="P122"/>
      <text:p text:style-name="P122"/>
      <text:p text:style-name="P122"/>
      <text:p text:style-name="P122"/>
      <text:p text:style-name="P122"/>
      <text:p text:style-name="P122"><draw:frame text:anchor-type="paragraph" draw:z-index="38" draw:name="Textrahmen 4" draw:style-name="gr2" draw:text-style-name="P123" svg:width="6.562cm" svg:height="0.666cm" svg:x="8.124cm" svg:y="0.302cm"><draw:text-box><text:p><text:span text:style-name="T33"><text:s text:c="4"/>Zusätzlicher Code für den Empfänger</text:span></text:p></draw:text-box></draw:frame></text:p>
      <text:p text:style-name="P122"><text:span text:style-name="Emphasis">Hinweis</text:span></text:p>
      <text:p text:style-name="P122">Der Makecode-Editor lässt sich auch mit Java-Code füttern. Dazu in der oberen Leiste auf „JavaScript“ klicken, den passenden Code aus der Tabelle hier unten kopieren und im Editor einfügen. Ein Klick auf „Blöcke“ generiert dann den Blockcode.</text:p>
      <text:p text:style-name="P122"/>
      <text:p text:style-name="P126">Code für die Steuerbefehle über Knopf A und B (Sender<text:span text:style-name="T35">):</text:span></text:p>
      <text:p text:style-name="P127">radio.setGroup(1)<text:line-break/>radio.setTransmitPower(7)<text:line-break/>basic.forever(function () {<text:line-break/>    if (input.buttonIsPressed(Button.A)) {<text:line-break/>        radio.sendNumber(0)<text:line-break/>    } else {<text:line-break/>        radio.sendNumber(1)<text:line-break/>        if (input.buttonIsPressed(Button.B)) {<text:line-break/>            radio.sendNumber(2)<text:line-break/>        } else {<text:line-break/>            radio.sendNumber(3)<text:line-break/>        }<text:line-break/>    }<text:line-break/>})</text:p>
      <text:p text:style-name="P127"/>
      <text:p text:style-name="P127"/>
      <text:p text:style-name="P128"><text:soft-page-break/><text:span text:style-name="T36">Code für den Calliope mini auf dem Fahrzeug (Empfänger).</text:span> </text:p>
      <text:p text:style-name="P129">radio.onReceivedNumber(function (receivedNumber) {<text:line-break/>    if (receivedNumber == 0) {<text:line-break/>        motors.dualMotorPower(Motor.M0, 100)<text:line-break/>    }<text:line-break/>    if (receivedNumber == 1) {<text:line-break/>        motors.dualMotorPower(Motor.M0, 0)<text:line-break/>    }<text:line-break/>    if (receivedNumber == 2) {<text:line-break/>        motors.dualMotorPower(Motor.M1, 100)<text:line-break/>    }<text:line-break/>    if (receivedNumber == 3) {<text:line-break/>        motors.dualMotorPower(Motor.M1, 0)<text:line-break/>    }<text:line-break/>})<text:line-break/>radio.setGroup(1)<text:line-break/>radio.setTransmitPower(7)</text:p>
      <table:table table:name="Tabelle4" table:style-name="Tabelle4">
        <table:table-column table:style-name="Tabelle4.A"/>
        <table:table-row>
          <table:table-cell table:style-name="Tabelle4.A1" office:value-type="string">
            <text:p text:style-name="P127"/>
          </table:table-cell>
        </table:table-row>
      </table:table>
      <text:p text:style-name="P128"><text:span text:style-name="Emphasis"><text:span text:style-name="T32">Achtung!</text:span></text:span><text:span text:style-name="T32"> </text:span>Bei Verwendung des Codes unten muss im Editor die Erweiterung <text:span text:style-name="Emphasis">„radio“</text:span> (wie bereits oben erwähnt) angewählt sein, sonst kommt es zu einer Fehlermeldung.</text:p>
      <text:p text:style-name="P128"/>
      <text:p text:style-name="P130"><text:bookmark text:name="Fernsteuerung II"/>Fernsteuerung II</text:p>
      <text:p text:style-name="P131">Jeder Calliope mini verfügt über einen Bewegungssensor, über den der Neigungsgrad der Platine ermittelt werden kann. Entsprechend programmiert kann so mit einer Drehung um die x-Achse (Calliope nach links oder rechts kippen) die Lenkung, mit einer Neigung um die y-Achse (Calliope nach vorn oder hinten kippen) die Geschwindigkeit beeinflusst werden. Um das Fahrzeug zu beschleunigen, muss der Mini nach vorn, um es abzubremsen nach hinten geneigt werden. Wird er nach links oder rechts gedreht, reagiert das Fahrzeug entsprechend. Im Folgenden die Programmierung des Sende-Moduls:</text:p>
      <text:p text:style-name="P132">Achtung! Zum Programmieren  muss in der mittleren Spalte des Editors jeweils unten auf „Fortgeschritten“ und „Erweiterungen“ geklickt und auf der sich öffnenden Seite das Feld „radio“ angewählt werden, damit der Menüpunkt „Funk“ eingeblendet wird. Geschieht das nicht, werden die benötigten Programmierblöcke nicht vorgehalten und es kommt bei der Eingabe des Java-Codes unten zu einer Fehlermeldung.</text:p>
      <text:p text:style-name="P132"/>
      <text:p text:style-name="P132"/>
      <text:p text:style-name="P132"/>
      <text:p text:style-name="P132"/>
      <text:p text:style-name="P132"/>
      <text:p text:style-name="P132"/>
      <text:p text:style-name="P132"><draw:frame text:anchor-type="paragraph" draw:z-index="91" draw:name="Textrahmen 6" draw:style-name="gr3" draw:text-style-name="P134" svg:width="7.134cm" svg:height="22.397cm" svg:x="-0.018cm" svg:y="-0.164cm"><draw:text-box><text:p text:style-name="P133"><text:span text:style-name="T37">let y_achse = 0</text:span></text:p><text:p text:style-name="P133"><text:span text:style-name="T37">let richtung = 0</text:span></text:p><text:p text:style-name="P133"><text:span text:style-name="T37">let x_achse = 0</text:span></text:p><text:p text:style-name="P133"><text:span text:style-name="T37">let led_y_wert = 0</text:span></text:p><text:p text:style-name="P133"><text:span text:style-name="T37">let led_x_wert = 0</text:span></text:p><text:p text:style-name="P133"><text:span text:style-name="T37">let geschwindigkeit = 0</text:span></text:p><text:p text:style-name="P133"><text:span text:style-name="T37">radio.setGroup(1)</text:span></text:p><text:p text:style-name="P133"><text:span text:style-name="T37">radio.setTransmitPower(7)</text:span></text:p><text:p text:style-name="P133"><text:span text:style-name="T37">basic.forever(function () {</text:span></text:p><text:p text:style-name="P133"><text:span text:style-name="T37"><text:s text:c="4"/>led.unplot(led_x_wert, led_y_wert)</text:span></text:p><text:p text:style-name="P133"><text:span text:style-name="T37"><text:s text:c="4"/>x_achse = pins.map(</text:span></text:p><text:p text:style-name="P133"><text:span text:style-name="T37"><text:s text:c="4"/>input.acceleration(Dimension.X),</text:span></text:p><text:p text:style-name="P133"><text:span text:style-name="T37"><text:s text:c="4"/>-1023,</text:span></text:p><text:p text:style-name="P133"><text:span text:style-name="T37"><text:s text:c="4"/>1023,</text:span></text:p><text:p text:style-name="P133"><text:span text:style-name="T37"><text:s text:c="4"/>-50,</text:span></text:p><text:p text:style-name="P133"><text:span text:style-name="T37"><text:s text:c="4"/>50</text:span></text:p><text:p text:style-name="P133"><text:span text:style-name="T37"><text:s text:c="4"/>)</text:span></text:p><text:p text:style-name="P133"><text:span text:style-name="T37"><text:s text:c="4"/>richtung = x_achse</text:span></text:p><text:p text:style-name="P133"><text:span text:style-name="T37"><text:s text:c="4"/>y_achse = pins.map(</text:span></text:p><text:p text:style-name="P133"><text:span text:style-name="T37"><text:s text:c="4"/>input.acceleration(Dimension.Y),</text:span></text:p><text:p text:style-name="P133"><text:span text:style-name="T37"><text:s text:c="4"/>1023,</text:span></text:p><text:p text:style-name="P133"><text:span text:style-name="T37"><text:s text:c="4"/>-1023,</text:span></text:p><text:p text:style-name="P133"><text:span text:style-name="T37"><text:s text:c="4"/>0,</text:span></text:p><text:p text:style-name="P133"><text:span text:style-name="T37"><text:s text:c="4"/>100</text:span></text:p><text:p text:style-name="P133"><text:span text:style-name="T37"><text:s text:c="4"/>)</text:span></text:p><text:p text:style-name="P133"><text:span text:style-name="T37"><text:s text:c="4"/>geschwindigkeit = y_achse</text:span></text:p><text:p text:style-name="P133"><text:span text:style-name="T37"><text:s text:c="4"/>led_x_wert = pins.map(</text:span></text:p><text:p text:style-name="P133"><text:span text:style-name="T37"><text:s text:c="4"/>richtung,</text:span></text:p><text:p text:style-name="P133"><text:span text:style-name="T37"><text:s text:c="4"/>-50,</text:span></text:p><text:p text:style-name="P133"><text:span text:style-name="T37"><text:s text:c="4"/>50,</text:span></text:p><text:p text:style-name="P133"><text:span text:style-name="T37"><text:s text:c="4"/>0,</text:span></text:p><text:p text:style-name="P133"><text:span text:style-name="T37"><text:s text:c="4"/>5</text:span></text:p><text:p text:style-name="P133"><text:span text:style-name="T37"><text:s text:c="4"/>)</text:span></text:p><text:p text:style-name="P133"><text:span text:style-name="T37"><text:s text:c="4"/>led_y_wert = pins.map(</text:span></text:p><text:p text:style-name="P133"><text:span text:style-name="T37"><text:s text:c="4"/>geschwindigkeit,</text:span></text:p><text:p text:style-name="P133"><text:span text:style-name="T37"><text:s text:c="4"/>0,</text:span></text:p><text:p text:style-name="P133"><text:span text:style-name="T37"><text:s text:c="4"/>100,</text:span></text:p><text:p text:style-name="P133"><text:span text:style-name="T37"><text:s text:c="4"/>5,</text:span></text:p><text:p text:style-name="P133"><text:span text:style-name="T37"><text:s text:c="4"/>0</text:span></text:p><text:p text:style-name="P133"><text:span text:style-name="T37"><text:s text:c="4"/>)</text:span></text:p><text:p text:style-name="P133"><text:span text:style-name="T37"><text:s text:c="4"/>led.plot(led_x_wert, led_y_wert)</text:span></text:p><text:p text:style-name="P133"><text:span text:style-name="T37"><text:s text:c="4"/>radio.sendValue("geschwindigkeit", geschwindigkeit)</text:span></text:p><text:p text:style-name="P133"><text:span text:style-name="T37"><text:s text:c="4"/>radio.sendValue("richtung", richtung)</text:span></text:p><text:p text:style-name="P133"><text:span text:style-name="T37">}) </text:span></text:p></draw:text-box></draw:frame><draw:frame draw:style-name="fr5" draw:name="Bild86" text:anchor-type="char" svg:x="8.878cm" svg:y="0.046cm" svg:width="7.493cm" svg:height="14.309cm" draw:z-index="87"><draw:image xlink:href="Pictures/1000000100000162000002A47D38B42B.png" xlink:type="simple" xlink:show="embed" xlink:actuate="onLoad" draw:mime-type="image/png"/></draw:frame><text:soft-page-break/></text:p>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text:soft-page-break/></text:p>
      <text:p text:style-name="P132"/>
      <text:p text:style-name="P132"><draw:frame draw:style-name="fr5" draw:name="Bild84" text:anchor-type="char" svg:x="11.247cm" svg:y="0cm" svg:width="4.509cm" svg:height="4.911cm" draw:z-index="88"><draw:image xlink:href="Pictures/10000001000000D5000000E8CDA991B8.png" xlink:type="simple" xlink:show="embed" xlink:actuate="onLoad" draw:mime-type="image/png"/></draw:frame><text:span text:style-name="T38">I</text:span>st der Code auf den Calliope mini übertragen, zeigt sich die Funktionstüchtigkeit des Programms, wenn beim Kippen des Boards eine einzelne LED an unterschiedlichen Stellen auf der Matrix aufleuchtet und das Licht der Bewegung des Boards folgt.</text:p>
      <text:p text:style-name="P132">Die beiden Calliope mini verbinden sich selbsttätig, sodass Steuerbefehle von der Fernbedienung direkt zum Controller auf dem Fahrzeug gelangen, der nach diesen Vorgaben die Geschwindigkeiten der Motoren regelt. Das Lauflicht ist auch auf dem zweiten Calliope realisiert. Hinzu kommt dort die Steuerung der Motoren. Hier die Programmierung des Empfängers:</text:p>
      <text:p text:style-name="P132"/>
      <text:p text:style-name="P135"><draw:frame text:anchor-type="paragraph" draw:z-index="90" draw:name="Textrahmen 5" draw:style-name="gr4" draw:text-style-name="P134" svg:width="9.871cm" svg:height="23.857cm" svg:x="6.807cm" svg:y="0.369cm"><draw:text-box><text:p text:style-name="P133"><text:span text:style-name="T37">enum RadioMessage {</text:span></text:p><text:p text:style-name="P133"><text:span text:style-name="T37"><text:s text:c="4"/>message1 = 49434</text:span></text:p><text:p text:style-name="P133"><text:span text:style-name="T37">}</text:span></text:p><text:p text:style-name="P133"><text:span text:style-name="T37">radio.onReceivedValue(function (name, value) {</text:span></text:p><text:p text:style-name="P133"><text:span text:style-name="T37"><text:s text:c="4"/>if (name == "richtung") {</text:span></text:p><text:p text:style-name="P133"><text:span text:style-name="T37"><text:s text:c="4"/>richtung = value</text:span></text:p><text:p text:style-name="P133"><text:span text:style-name="T37">} else {</text:span></text:p><text:p text:style-name="P133"><text:span text:style-name="T37"><text:s text:c="4"/>geschwindigkeit = value</text:span></text:p><text:p text:style-name="P133"><text:span text:style-name="T37">}</text:span></text:p><text:p text:style-name="P133"><text:span text:style-name="T37">})</text:span></text:p><text:p text:style-name="P133"><text:span text:style-name="T37">let motor_rechts = 0</text:span></text:p><text:p text:style-name="P133"><text:span text:style-name="T37">let motor_links = 0</text:span></text:p><text:p text:style-name="P133"><text:span text:style-name="T37">let led_y_wert = 0</text:span></text:p><text:p text:style-name="P133"><text:span text:style-name="T37">let led_x_wert = 0</text:span></text:p><text:p text:style-name="P133"><text:span text:style-name="T37">let geschwindigkeit = 0</text:span></text:p><text:p text:style-name="P133"><text:span text:style-name="T37">let richtung = 0</text:span></text:p><text:p text:style-name="P133"><text:span text:style-name="T37">radio.setGroup(1)</text:span></text:p><text:p text:style-name="P133"><text:span text:style-name="T37">radio.setTransmitPower(7)</text:span></text:p><text:p text:style-name="P133"><text:span text:style-name="T37">basic.forever(function () {</text:span></text:p><text:p text:style-name="P133"><text:span text:style-name="T37"><text:s text:c="4"/>led.unplot(led_x_wert, led_y_wert)</text:span></text:p><text:p text:style-name="P133"><text:span text:style-name="T37"><text:s text:c="4"/>led_x_wert = pins.map(</text:span></text:p><text:p text:style-name="P133"><text:span text:style-name="T37"><text:s text:c="8"/>richtung,</text:span></text:p><text:p text:style-name="P133"><text:span text:style-name="T37"><text:s text:c="8"/>-50,</text:span></text:p><text:p text:style-name="P133"><text:span text:style-name="T37"><text:s text:c="8"/>50,</text:span></text:p><text:p text:style-name="P133"><text:span text:style-name="T37"><text:s text:c="8"/>0,</text:span></text:p><text:p text:style-name="P133"><text:span text:style-name="T37"><text:s text:c="8"/>5</text:span></text:p><text:p text:style-name="P133"><text:span text:style-name="T37"><text:s text:c="4"/>)</text:span></text:p><text:p text:style-name="P133"><text:span text:style-name="T37"><text:s text:c="4"/>led_y_wert = pins.map(</text:span></text:p><text:p text:style-name="P133"><text:span text:style-name="T37"><text:s text:c="8"/>geschwindigkeit,</text:span></text:p><text:p text:style-name="P133"><text:span text:style-name="T37"><text:s text:c="8"/>0,</text:span></text:p><text:p text:style-name="P133"><text:span text:style-name="T37"><text:s text:c="8"/>100,</text:span></text:p><text:p text:style-name="P133"><text:span text:style-name="T37"><text:s text:c="8"/>5,</text:span></text:p><text:p text:style-name="P133"><text:span text:style-name="T37"><text:s text:c="8"/>0</text:span></text:p><text:p text:style-name="P133"><text:span text:style-name="T37"><text:s text:c="4"/>)</text:span></text:p><text:p text:style-name="P133"><text:span text:style-name="T37"><text:s text:c="4"/>led.plot(led_x_wert, led_y_wert)</text:span></text:p><text:p text:style-name="P133"><text:span text:style-name="T37"><text:s text:c="4"/>motor_links = geschwindigkeit + richtung</text:span></text:p><text:p text:style-name="P133"><text:span text:style-name="T37"><text:s text:c="4"/>motor_rechts = geschwindigkeit - richtung</text:span></text:p><text:p text:style-name="P133"><text:span text:style-name="T37"><text:s text:c="4"/>if (motor_links &gt; 100) {</text:span></text:p><text:p text:style-name="P133"><text:span text:style-name="T37"><text:s text:c="8"/>motor_links = 0</text:span></text:p><text:p text:style-name="P133"><text:span text:style-name="T37"><text:s text:c="4"/>}</text:span></text:p><text:p text:style-name="P133"><text:span text:style-name="T37"><text:s text:c="4"/>if (motor_rechts &gt; 100) {</text:span></text:p><text:p text:style-name="P133"><text:span text:style-name="T37"><text:s text:c="8"/>motor_rechts = 100</text:span></text:p><text:p text:style-name="P133"><text:span text:style-name="T37"><text:s text:c="4"/>}</text:span></text:p><text:p text:style-name="P133"><text:span text:style-name="T37"><text:s text:c="4"/>if (motor_rechts &lt; 0) {</text:span></text:p><text:p text:style-name="P133"><text:span text:style-name="T37"><text:s text:c="8"/>motor_rechts = 0</text:span></text:p><text:p text:style-name="P133"><text:span text:style-name="T37"><text:s text:c="4"/>}</text:span></text:p><text:p text:style-name="P133"><text:span text:style-name="T37"><text:s text:c="4"/>motors.dualMotorPower(Motor.M0, motor_links)</text:span></text:p><text:p text:style-name="P133"><text:span text:style-name="T37"><text:s text:c="4"/>motors.dualMotorPower(Motor.M1, motor_rechts)</text:span></text:p><text:p text:style-name="P133"><text:span text:style-name="T37">}) </text:span></text:p></draw:text-box></draw:frame><draw:frame draw:style-name="fr4" draw:name="Bild85" text:anchor-type="char" svg:x="0.078cm" svg:y="0.037cm" svg:width="6.731cm" svg:height="11.748cm" draw:z-index="89"><draw:image xlink:href="Pictures/100000010000013E0000022BC4833D69.png" xlink:type="simple" xlink:show="embed" xlink:actuate="onLoad" draw:mime-type="image/png"/></draw:frame></text:p>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
      <text:p text:style-name="P132"><text:soft-page-break/>Wenn alles geklappt hat, wird zunächst der Calliope mini auf dem Fahrzeug eingeschaltet und danach der als Fernbedienung fungierende. Nach einem kurzen Moment sollte sich das Fahrzeug in Bewegung setzen und auf Lageveränderungen der Fernbedienung reagieren.</text:p>
      <text:p text:style-name="P132"/>
      <text:p text:style-name="P136"><text:bookmark text:name="Gießautomat"/>Gießautomat</text:p>
      <text:p text:style-name="P137">Stell dir vor, es sind Ferien und niemand will die Blumen gießen. Hier eine smarte Lösung für dieses Problem mit etwas Lötarbeit:</text:p>
      <text:p text:style-name="P138"><draw:frame draw:style-name="fr2" draw:name="Bild87" text:anchor-type="as-char" svg:width="15.875cm" svg:height="12.589cm" draw:z-index="92"><draw:image xlink:href="Pictures/10000001000003D400000339F49EB586.png" xlink:type="simple" xlink:show="embed" xlink:actuate="onLoad" draw:mime-type="image/png"/></draw:frame></text:p>
      <text:p text:style-name="P138">Verdrahtungsplan und Stromversorgung</text:p>
      <text:p text:style-name="P138"/>
      <text:p text:style-name="P138"/>
      <text:p text:style-name="P139"><draw:frame draw:style-name="fr7" draw:name="Bild88" text:anchor-type="as-char" svg:y="-2.93cm" svg:width="13.229cm" svg:height="4.177cm" draw:z-index="93"><draw:image xlink:href="Pictures/10000001000002AE0000011537429078.png" xlink:type="simple" xlink:show="embed" xlink:actuate="onLoad" draw:mime-type="image/png"/></draw:frame></text:p>
      <text:p text:style-name="P139">Grove-Stecker und Anschluss der Leitungen </text:p>
      <text:p text:style-name="P140"><text:soft-page-break/>Da es vermutlich um mehr als eine Blume geht, empfiehlt es sich, die Töpfe in eine mit wenig Wasser gefüllte Wanne zu stellen.</text:p>
      <text:p text:style-name="P141"><draw:frame draw:style-name="fr1" draw:name="Bild89" text:anchor-type="as-char" svg:width="12.39cm" svg:height="6.371cm" draw:z-index="94"><draw:image xlink:href="Pictures/1000836E00003A3800001E0F67E5AC8C.svg" xlink:type="simple" xlink:show="embed" xlink:actuate="onLoad" draw:mime-type="image/svg+xml"/><draw:image xlink:href="Pictures/10000001000002C00000016CB7C0429E.png" xlink:type="simple" xlink:show="embed" xlink:actuate="onLoad" draw:mime-type="image/png"/></draw:frame></text:p>
      <text:p text:style-name="P141">Blumentöpfe, Feuchtesensor, Wanne und Pumpenschlauch </text:p>
      <text:p text:style-name="P142">Die Programmierung ist denkbar einfach, wenn man davon ausgeht, dass Wasser von selbst im Boden aufsteigt. Ermittel werden muss:</text:p>
      <text:list text:style-name="L2">
        <text:list-item>
          <text:p text:style-name="P143">der Feuchtigskeitsgrad des Bodens, bei dem die Pumpe einsetzen soll </text:p>
        </text:list-item>
        <text:list-item>
          <text:p text:style-name="P143">wieviel Wasser in die Wanne gefüllt werden muss, um die Blumenerde zu erreichen </text:p>
        </text:list-item>
        <text:list-item>
          <text:p text:style-name="P143">wie lange es dauert, bis das Wasser den Sensor erreicht </text:p>
        </text:list-item>
        <text:list-item>
          <text:p text:style-name="P144">wieviel Zeit verstreicht, bis bis die Pumpe hinreichend Wassser nachgefüllt hat. </text:p>
        </text:list-item>
      </text:list>
      <text:p text:style-name="P137">Die Pumpe wird automatisch in Gang gesetzt, wenn die Bodenfeuchte unter den bei 1. ermittelten Wert fällt.</text:p>
      <text:p text:style-name="P137">Hier die Programmierung, in der die Einträge entsprechend der ermittelten Werte noch angepasst werden müssen:</text:p>
      <text:p text:style-name="P137"/>
      <text:p text:style-name="P131"><draw:frame text:anchor-type="paragraph" draw:z-index="95" draw:name="Textrahmen 7" draw:style-name="gr5" draw:text-style-name="P134" svg:width="10.118cm" svg:height="5.589cm" svg:x="7.347cm" svg:y="-0.051cm"><draw:text-box><text:p text:style-name="P145"><text:span text:style-name="T39">basic.forever(function () {</text:span></text:p><text:p text:style-name="P145"><text:span text:style-name="T39">    if (pins.analogReadPin(AnalogPin.P0) &lt; 200) {</text:span></text:p><text:p text:style-name="P145"><text:span text:style-name="T39">        pins.analogWritePin(AnalogPin.C16, 0)</text:span></text:p><text:p text:style-name="P145"><text:span text:style-name="T39">        // Wassermenge über die Pumpenzeit steuern</text:span></text:p><text:p text:style-name="P145"><text:span text:style-name="T39">        basic.pause(5000)</text:span></text:p><text:p text:style-name="P145"><text:span text:style-name="T39">        pins.analogWritePin(AnalogPin.C16, 1023)</text:span></text:p><text:p text:style-name="P145"><text:span text:style-name="T39">        // Zeit zum Versickern geben</text:span></text:p><text:p text:style-name="P145"><text:span text:style-name="T39">        basic.pause(20000)</text:span></text:p><text:p text:style-name="P145"><text:span text:style-name="T39">    }</text:span></text:p><text:p text:style-name="P145"><text:span text:style-name="T39">}) </text:span></text:p></draw:text-box></draw:frame><draw:frame draw:style-name="fr4" draw:name="Bild90" text:anchor-type="char" svg:x="-0.176cm" svg:y="-0.153cm" svg:width="7.28cm" svg:height="4.598cm" draw:z-index="96"><draw:image xlink:href="Pictures/1000000100000174000000EBE35478BA.png" xlink:type="simple" xlink:show="embed" xlink:actuate="onLoad" draw:mime-type="image/png"/></draw:fram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de" fo:country="DE"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Numbering_20_Symbols" style:display-name="Numbering Symbols" style:family="text"/>
    <style:style style:name="Source_20_Text" style:display-name="Source Text" style:family="text">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05T16:05:02.684929500</meta:creation-date>
    <meta:generator>LibreOffice/26.2.5.2$Windows_X86_64 LibreOffice_project/cd7284b4cbbfeb507e630c1aac019f4157393acb</meta:generator>
    <dc:date>2026-08-09T16:35:31.034607000</dc:date>
    <meta:editing-duration>PT20H36M11S</meta:editing-duration>
    <meta:editing-cycles>42</meta:editing-cycles>
    <meta:document-statistic meta:table-count="3" meta:image-count="90" meta:object-count="0" meta:page-count="53" meta:paragraph-count="459" meta:word-count="6244" meta:character-count="47167" meta:non-whitespace-character-count="40678"/>
  </office:meta>
</office:document-meta>
</file>