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155870000435600001608B7072882.svg" manifest:media-type="image/svg+xml"/>
  <manifest:file-entry manifest:full-path="Pictures/100000000000012500000191E2257A0A.jpg" manifest:media-type="image/jpeg"/>
  <manifest:file-entry manifest:full-path="Pictures/1001863E000029C800001D4ED3FE7B84.svg" manifest:media-type="image/svg+xml"/>
  <manifest:file-entry manifest:full-path="Pictures/1000000000000190000001A855047598.jpg" manifest:media-type="image/jpeg"/>
  <manifest:file-entry manifest:full-path="Pictures/10000001000001F90000016235F32D59.png" manifest:media-type="image/png"/>
  <manifest:file-entry manifest:full-path="Pictures/100000000000025800000304AAA66B60.jpg" manifest:media-type="image/jpeg"/>
  <manifest:file-entry manifest:full-path="Pictures/10000000000002580000019AA9C8B7B7.jpg" manifest:media-type="image/jpeg"/>
  <manifest:file-entry manifest:full-path="Pictures/100000000000025800000125AF4B54B5.jpg" manifest:media-type="image/jpeg"/>
  <manifest:file-entry manifest:full-path="Pictures/1000000100000153000000DC1891BEC6.png" manifest:media-type="image/png"/>
  <manifest:file-entry manifest:full-path="Pictures/100000010000021B000000A4D686342B.png" manifest:media-type="image/png"/>
  <manifest:file-entry manifest:full-path="Pictures/100000000000025800000304DF67857C.jpg" manifest:media-type="image/jpeg"/>
  <manifest:file-entry manifest:full-path="Pictures/100000020000018B0000010B16B69960.gif" manifest:media-type="image/gif"/>
  <manifest:file-entry manifest:full-path="Pictures/1000000000000258000001DC6859D6D6.jpg" manifest:media-type="image/jpeg"/>
  <manifest:file-entry manifest:full-path="Pictures/1002127C00002C1700000D53B6D36BD7.svg" manifest:media-type="image/svg+xml"/>
  <manifest:file-entry manifest:full-path="Pictures/1000000100000116000000FC1134FE90.png" manifest:media-type="image/png"/>
  <manifest:file-entry manifest:full-path="Pictures/1002CA4300002B6500001DD1EBF72235.svg" manifest:media-type="image/svg+xml"/>
  <manifest:file-entry manifest:full-path="Pictures/100000020000018B000000B20FE1B6F7.gif" manifest:media-type="image/gif"/>
  <manifest:file-entry manifest:full-path="Pictures/1000000100000215000000A1C5F9B9D9.png" manifest:media-type="image/png"/>
  <manifest:file-entry manifest:full-path="Pictures/1000000000000258000002194EA82829.jpg" manifest:media-type="image/jpeg"/>
  <manifest:file-entry manifest:full-path="Pictures/10000000000002BC000001DF4A59691D.jpg" manifest:media-type="image/jpeg"/>
  <manifest:file-entry manifest:full-path="Pictures/1000000000000258000000D1CDB551D1.jpg" manifest:media-type="image/jpeg"/>
  <manifest:file-entry manifest:full-path="Pictures/10000001000000D2000000C94A95B980.png" manifest:media-type="image/png"/>
  <manifest:file-entry manifest:full-path="Pictures/100000000000019000000115432B24CA.jpg" manifest:media-type="image/jpeg"/>
  <manifest:file-entry manifest:full-path="Pictures/1000000100000065000000D2A3BEB6CD.png" manifest:media-type="image/png"/>
  <manifest:file-entry manifest:full-path="Pictures/1003AC9300001700000014D52AD6B139.svg" manifest:media-type="image/svg+xml"/>
  <manifest:file-entry manifest:full-path="Pictures/1000281F000017F900000B0E9A8465ED.svg" manifest:media-type="image/svg+xml"/>
  <manifest:file-entry manifest:full-path="Pictures/100171B80000115B00001094F46FAD62.svg" manifest:media-type="image/svg+xml"/>
  <manifest:file-entry manifest:full-path="Pictures/1004B2EC0000283B000028013F726E62.svg" manifest:media-type="image/svg+xml"/>
  <manifest:file-entry manifest:full-path="Pictures/10000F940000023500000763D6074A96.svg" manifest:media-type="image/svg+xml"/>
  <manifest:file-entry manifest:full-path="Pictures/10000001000001E7000001E4B47C804E.png" manifest:media-type="image/png"/>
  <manifest:file-entry manifest:full-path="Pictures/100000010000001B00000059DFF02981.png" manifest:media-type="image/png"/>
  <manifest:file-entry manifest:full-path="Pictures/100000010000017C000000F2DF354D71.png" manifest:media-type="image/png"/>
  <manifest:file-entry manifest:full-path="Pictures/10000001000001920000013DC4823F16.png" manifest:media-type="image/png"/>
  <manifest:file-entry manifest:full-path="Pictures/100063F800000862000011543DF5E14C.svg" manifest:media-type="image/svg+xml"/>
  <manifest:file-entry manifest:full-path="Pictures/10000001000001C3000000E318541F29.png" manifest:media-type="image/png"/>
  <manifest:file-entry manifest:full-path="Pictures/10000000000001F5000001C263F33885.jpg" manifest:media-type="image/jpeg"/>
  <manifest:file-entry manifest:full-path="Pictures/10000001000001B6000000C4C5F8195F.png" manifest:media-type="image/png"/>
  <manifest:file-entry manifest:full-path="Pictures/10000001000003E8000001A25553A828.png" manifest:media-type="image/png"/>
  <manifest:file-entry manifest:full-path="Pictures/100000010000032E0000010CF3CC9452.png" manifest:media-type="image/png"/>
  <manifest:file-entry manifest:full-path="Pictures/100000010000036800000361945C345E.png" manifest:media-type="image/png"/>
  <manifest:file-entry manifest:full-path="Pictures/1000000000000246000001621AFF0599.jpg" manifest:media-type="image/jpeg"/>
  <manifest:file-entry manifest:full-path="Pictures/1000000000000180000001C320523DA0.jpg" manifest:media-type="image/jpeg"/>
  <manifest:file-entry manifest:full-path="Pictures/10000002000000B7000000F5B66025E6.gif" manifest:media-type="image/gif"/>
  <manifest:file-entry manifest:full-path="Pictures/100000010000028C0000018B4BB1B106.png" manifest:media-type="image/png"/>
  <manifest:file-entry manifest:full-path="Pictures/1000000000000096000000DD972A38CD.jpg" manifest:media-type="image/jpeg"/>
  <manifest:file-entry manifest:full-path="Pictures/10000000000002580000018D1D067010.jpg" manifest:media-type="image/jpeg"/>
  <manifest:file-entry manifest:full-path="Pictures/10019D500000240A000024F05303DBE8.svg" manifest:media-type="image/svg+xml"/>
  <manifest:file-entry manifest:full-path="Pictures/1000592B0000243800001032C30D686E.svg" manifest:media-type="image/svg+xml"/>
  <manifest:file-entry manifest:full-path="Pictures/10000001000002580000010BD64E1BF0.png" manifest:media-type="image/png"/>
  <manifest:file-entry manifest:full-path="Pictures/10033DB3000035E5000020A6B9E25D2E.svg" manifest:media-type="image/svg+xml"/>
  <manifest:file-entry manifest:full-path="Pictures/100000010000025800000168AC1C86BB.png" manifest:media-type="image/png"/>
  <manifest:file-entry manifest:full-path="Pictures/100028DC00002B3C00001C74B442A5B3.svg" manifest:media-type="image/svg+xml"/>
  <manifest:file-entry manifest:full-path="Pictures/10000000000002180000014AC13FE90B.jpg" manifest:media-type="image/jpeg"/>
  <manifest:file-entry manifest:full-path="Pictures/10000000000002EF000002025F3A8883.jpg" manifest:media-type="image/jpeg"/>
  <manifest:file-entry manifest:full-path="Pictures/1000000000000258000000DE83F5773C.jpg" manifest:media-type="image/jpeg"/>
  <manifest:file-entry manifest:full-path="Pictures/100158A7000043560000162B3D59B6FA.svg" manifest:media-type="image/svg+xml"/>
  <manifest:file-entry manifest:full-path="Pictures/10003DA400001C0500001227BFFC2150.svg" manifest:media-type="image/svg+xml"/>
  <manifest:file-entry manifest:full-path="Pictures/1000130900001A7A00001364BAE54E1B.svg" manifest:media-type="image/svg+xml"/>
  <manifest:file-entry manifest:full-path="Pictures/100000010000020B00000158B540FE0E.png" manifest:media-type="image/png"/>
  <manifest:file-entry manifest:full-path="Pictures/1000000100000140000000EBE65EE094.png" manifest:media-type="image/png"/>
  <manifest:file-entry manifest:full-path="Pictures/100000010000032E0000010A0BFD0793.png" manifest:media-type="image/png"/>
  <manifest:file-entry manifest:full-path="Pictures/10000001000002B6000001553168F27E.png" manifest:media-type="image/png"/>
  <manifest:file-entry manifest:full-path="Pictures/100000010000020D00000169008447F4.png" manifest:media-type="image/png"/>
  <manifest:file-entry manifest:full-path="Pictures/1002852D0000254D000012CE3DD22904.svg" manifest:media-type="image/svg+xml"/>
  <manifest:file-entry manifest:full-path="Pictures/10000001000001B4000001BFD43BE535.png" manifest:media-type="image/png"/>
  <manifest:file-entry manifest:full-path="Pictures/1000000100000122000000866BA0C06C.png" manifest:media-type="image/png"/>
  <manifest:file-entry manifest:full-path="Pictures/10000000000002580000015D8C76FA06.jpg" manifest:media-type="image/jpeg"/>
  <manifest:file-entry manifest:full-path="Pictures/100ADD5400002C9100000D92873F542D.svg" manifest:media-type="image/svg+xml"/>
  <manifest:file-entry manifest:full-path="Pictures/1002D3580000213700001A3E1C75665B.svg" manifest:media-type="image/svg+xml"/>
  <manifest:file-entry manifest:full-path="Pictures/1002EB310000396B00001C28A97E4272.svg" manifest:media-type="image/svg+xml"/>
  <manifest:file-entry manifest:full-path="Pictures/100034500000055E000006A36E4DD9CC.svg" manifest:media-type="image/svg+xml"/>
  <manifest:file-entry manifest:full-path="Pictures/100000010000004100000050B7A16405.png" manifest:media-type="image/png"/>
  <manifest:file-entry manifest:full-path="Pictures/100005C700001891000007140BC8ED08.svg" manifest:media-type="image/svg+xml"/>
  <manifest:file-entry manifest:full-path="Pictures/100000010000012900000056EB88332B.png" manifest:media-type="image/png"/>
  <manifest:file-entry manifest:full-path="Pictures/1000D2960000221100000D351B7C7575.svg" manifest:media-type="image/svg+xml"/>
  <manifest:file-entry manifest:full-path="Pictures/100000010000019C000000A0FC8CA951.png" manifest:media-type="image/png"/>
  <manifest:file-entry manifest:full-path="Pictures/10034400000031B4000019C4CFEA06AE.svg" manifest:media-type="image/svg+xml"/>
  <manifest:file-entry manifest:full-path="Pictures/10000001000002590000013842B1A617.png" manifest:media-type="image/png"/>
  <manifest:file-entry manifest:full-path="Pictures/10000000000000960000009D56712752.jpg" manifest:media-type="image/jpeg"/>
  <manifest:file-entry manifest:full-path="Pictures/1000000000000258000001B96C70C0B7.jpg" manifest:media-type="image/jpeg"/>
  <manifest:file-entry manifest:full-path="Pictures/10000001000003D6000004000B80AA9C.png" manifest:media-type="image/png"/>
  <manifest:file-entry manifest:full-path="Pictures/1000000100000320000002083CC67CFA.png" manifest:media-type="image/png"/>
  <manifest:file-entry manifest:full-path="Pictures/100000000000025800000233BF332930.jpg" manifest:media-type="image/jpeg"/>
  <manifest:file-entry manifest:full-path="Pictures/1000000000000285000002B12C96F431.jpg" manifest:media-type="image/jpeg"/>
  <manifest:file-entry manifest:full-path="Pictures/10000000000002220000018476FAB9BC.jpg" manifest:media-type="image/jpeg"/>
  <manifest:file-entry manifest:full-path="Pictures/1000000000000258000001772E7F8669.jpg" manifest:media-type="image/jpeg"/>
  <manifest:file-entry manifest:full-path="Pictures/10000001000000C8000002109A215010.png" manifest:media-type="image/png"/>
  <manifest:file-entry manifest:full-path="Pictures/1000000100000101000000BA1A1C2036.png" manifest:media-type="image/png"/>
  <manifest:file-entry manifest:full-path="Pictures/1000000100000196000000956B5E251F.png" manifest:media-type="image/png"/>
  <manifest:file-entry manifest:full-path="Pictures/1000000000000303000001DA04021F5C.jpg" manifest:media-type="image/jpeg"/>
  <manifest:file-entry manifest:full-path="Pictures/100000010000040000000146848FD3AA.png" manifest:media-type="image/png"/>
  <manifest:file-entry manifest:full-path="Pictures/10000001000000A8000001318AA6303F.png" manifest:media-type="image/png"/>
  <manifest:file-entry manifest:full-path="Pictures/10000001000003200000010711E26B30.png" manifest:media-type="image/png"/>
  <manifest:file-entry manifest:full-path="Pictures/10000001000003200000015089B86966.png" manifest:media-type="image/png"/>
  <manifest:file-entry manifest:full-path="Pictures/10000001000002580000016BD24EAC02.png" manifest:media-type="image/png"/>
  <manifest:file-entry manifest:full-path="Pictures/10000001000002580000034379C18DF5.png" manifest:media-type="image/png"/>
  <manifest:file-entry manifest:full-path="Pictures/10000001000001900000015A83D48B15.png" manifest:media-type="image/png"/>
  <manifest:file-entry manifest:full-path="Pictures/1000000100000320000001D26821EEEE.png" manifest:media-type="image/png"/>
  <manifest:file-entry manifest:full-path="Pictures/10000001000003200000010157CDF213.png" manifest:media-type="image/png"/>
  <manifest:file-entry manifest:full-path="Pictures/10000000000001630000008BDE5D5975.jpg" manifest:media-type="image/jpeg"/>
  <manifest:file-entry manifest:full-path="Pictures/1000000100000320000000BB6D7C462B.png" manifest:media-type="image/png"/>
  <manifest:file-entry manifest:full-path="Pictures/10000001000002470000007F0500CD01.png" manifest:media-type="image/png"/>
  <manifest:file-entry manifest:full-path="Pictures/1000000100000320000000F0A77B81C8.png" manifest:media-type="image/png"/>
  <manifest:file-entry manifest:full-path="Pictures/10000001000001F4000002305C99CCA9.png" manifest:media-type="image/png"/>
  <manifest:file-entry manifest:full-path="Pictures/10000001000001EA00000263DD86CEC1.png" manifest:media-type="image/png"/>
  <manifest:file-entry manifest:full-path="Pictures/10000001000003E8000002BF4EAE9975.png" manifest:media-type="image/png"/>
  <manifest:file-entry manifest:full-path="Pictures/10000001000003E80000025B6B939B3E.png" manifest:media-type="image/png"/>
  <manifest:file-entry manifest:full-path="Pictures/1000000000000320000001C1D94448E5.jpg" manifest:media-type="image/jpeg"/>
  <manifest:file-entry manifest:full-path="Pictures/10000000000001DD000002BC7EC6F57F.jpg" manifest:media-type="image/jpeg"/>
  <manifest:file-entry manifest:full-path="Pictures/10000000000003200000009E3120DABF.jpg" manifest:media-type="image/jpeg"/>
  <manifest:file-entry manifest:full-path="Pictures/100000000000038400000107FAA43528.jpg" manifest:media-type="image/jpeg"/>
  <manifest:file-entry manifest:full-path="Pictures/100000010000010E0000009C8927035C.png" manifest:media-type="image/png"/>
  <manifest:file-entry manifest:full-path="Pictures/10000000000002EC000001B2F17F0063.jpg" manifest:media-type="image/jpeg"/>
  <manifest:file-entry manifest:full-path="Pictures/10000000000001360000008C9B229F49.jpg" manifest:media-type="image/jpeg"/>
  <manifest:file-entry manifest:full-path="Pictures/10000000000001350000008C092CB919.jpg" manifest:media-type="image/jpeg"/>
  <manifest:file-entry manifest:full-path="Pictures/10000000000001020000005A96DDB275.jpg" manifest:media-type="image/jpeg"/>
  <manifest:file-entry manifest:full-path="Pictures/1000000000000374000000E541279703.jpg" manifest:media-type="image/jpeg"/>
  <manifest:file-entry manifest:full-path="Pictures/1000000000000258000001DC6C38C67C.jpg" manifest:media-type="image/jpeg"/>
  <manifest:file-entry manifest:full-path="Pictures/10000000000001F400000104EF95F3B3.jpg" manifest:media-type="image/jpeg"/>
  <manifest:file-entry manifest:full-path="Pictures/1000000000000258000001DEBDABB5F5.jpg" manifest:media-type="image/jpeg"/>
  <manifest:file-entry manifest:full-path="Pictures/10000001000000950000016AFF68B3C9.png" manifest:media-type="image/png"/>
  <manifest:file-entry manifest:full-path="Pictures/1000000100000109000000CBDA779582.png" manifest:media-type="image/png"/>
  <manifest:file-entry manifest:full-path="Pictures/10000000000002580000016FFB844C5B.jpg" manifest:media-type="image/jpeg"/>
  <manifest:file-entry manifest:full-path="Pictures/10000000000002580000014ABB7C0FAE.jpg" manifest:media-type="image/jpeg"/>
  <manifest:file-entry manifest:full-path="Pictures/10000000000002580000011FED02C81E.jpg" manifest:media-type="image/jpeg"/>
  <manifest:file-entry manifest:full-path="Pictures/100000000000025800000108EADBB1DE.jpg" manifest:media-type="image/jpe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modern" style:font-pitch="fixed"/>
    <style:font-face style:name="NSimSun1" svg:font-family="NSimSun" style:font-family-generic="system" style:font-pitch="variable"/>
    <style:font-face style:name="OpenSymbol" svg:font-family="OpenSymbol" style:font-charset="x-symbol"/>
  </office:font-face-decls>
  <office:automatic-styles>
    <style:style style:name="Tabelle1" style:family="table">
      <style:table-properties style:width="7.883cm" table:align="left"/>
    </style:style>
    <style:style style:name="Tabelle1.A" style:family="table-column">
      <style:table-column-properties style:column-width="2.258cm"/>
    </style:style>
    <style:style style:name="Tabelle1.B" style:family="table-column">
      <style:table-column-properties style:column-width="0.61cm"/>
    </style:style>
    <style:style style:name="Tabelle1.C" style:family="table-column">
      <style:table-column-properties style:column-width="1.102cm"/>
    </style:style>
    <style:style style:name="Tabelle1.E" style:family="table-column">
      <style:table-column-properties style:column-width="0.915cm"/>
    </style:style>
    <style:style style:name="Tabelle1.G" style:family="table-column">
      <style:table-column-properties style:column-width="0.594cm"/>
    </style:style>
    <style:style style:name="Tabelle1.H" style:family="table-column">
      <style:table-column-properties style:column-width="0.69cm"/>
    </style:style>
    <style:style style:name="Tabelle1.A1" style:family="table-cell">
      <style:table-cell-properties style:vertical-align="middle" fo:padding="0.049cm" fo:border="none"/>
    </style:style>
    <style:style style:name="P1" style:family="paragraph" style:parent-style-name="Text_20_body">
      <style:paragraph-properties fo:line-height="115%" fo:text-align="center" style:justify-single-word="false"/>
      <style:text-properties officeooo:paragraph-rsid="0025f036"/>
    </style:style>
    <style:style style:name="P2" style:family="paragraph" style:parent-style-name="Text_20_body">
      <style:paragraph-properties fo:line-height="100%" fo:text-align="center" style:justify-single-word="false"/>
      <style:text-properties officeooo:paragraph-rsid="0036a387"/>
    </style:style>
    <style:style style:name="P3" style:family="paragraph" style:parent-style-name="Text_20_body">
      <style:paragraph-properties fo:line-height="115%"/>
      <style:text-properties officeooo:paragraph-rsid="0025f036"/>
    </style:style>
    <style:style style:name="P4" style:family="paragraph" style:parent-style-name="Text_20_body">
      <style:text-properties officeooo:rsid="0046d1af" officeooo:paragraph-rsid="0046d1af"/>
    </style:style>
    <style:style style:name="P5" style:family="paragraph" style:parent-style-name="Text_20_body">
      <style:text-properties officeooo:paragraph-rsid="004c90ee"/>
    </style:style>
    <style:style style:name="P6" style:family="paragraph" style:parent-style-name="Text_20_body">
      <style:text-properties officeooo:paragraph-rsid="004ce4ad"/>
    </style:style>
    <style:style style:name="P7" style:family="paragraph" style:parent-style-name="Text_20_body">
      <style:text-properties officeooo:paragraph-rsid="005091f3"/>
    </style:style>
    <style:style style:name="P8" style:family="paragraph" style:parent-style-name="Text_20_body">
      <style:text-properties officeooo:paragraph-rsid="00525aa9"/>
    </style:style>
    <style:style style:name="P9" style:family="paragraph" style:parent-style-name="Text_20_body">
      <style:text-properties officeooo:paragraph-rsid="00528802"/>
    </style:style>
    <style:style style:name="P10" style:family="paragraph" style:parent-style-name="Text_20_body">
      <style:text-properties officeooo:paragraph-rsid="0053863c"/>
    </style:style>
    <style:style style:name="P11" style:family="paragraph" style:parent-style-name="Text_20_body">
      <style:text-properties officeooo:paragraph-rsid="0055908d"/>
    </style:style>
    <style:style style:name="P12" style:family="paragraph" style:parent-style-name="Text_20_body">
      <style:text-properties officeooo:paragraph-rsid="005847f4"/>
    </style:style>
    <style:style style:name="P13" style:family="paragraph" style:parent-style-name="Text_20_body">
      <style:paragraph-properties fo:break-before="page"/>
      <style:text-properties officeooo:paragraph-rsid="00150e72"/>
    </style:style>
    <style:style style:name="P14" style:family="paragraph" style:parent-style-name="Text_20_body">
      <style:text-properties style:font-name="Liberation Sans" fo:font-weight="normal" style:font-weight-asian="normal" style:font-weight-complex="normal"/>
    </style:style>
    <style:style style:name="P15" style:family="paragraph" style:parent-style-name="Text_20_body">
      <style:paragraph-properties fo:text-align="center" style:justify-single-word="false"/>
      <style:text-properties style:font-name="Liberation Sans" fo:font-weight="normal" officeooo:paragraph-rsid="001543ae" style:font-weight-asian="normal" style:font-weight-complex="normal"/>
    </style:style>
    <style:style style:name="P16" style:family="paragraph" style:parent-style-name="Text_20_body">
      <style:paragraph-properties fo:text-align="center" style:justify-single-word="false"/>
      <style:text-properties style:font-name="Liberation Sans" fo:font-weight="normal" style:font-weight-asian="normal" style:font-weight-complex="normal"/>
    </style:style>
    <style:style style:name="P17" style:family="paragraph" style:parent-style-name="Text_20_body">
      <style:paragraph-properties fo:margin-left="0cm" fo:margin-right="0cm" fo:text-indent="0cm" style:auto-text-indent="false"/>
      <style:text-properties style:font-name="Liberation Sans" fo:font-weight="normal" style:font-weight-asian="normal" style:font-weight-complex="normal"/>
    </style:style>
    <style:style style:name="P18" style:family="paragraph" style:parent-style-name="Text_20_body">
      <style:paragraph-properties fo:margin-left="0cm" fo:margin-right="0cm" fo:text-indent="0cm" style:auto-text-indent="false"/>
      <style:text-properties style:font-name="Liberation Sans" fo:font-weight="normal" officeooo:paragraph-rsid="0030ef8e" style:font-weight-asian="normal" style:font-weight-complex="normal"/>
    </style:style>
    <style:style style:name="P19" style:family="paragraph" style:parent-style-name="Text_20_body">
      <style:paragraph-properties fo:text-align="center" style:justify-single-word="false"/>
      <style:text-properties style:font-name="Liberation Sans" fo:font-weight="normal" officeooo:paragraph-rsid="0030ef8e" style:font-weight-asian="normal" style:font-weight-complex="normal"/>
    </style:style>
    <style:style style:name="P20" style:family="paragraph" style:parent-style-name="Text_20_body">
      <style:text-properties style:font-name="Liberation Sans" fo:font-weight="bold" officeooo:rsid="00150e72" officeooo:paragraph-rsid="00150e72" style:font-weight-asian="bold" style:font-weight-complex="bold"/>
    </style:style>
    <style:style style:name="P21" style:family="paragraph" style:parent-style-name="Text_20_body">
      <style:text-properties officeooo:rsid="00150e72" officeooo:paragraph-rsid="00150e72"/>
    </style:style>
    <style:style style:name="P22" style:family="paragraph" style:parent-style-name="Text_20_body">
      <style:text-properties style:font-name="Liberation Sans" fo:font-weight="normal" officeooo:rsid="00150e72" style:font-weight-asian="normal" style:font-weight-complex="normal"/>
    </style:style>
    <style:style style:name="P23" style:family="paragraph" style:parent-style-name="Text_20_body">
      <style:paragraph-properties fo:text-align="center" style:justify-single-word="false"/>
      <style:text-properties style:font-name="Liberation Sans" fo:font-weight="normal" officeooo:rsid="00150e72" officeooo:paragraph-rsid="001543ae" style:font-weight-asian="normal" style:font-weight-complex="normal"/>
    </style:style>
    <style:style style:name="P24" style:family="paragraph" style:parent-style-name="Text_20_body">
      <style:paragraph-properties fo:margin-left="0cm" fo:margin-right="0cm" fo:text-indent="0cm" style:auto-text-indent="false"/>
      <style:text-properties style:font-name="Liberation Sans" fo:font-weight="normal" officeooo:rsid="00150e72" style:font-weight-asian="normal" style:font-weight-complex="normal"/>
    </style:style>
    <style:style style:name="P25" style:family="paragraph" style:parent-style-name="Text_20_body">
      <style:paragraph-properties fo:margin-left="0cm" fo:margin-right="0cm" fo:text-indent="0cm" style:auto-text-indent="false"/>
      <style:text-properties officeooo:rsid="00150e72"/>
    </style:style>
    <style:style style:name="P26" style:family="paragraph" style:parent-style-name="Text_20_body">
      <style:text-properties style:font-name="Liberation Sans" fo:font-weight="normal" officeooo:rsid="00150e72" officeooo:paragraph-rsid="00150e72" style:font-weight-asian="normal" style:font-weight-complex="normal"/>
    </style:style>
    <style:style style:name="P27" style:family="paragraph" style:parent-style-name="Text_20_body">
      <style:paragraph-properties fo:break-before="page"/>
      <style:text-properties style:font-name="Liberation Sans" fo:font-weight="normal" officeooo:rsid="00150e72" officeooo:paragraph-rsid="00150e72" style:font-weight-asian="normal" style:font-weight-complex="normal"/>
    </style:style>
    <style:style style:name="P28" style:family="paragraph" style:parent-style-name="Text_20_body">
      <style:text-properties style:font-name="Liberation Sans" fo:font-weight="bold" officeooo:rsid="00197c36" officeooo:paragraph-rsid="00197c36" style:font-weight-asian="bold" style:font-weight-complex="bold"/>
    </style:style>
    <style:style style:name="P29" style:family="paragraph" style:parent-style-name="Text_20_body">
      <style:text-properties style:font-name="Liberation Sans" fo:font-weight="normal" officeooo:rsid="00150e72" officeooo:paragraph-rsid="0017fd62" style:font-weight-asian="normal" style:font-weight-complex="normal"/>
    </style:style>
    <style:style style:name="P30" style:family="paragraph" style:parent-style-name="Text_20_body">
      <style:paragraph-properties fo:text-align="center" style:justify-single-word="false"/>
      <style:text-properties style:font-name="Liberation Sans" fo:font-weight="normal" officeooo:rsid="00150e72" officeooo:paragraph-rsid="0017fd62" style:font-weight-asian="normal" style:font-weight-complex="normal"/>
    </style:style>
    <style:style style:name="P31" style:family="paragraph" style:parent-style-name="Text_20_body">
      <style:paragraph-properties fo:margin-left="0cm" fo:margin-right="0cm" fo:text-indent="0cm" style:auto-text-indent="false"/>
      <style:text-properties style:font-name="Liberation Sans" officeooo:rsid="00150e72"/>
    </style:style>
    <style:style style:name="P32" style:family="paragraph" style:parent-style-name="Text_20_body">
      <style:text-properties style:font-name="Liberation Sans" officeooo:rsid="00150e72"/>
    </style:style>
    <style:style style:name="P33" style:family="paragraph" style:parent-style-name="Text_20_body" style:list-style-name="L1">
      <style:paragraph-properties fo:margin-top="0cm" fo:margin-bottom="0cm" style:contextual-spacing="false"/>
      <style:text-properties style:font-name="Liberation Sans" fo:font-weight="normal" officeooo:rsid="00150e72" style:font-weight-asian="normal" style:font-weight-complex="normal"/>
    </style:style>
    <style:style style:name="P34" style:family="paragraph" style:parent-style-name="Text_20_body" style:list-style-name="L1">
      <style:text-properties style:font-name="Liberation Sans" officeooo:rsid="00150e72"/>
    </style:style>
    <style:style style:name="P35" style:family="paragraph" style:parent-style-name="Horizontal_20_Line">
      <style:paragraph-properties fo:margin-top="0cm" fo:margin-bottom="0.247cm" style:contextual-spacing="false" fo:line-height="115%"/>
      <style:text-properties style:font-name="Liberation Sans" fo:font-weight="normal" officeooo:rsid="00150e72" style:font-weight-asian="normal" style:font-weight-complex="normal"/>
    </style:style>
    <style:style style:name="P36" style:family="paragraph" style:parent-style-name="Text_20_body">
      <style:paragraph-properties fo:margin-top="0cm" fo:margin-bottom="0cm" style:contextual-spacing="false" fo:text-align="center" style:justify-single-word="false"/>
      <style:text-properties style:font-name="Liberation Sans" fo:font-weight="normal" officeooo:rsid="00150e72" officeooo:paragraph-rsid="0017fd62" style:font-weight-asian="normal" style:font-weight-complex="normal"/>
    </style:style>
    <style:style style:name="P37" style:family="paragraph" style:parent-style-name="Text_20_body" style:list-style-name="L2">
      <style:paragraph-properties fo:margin-top="0cm" fo:margin-bottom="0cm" style:contextual-spacing="false"/>
      <style:text-properties style:font-name="Liberation Sans" officeooo:rsid="00150e72"/>
    </style:style>
    <style:style style:name="P38" style:family="paragraph" style:parent-style-name="Text_20_body" style:list-style-name="L2">
      <style:text-properties style:font-name="Liberation Sans" officeooo:rsid="00150e72"/>
    </style:style>
    <style:style style:name="P39" style:family="paragraph" style:parent-style-name="Text_20_body">
      <style:text-properties style:font-name="Liberation Sans" fo:font-weight="normal" officeooo:rsid="00197c36" officeooo:paragraph-rsid="00197c36" style:font-weight-asian="normal" style:font-weight-complex="normal"/>
    </style:style>
    <style:style style:name="P40" style:family="paragraph" style:parent-style-name="Text_20_body">
      <style:paragraph-properties fo:break-before="page"/>
      <style:text-properties style:font-name="Liberation Sans" fo:font-weight="bold" officeooo:rsid="00197c36" officeooo:paragraph-rsid="00197c36" style:font-weight-asian="bold" style:font-weight-complex="bold"/>
    </style:style>
    <style:style style:name="P41" style:family="paragraph" style:parent-style-name="Standard">
      <style:paragraph-properties fo:text-align="center" style:justify-single-word="false"/>
      <style:text-properties style:font-name="Liberation Sans" fo:font-weight="normal" officeooo:rsid="00197c36" officeooo:paragraph-rsid="00197c36" style:font-weight-asian="normal" style:font-weight-complex="normal"/>
    </style:style>
    <style:style style:name="P42" style:family="paragraph" style:parent-style-name="Text_20_body">
      <style:text-properties style:font-name="Liberation Sans" fo:font-weight="bold" officeooo:rsid="00197c36" style:font-weight-asian="bold" style:font-weight-complex="bold"/>
    </style:style>
    <style:style style:name="P43" style:family="paragraph" style:parent-style-name="Text_20_body">
      <style:text-properties style:font-name="Liberation Sans" fo:font-weight="normal" officeooo:rsid="00197c36" style:font-weight-asian="normal" style:font-weight-complex="normal"/>
    </style:style>
    <style:style style:name="P44" style:family="paragraph" style:parent-style-name="Text_20_body">
      <style:paragraph-properties fo:text-align="center" style:justify-single-word="false"/>
      <style:text-properties style:font-name="Liberation Sans" fo:font-weight="normal" officeooo:rsid="00197c36" style:font-weight-asian="normal" style:font-weight-complex="normal"/>
    </style:style>
    <style:style style:name="P45" style:family="paragraph" style:parent-style-name="Text_20_body">
      <style:paragraph-properties fo:margin-left="0cm" fo:margin-right="0cm" fo:text-indent="0cm" style:auto-text-indent="false"/>
      <style:text-properties style:font-name="Liberation Sans" fo:font-weight="normal" officeooo:rsid="00197c36" style:font-weight-asian="normal" style:font-weight-complex="normal"/>
    </style:style>
    <style:style style:name="P46" style:family="paragraph" style:parent-style-name="Preformatted_20_Text">
      <style:paragraph-properties fo:margin-top="0cm" fo:margin-bottom="0.247cm" style:contextual-spacing="false" fo:line-height="115%"/>
      <style:text-properties style:font-name="Liberation Sans" fo:font-weight="bold" officeooo:rsid="00197c36" style:font-weight-asian="bold" style:font-weight-complex="bold"/>
    </style:style>
    <style:style style:name="P47" style:family="paragraph" style:parent-style-name="Text_20_body">
      <style:paragraph-properties fo:break-before="page"/>
      <style:text-properties style:font-name="Liberation Sans" fo:font-weight="bold" officeooo:rsid="0019db2c" officeooo:paragraph-rsid="0019db2c" style:font-weight-asian="bold" style:font-weight-complex="bold"/>
    </style:style>
    <style:style style:name="P48" style:family="paragraph" style:parent-style-name="Text_20_body">
      <style:paragraph-properties fo:margin-top="0cm" fo:margin-bottom="0cm" style:contextual-spacing="false" fo:text-align="center" style:justify-single-word="false"/>
      <style:text-properties style:font-name="Liberation Sans" fo:font-weight="normal" officeooo:rsid="00197c36" officeooo:paragraph-rsid="0019db2c" style:font-weight-asian="normal" style:font-weight-complex="normal"/>
    </style:style>
    <style:style style:name="P49" style:family="paragraph" style:parent-style-name="Text_20_body">
      <style:paragraph-properties fo:margin-top="0cm" fo:margin-bottom="0cm" style:contextual-spacing="false" fo:text-align="left" style:justify-single-word="false" fo:break-before="page"/>
      <style:text-properties style:font-name="Liberation Sans" fo:font-weight="bold" officeooo:rsid="001b367e" officeooo:paragraph-rsid="001b367e" style:font-weight-asian="bold" style:font-weight-complex="bold"/>
    </style:style>
    <style:style style:name="P50" style:family="paragraph" style:parent-style-name="Text_20_body">
      <style:paragraph-properties fo:margin-top="0cm" fo:margin-bottom="0cm" style:contextual-spacing="false" fo:text-align="left" style:justify-single-word="false"/>
      <style:text-properties style:font-name="Liberation Sans" fo:font-weight="normal" officeooo:rsid="001b367e" officeooo:paragraph-rsid="001b367e" style:font-weight-asian="normal" style:font-weight-complex="normal"/>
    </style:style>
    <style:style style:name="P51" style:family="paragraph" style:parent-style-name="Text_20_body">
      <style:paragraph-properties fo:text-align="center" style:justify-single-word="false"/>
      <style:text-properties style:font-name="Liberation Sans" fo:font-weight="normal" officeooo:rsid="00197c36" officeooo:paragraph-rsid="001ce262" style:font-weight-asian="normal" style:font-weight-complex="normal"/>
    </style:style>
    <style:style style:name="P52" style:family="paragraph" style:parent-style-name="Text_20_body">
      <style:paragraph-properties fo:text-align="left" style:justify-single-word="false"/>
      <style:text-properties style:font-name="Liberation Sans" fo:font-weight="bold" officeooo:rsid="001e76e1" officeooo:paragraph-rsid="001e76e1" style:font-weight-asian="bold" style:font-weight-complex="bold"/>
    </style:style>
    <style:style style:name="P53" style:family="paragraph" style:parent-style-name="Text_20_body">
      <style:paragraph-properties fo:text-align="left" style:justify-single-word="false"/>
      <style:text-properties style:font-name="Liberation Sans" fo:font-weight="normal" officeooo:rsid="001e76e1" officeooo:paragraph-rsid="001e76e1" style:font-weight-asian="normal" style:font-weight-complex="normal"/>
    </style:style>
    <style:style style:name="P54" style:family="paragraph" style:parent-style-name="Text_20_body">
      <style:paragraph-properties fo:text-align="center" style:justify-single-word="false"/>
      <style:text-properties style:font-name="Liberation Sans" officeooo:rsid="001e76e1"/>
    </style:style>
    <style:style style:name="P55" style:family="paragraph" style:parent-style-name="Text_20_body">
      <style:text-properties style:font-name="Liberation Sans" officeooo:rsid="001e76e1"/>
    </style:style>
    <style:style style:name="P56" style:family="paragraph" style:parent-style-name="Preformatted_20_Text">
      <style:paragraph-properties fo:margin-top="0cm" fo:margin-bottom="0.247cm" style:contextual-spacing="false" fo:line-height="115%"/>
      <style:text-properties style:font-name="Liberation Sans" officeooo:rsid="001e76e1"/>
    </style:style>
    <style:style style:name="P57" style:family="paragraph" style:parent-style-name="Text_20_body">
      <style:paragraph-properties fo:text-align="left" style:justify-single-word="false" fo:break-before="page"/>
      <style:text-properties style:font-name="Liberation Sans" fo:font-weight="bold" officeooo:rsid="00207501" officeooo:paragraph-rsid="00207501" style:font-weight-asian="bold" style:font-weight-complex="bold"/>
    </style:style>
    <style:style style:name="P58" style:family="paragraph" style:parent-style-name="Text_20_body">
      <style:paragraph-properties fo:text-align="left" style:justify-single-word="false"/>
      <style:text-properties style:font-name="Liberation Sans" fo:font-weight="normal" officeooo:rsid="00207501" officeooo:paragraph-rsid="00207501" style:font-weight-asian="normal" style:font-weight-complex="normal"/>
    </style:style>
    <style:style style:name="P59" style:family="paragraph" style:parent-style-name="Text_20_body">
      <style:text-properties style:font-name="Liberation Sans" officeooo:rsid="00207501"/>
    </style:style>
    <style:style style:name="P60" style:family="paragraph" style:parent-style-name="Text_20_body">
      <style:paragraph-properties fo:text-align="center" style:justify-single-word="false"/>
      <style:text-properties style:font-name="Liberation Sans" officeooo:rsid="00207501" officeooo:paragraph-rsid="00207501"/>
    </style:style>
    <style:style style:name="P61" style:family="paragraph" style:parent-style-name="Text_20_body">
      <style:paragraph-properties fo:margin-left="0cm" fo:margin-right="0cm" fo:text-indent="0cm" style:auto-text-indent="false"/>
      <style:text-properties style:font-name="Liberation Sans" officeooo:rsid="00207501"/>
    </style:style>
    <style:style style:name="P62" style:family="paragraph" style:parent-style-name="Preformatted_20_Text">
      <style:paragraph-properties fo:margin-top="0cm" fo:margin-bottom="0.247cm" style:contextual-spacing="false" fo:line-height="115%"/>
      <style:text-properties style:font-name="Liberation Sans" officeooo:rsid="00207501"/>
    </style:style>
    <style:style style:name="P63" style:family="paragraph" style:parent-style-name="Text_20_body">
      <style:paragraph-properties fo:text-align="left" style:justify-single-word="false"/>
      <style:text-properties style:font-name="Liberation Sans" fo:font-weight="bold" officeooo:rsid="00207501" officeooo:paragraph-rsid="00207501" style:font-weight-asian="bold" style:font-weight-complex="bold"/>
    </style:style>
    <style:style style:name="P64" style:family="paragraph" style:parent-style-name="Text_20_body">
      <style:paragraph-properties fo:text-align="left" style:justify-single-word="false" fo:break-before="page"/>
      <style:text-properties style:font-name="Liberation Sans" fo:font-weight="bold" officeooo:rsid="0020a24a" officeooo:paragraph-rsid="0020a24a" style:font-weight-asian="bold" style:font-weight-complex="bold"/>
    </style:style>
    <style:style style:name="P65" style:family="paragraph" style:parent-style-name="Text_20_body">
      <style:paragraph-properties fo:text-align="left" style:justify-single-word="false"/>
      <style:text-properties style:font-name="Liberation Sans" fo:font-weight="normal" officeooo:rsid="0020a24a" officeooo:paragraph-rsid="0020a24a" style:font-weight-asian="normal" style:font-weight-complex="normal"/>
    </style:style>
    <style:style style:name="P66" style:family="paragraph" style:parent-style-name="Text_20_body">
      <style:paragraph-properties fo:text-align="center" style:justify-single-word="false"/>
      <style:text-properties style:font-name="Liberation Sans" officeooo:rsid="0020a24a" officeooo:paragraph-rsid="0020a24a"/>
    </style:style>
    <style:style style:name="P67" style:family="paragraph" style:parent-style-name="Text_20_body">
      <style:paragraph-properties fo:margin-left="0cm" fo:margin-right="0cm" fo:text-indent="0cm" style:auto-text-indent="false"/>
      <style:text-properties style:font-name="Liberation Sans" officeooo:rsid="0020a24a"/>
    </style:style>
    <style:style style:name="P68" style:family="paragraph" style:parent-style-name="Text_20_body">
      <style:text-properties style:font-name="Liberation Sans" officeooo:rsid="0020a24a"/>
    </style:style>
    <style:style style:name="P69" style:family="paragraph" style:parent-style-name="Text_20_body" style:list-style-name="L3">
      <style:paragraph-properties fo:margin-top="0cm" fo:margin-bottom="0cm" style:contextual-spacing="false"/>
      <style:text-properties style:font-name="Liberation Sans" officeooo:rsid="0020a24a"/>
    </style:style>
    <style:style style:name="P70" style:family="paragraph" style:parent-style-name="Text_20_body" style:list-style-name="L3">
      <style:text-properties style:font-name="Liberation Sans" officeooo:rsid="0020a24a"/>
    </style:style>
    <style:style style:name="P71" style:family="paragraph" style:parent-style-name="Text_20_body" style:list-style-name="L4">
      <style:paragraph-properties fo:margin-top="0cm" fo:margin-bottom="0cm" style:contextual-spacing="false"/>
      <style:text-properties style:font-name="Liberation Sans" officeooo:rsid="0020a24a"/>
    </style:style>
    <style:style style:name="P72" style:family="paragraph" style:parent-style-name="Text_20_body" style:list-style-name="L4">
      <style:text-properties style:font-name="Liberation Sans" officeooo:rsid="0020a24a"/>
    </style:style>
    <style:style style:name="P73" style:family="paragraph" style:parent-style-name="Text_20_body" style:list-style-name="L5">
      <style:paragraph-properties fo:margin-top="0cm" fo:margin-bottom="0cm" style:contextual-spacing="false"/>
      <style:text-properties style:font-name="Liberation Sans" officeooo:rsid="0020a24a"/>
    </style:style>
    <style:style style:name="P74" style:family="paragraph" style:parent-style-name="Text_20_body" style:list-style-name="L5">
      <style:text-properties style:font-name="Liberation Sans" officeooo:rsid="0020a24a"/>
    </style:style>
    <style:style style:name="P75" style:family="paragraph" style:parent-style-name="Preformatted_20_Text">
      <style:paragraph-properties fo:margin-top="0cm" fo:margin-bottom="0.247cm" style:contextual-spacing="false" fo:line-height="115%"/>
      <style:text-properties style:font-name="Liberation Sans" officeooo:rsid="0020a24a"/>
    </style:style>
    <style:style style:name="P76" style:family="paragraph" style:parent-style-name="Text_20_body" style:list-style-name="L6">
      <style:paragraph-properties fo:margin-top="0cm" fo:margin-bottom="0cm" style:contextual-spacing="false"/>
      <style:text-properties style:font-name="Liberation Sans" officeooo:rsid="0020a24a"/>
    </style:style>
    <style:style style:name="P77" style:family="paragraph" style:parent-style-name="Text_20_body" style:list-style-name="L6">
      <style:text-properties style:font-name="Liberation Sans" officeooo:rsid="0020a24a"/>
    </style:style>
    <style:style style:name="P78" style:family="paragraph" style:parent-style-name="Text_20_body">
      <style:paragraph-properties fo:text-align="center" style:justify-single-word="false"/>
      <style:text-properties style:font-name="Liberation Sans" officeooo:rsid="0020a24a"/>
    </style:style>
    <style:style style:name="P79" style:family="paragraph" style:parent-style-name="Text_20_body">
      <style:paragraph-properties fo:break-before="page"/>
      <style:text-properties style:font-name="Liberation Sans" fo:font-weight="bold" officeooo:rsid="002cb4df" officeooo:paragraph-rsid="002cb4df" style:font-weight-asian="bold" style:font-weight-complex="bold"/>
    </style:style>
    <style:style style:name="P80" style:family="paragraph" style:parent-style-name="Text_20_body">
      <style:text-properties style:font-name="Liberation Sans" fo:font-weight="normal" officeooo:rsid="002cb4df" officeooo:paragraph-rsid="002cb4df" style:font-weight-asian="normal" style:font-weight-complex="normal"/>
    </style:style>
    <style:style style:name="P81" style:family="paragraph" style:parent-style-name="Text_20_body">
      <style:paragraph-properties fo:text-align="center" style:justify-single-word="false"/>
      <style:text-properties style:font-name="Liberation Sans" officeooo:rsid="002cb4df"/>
    </style:style>
    <style:style style:name="P82" style:family="paragraph" style:parent-style-name="Text_20_body">
      <style:text-properties style:font-name="Liberation Sans" officeooo:rsid="002cb4df"/>
    </style:style>
    <style:style style:name="P83" style:family="paragraph" style:parent-style-name="Text_20_body" style:list-style-name="L7">
      <style:paragraph-properties fo:margin-top="0cm" fo:margin-bottom="0cm" style:contextual-spacing="false"/>
      <style:text-properties style:font-name="Liberation Sans" officeooo:rsid="002cb4df"/>
    </style:style>
    <style:style style:name="P84" style:family="paragraph" style:parent-style-name="Text_20_body" style:list-style-name="L7">
      <style:text-properties style:font-name="Liberation Sans" officeooo:rsid="002cb4df"/>
    </style:style>
    <style:style style:name="P85" style:family="paragraph" style:parent-style-name="Preformatted_20_Text">
      <style:paragraph-properties fo:margin-top="0cm" fo:margin-bottom="0.247cm" style:contextual-spacing="false" fo:line-height="115%"/>
      <style:text-properties style:font-name="Liberation Sans" officeooo:rsid="002cb4df"/>
    </style:style>
    <style:style style:name="P86" style:family="paragraph" style:parent-style-name="Text_20_body">
      <style:paragraph-properties fo:text-align="center" style:justify-single-word="false"/>
      <style:text-properties style:font-name="Liberation Sans" officeooo:rsid="002cb4df" officeooo:paragraph-rsid="002cb4df"/>
    </style:style>
    <style:style style:name="P87" style:family="paragraph" style:parent-style-name="Text_20_body">
      <style:text-properties style:font-name="Liberation Sans" fo:font-weight="bold" officeooo:rsid="0032f1ba" officeooo:paragraph-rsid="0032f1ba" style:font-weight-asian="bold" style:font-weight-complex="bold"/>
    </style:style>
    <style:style style:name="P88" style:family="paragraph" style:parent-style-name="Text_20_body">
      <style:text-properties style:font-name="Liberation Sans" fo:font-weight="normal" officeooo:rsid="0032f1ba" officeooo:paragraph-rsid="0032f1ba" style:font-weight-asian="normal" style:font-weight-complex="normal"/>
    </style:style>
    <style:style style:name="P89" style:family="paragraph" style:parent-style-name="Text_20_body">
      <style:paragraph-properties fo:text-align="center" style:justify-single-word="false"/>
      <style:text-properties style:font-name="Liberation Sans" officeooo:rsid="0032f1ba"/>
    </style:style>
    <style:style style:name="P90" style:family="paragraph" style:parent-style-name="Text_20_body">
      <style:text-properties style:font-name="Liberation Sans" officeooo:rsid="0032f1ba"/>
    </style:style>
    <style:style style:name="P91" style:family="paragraph" style:parent-style-name="Text_20_body">
      <style:paragraph-properties fo:margin-left="0cm" fo:margin-right="0cm" fo:text-indent="0cm" style:auto-text-indent="false"/>
      <style:text-properties style:font-name="Liberation Sans" officeooo:rsid="0032f1ba"/>
    </style:style>
    <style:style style:name="P92" style:family="paragraph" style:parent-style-name="Preformatted_20_Text">
      <style:paragraph-properties fo:margin-top="0cm" fo:margin-bottom="0.247cm" style:contextual-spacing="false" fo:line-height="115%"/>
      <style:text-properties style:font-name="Liberation Sans" officeooo:rsid="0032f1ba"/>
    </style:style>
    <style:style style:name="P93" style:family="paragraph" style:parent-style-name="Text_20_body">
      <style:paragraph-properties fo:text-align="center" style:justify-single-word="false"/>
      <style:text-properties style:font-name="Liberation Sans" officeooo:rsid="0032f1ba" officeooo:paragraph-rsid="0034ce0e"/>
    </style:style>
    <style:style style:name="P94" style:family="paragraph" style:parent-style-name="Text_20_body">
      <style:paragraph-properties fo:margin-top="0cm" fo:margin-bottom="0cm" style:contextual-spacing="false" fo:text-align="center" style:justify-single-word="false"/>
      <style:text-properties style:font-name="Liberation Sans" officeooo:rsid="0032f1ba"/>
    </style:style>
    <style:style style:name="P95" style:family="paragraph" style:parent-style-name="Text_20_body">
      <style:paragraph-properties fo:margin-top="0cm" fo:margin-bottom="0cm" style:contextual-spacing="false" fo:text-align="left" style:justify-single-word="false"/>
      <style:text-properties style:font-name="Liberation Sans" fo:font-weight="bold" officeooo:rsid="00382188" officeooo:paragraph-rsid="00382188" style:font-weight-asian="bold" style:font-weight-complex="bold"/>
    </style:style>
    <style:style style:name="P96" style:family="paragraph" style:parent-style-name="Text_20_body">
      <style:paragraph-properties fo:margin-top="0cm" fo:margin-bottom="0cm" style:contextual-spacing="false" fo:text-align="left" style:justify-single-word="false"/>
      <style:text-properties style:font-name="Liberation Sans" officeooo:rsid="00382188" officeooo:paragraph-rsid="00382188"/>
    </style:style>
    <style:style style:name="P97" style:family="paragraph" style:parent-style-name="Text_20_body">
      <style:text-properties style:font-name="Liberation Sans" officeooo:rsid="00382188"/>
    </style:style>
    <style:style style:name="P98" style:family="paragraph" style:parent-style-name="Text_20_body">
      <style:paragraph-properties fo:text-align="center" style:justify-single-word="false"/>
      <style:text-properties style:font-name="Liberation Sans" officeooo:rsid="00382188"/>
    </style:style>
    <style:style style:name="P99" style:family="paragraph" style:parent-style-name="Text_20_body" style:list-style-name="L8">
      <style:paragraph-properties fo:margin-top="0cm" fo:margin-bottom="0cm" style:contextual-spacing="false"/>
      <style:text-properties style:font-name="Liberation Sans" officeooo:rsid="00382188"/>
    </style:style>
    <style:style style:name="P100" style:family="paragraph" style:parent-style-name="Text_20_body" style:list-style-name="L8">
      <style:text-properties style:font-name="Liberation Sans" officeooo:rsid="00382188"/>
    </style:style>
    <style:style style:name="P101" style:family="paragraph" style:parent-style-name="Text_20_body">
      <style:paragraph-properties fo:margin-left="0cm" fo:margin-right="0cm" fo:text-indent="0cm" style:auto-text-indent="false"/>
      <style:text-properties style:font-name="Liberation Sans" officeooo:rsid="00382188"/>
    </style:style>
    <style:style style:name="P102" style:family="paragraph" style:parent-style-name="Preformatted_20_Text">
      <style:paragraph-properties fo:line-height="115%"/>
      <style:text-properties style:font-name="Liberation Sans" officeooo:rsid="00382188"/>
    </style:style>
    <style:style style:name="P103" style:family="paragraph" style:parent-style-name="Preformatted_20_Text">
      <style:paragraph-properties fo:margin-top="0cm" fo:margin-bottom="0.499cm" style:contextual-spacing="false" fo:line-height="115%"/>
      <style:text-properties style:font-name="Liberation Sans" officeooo:rsid="00382188"/>
    </style:style>
    <style:style style:name="P104" style:family="paragraph" style:parent-style-name="Text_20_body">
      <style:paragraph-properties fo:margin-top="0cm" fo:margin-bottom="0cm" style:contextual-spacing="false" fo:text-align="left" style:justify-single-word="false"/>
      <style:text-properties style:font-name="Liberation Sans" fo:font-weight="bold" officeooo:rsid="003ba514" officeooo:paragraph-rsid="003ba514" style:font-weight-asian="bold" style:font-weight-complex="bold"/>
    </style:style>
    <style:style style:name="P105" style:family="paragraph" style:parent-style-name="Text_20_body">
      <style:paragraph-properties fo:margin-top="0cm" fo:margin-bottom="0cm" style:contextual-spacing="false" fo:text-align="left" style:justify-single-word="false"/>
      <style:text-properties style:font-name="Liberation Sans" officeooo:rsid="003ba514" officeooo:paragraph-rsid="003ba514"/>
    </style:style>
    <style:style style:name="P106" style:family="paragraph" style:parent-style-name="Text_20_body">
      <style:paragraph-properties fo:text-align="center" style:justify-single-word="false"/>
      <style:text-properties style:font-name="Liberation Sans" officeooo:rsid="003ba514"/>
    </style:style>
    <style:style style:name="P107" style:family="paragraph" style:parent-style-name="Text_20_body">
      <style:text-properties style:font-name="Liberation Sans" officeooo:rsid="003ba514"/>
    </style:style>
    <style:style style:name="P108" style:family="paragraph" style:parent-style-name="Preformatted_20_Text">
      <style:paragraph-properties fo:line-height="115%"/>
      <style:text-properties style:font-name="Liberation Sans" officeooo:rsid="003ba514"/>
    </style:style>
    <style:style style:name="P109" style:family="paragraph" style:parent-style-name="Preformatted_20_Text">
      <style:paragraph-properties fo:margin-top="0cm" fo:margin-bottom="0.499cm" style:contextual-spacing="false" fo:line-height="115%"/>
      <style:text-properties style:font-name="Liberation Sans" officeooo:rsid="003ba514"/>
    </style:style>
    <style:style style:name="P110" style:family="paragraph" style:parent-style-name="Text_20_body">
      <style:paragraph-properties fo:margin-top="0cm" fo:margin-bottom="0cm" style:contextual-spacing="false" fo:text-align="left" style:justify-single-word="false"/>
      <style:text-properties style:font-name="Liberation Sans" fo:font-weight="bold" officeooo:rsid="003d6608" officeooo:paragraph-rsid="003d6608" style:font-weight-asian="bold" style:font-weight-complex="bold"/>
    </style:style>
    <style:style style:name="P111" style:family="paragraph" style:parent-style-name="Text_20_body">
      <style:paragraph-properties fo:margin-top="0cm" fo:margin-bottom="0cm" style:contextual-spacing="false" fo:text-align="left" style:justify-single-word="false"/>
      <style:text-properties style:font-name="Liberation Sans" officeooo:rsid="003d6608" officeooo:paragraph-rsid="003d6608"/>
    </style:style>
    <style:style style:name="P112" style:family="paragraph" style:parent-style-name="Text_20_body">
      <style:text-properties style:font-name="Liberation Sans" officeooo:rsid="003d6608"/>
    </style:style>
    <style:style style:name="P113" style:family="paragraph" style:parent-style-name="Text_20_body">
      <style:paragraph-properties fo:text-align="center" style:justify-single-word="false"/>
      <style:text-properties style:font-name="Liberation Sans" officeooo:rsid="003d6608"/>
    </style:style>
    <style:style style:name="P114" style:family="paragraph" style:parent-style-name="Text_20_body">
      <style:paragraph-properties fo:text-align="center" style:justify-single-word="false"/>
      <style:text-properties style:font-name="Liberation Sans" officeooo:rsid="003d6608" officeooo:paragraph-rsid="003d6608"/>
    </style:style>
    <style:style style:name="P115" style:family="paragraph" style:parent-style-name="Text_20_body">
      <style:paragraph-properties fo:margin-left="0cm" fo:margin-right="0cm" fo:text-indent="0cm" style:auto-text-indent="false"/>
      <style:text-properties style:font-name="Liberation Sans" officeooo:rsid="003d6608"/>
    </style:style>
    <style:style style:name="P116" style:family="paragraph" style:parent-style-name="Preformatted_20_Text">
      <style:paragraph-properties fo:line-height="115%"/>
      <style:text-properties style:font-name="Liberation Sans" officeooo:rsid="003d6608"/>
    </style:style>
    <style:style style:name="P117" style:family="paragraph" style:parent-style-name="Preformatted_20_Text">
      <style:paragraph-properties fo:margin-top="0cm" fo:margin-bottom="0.499cm" style:contextual-spacing="false" fo:line-height="115%"/>
      <style:text-properties style:font-name="Liberation Sans" officeooo:rsid="003d6608"/>
    </style:style>
    <style:style style:name="P118" style:family="paragraph" style:parent-style-name="Text_20_body">
      <style:paragraph-properties fo:margin-top="0cm" fo:margin-bottom="0cm" style:contextual-spacing="false" fo:text-align="left" style:justify-single-word="false"/>
      <style:text-properties style:font-name="Liberation Sans" fo:font-weight="bold" officeooo:rsid="003e76fb" officeooo:paragraph-rsid="003e76fb" style:font-weight-asian="bold" style:font-weight-complex="bold"/>
    </style:style>
    <style:style style:name="P119" style:family="paragraph" style:parent-style-name="Text_20_body">
      <style:paragraph-properties fo:margin-top="0cm" fo:margin-bottom="0cm" style:contextual-spacing="false" fo:text-align="left" style:justify-single-word="false"/>
      <style:text-properties style:font-name="Liberation Sans" officeooo:rsid="003e76fb" officeooo:paragraph-rsid="003e76fb"/>
    </style:style>
    <style:style style:name="P120" style:family="paragraph" style:parent-style-name="Text_20_body">
      <style:text-properties style:font-name="Liberation Sans" officeooo:rsid="003e76fb"/>
    </style:style>
    <style:style style:name="P121" style:family="paragraph" style:parent-style-name="Text_20_body">
      <style:paragraph-properties fo:line-height="100%" fo:text-align="right" style:justify-single-word="false"/>
      <style:text-properties style:font-name="Liberation Sans" officeooo:rsid="003e76fb" officeooo:paragraph-rsid="003e76fb"/>
    </style:style>
    <style:style style:name="P122" style:family="paragraph" style:parent-style-name="Text_20_body">
      <style:paragraph-properties fo:text-align="center" style:justify-single-word="false"/>
      <style:text-properties style:font-name="Liberation Sans" officeooo:rsid="003e76fb"/>
    </style:style>
    <style:style style:name="P123" style:family="paragraph" style:parent-style-name="Preformatted_20_Text">
      <style:paragraph-properties fo:line-height="115%"/>
      <style:text-properties style:font-name="Liberation Sans" officeooo:rsid="003e76fb"/>
    </style:style>
    <style:style style:name="P124" style:family="paragraph" style:parent-style-name="Preformatted_20_Text">
      <style:paragraph-properties fo:margin-top="0cm" fo:margin-bottom="0.499cm" style:contextual-spacing="false" fo:line-height="115%"/>
      <style:text-properties style:font-name="Liberation Sans" officeooo:rsid="003e76fb"/>
    </style:style>
    <style:style style:name="P125" style:family="paragraph" style:parent-style-name="Text_20_body">
      <style:text-properties style:font-name="Liberation Sans" officeooo:rsid="003e76fb" officeooo:paragraph-rsid="003fb461"/>
    </style:style>
    <style:style style:name="P126" style:family="paragraph" style:parent-style-name="Text_20_body">
      <style:paragraph-properties fo:margin-top="0cm" fo:margin-bottom="0cm" style:contextual-spacing="false" fo:text-align="left" style:justify-single-word="false"/>
      <style:text-properties style:font-name="Liberation Sans" officeooo:rsid="003fb461" officeooo:paragraph-rsid="003fb461"/>
    </style:style>
    <style:style style:name="P127" style:family="paragraph" style:parent-style-name="Text_20_body">
      <style:paragraph-properties fo:margin-top="0cm" fo:margin-bottom="0cm" style:contextual-spacing="false" fo:text-align="left" style:justify-single-word="false"/>
      <style:text-properties style:font-name="Liberation Sans" fo:font-weight="bold" officeooo:rsid="0040a6fb" officeooo:paragraph-rsid="0040a6fb" style:font-weight-asian="bold" style:font-weight-complex="bold"/>
    </style:style>
    <style:style style:name="P128" style:family="paragraph" style:parent-style-name="Text_20_body">
      <style:paragraph-properties fo:margin-top="0cm" fo:margin-bottom="0cm" style:contextual-spacing="false" fo:text-align="left" style:justify-single-word="false"/>
      <style:text-properties style:font-name="Liberation Sans" officeooo:rsid="0040a6fb" officeooo:paragraph-rsid="0040a6fb"/>
    </style:style>
    <style:style style:name="P129" style:family="paragraph" style:parent-style-name="Text_20_body">
      <style:paragraph-properties fo:margin-left="0cm" fo:margin-right="0cm" fo:text-indent="0cm" style:auto-text-indent="false"/>
      <style:text-properties style:font-name="Liberation Sans" officeooo:rsid="0040a6fb"/>
    </style:style>
    <style:style style:name="P130" style:family="paragraph" style:parent-style-name="Text_20_body">
      <style:paragraph-properties fo:text-align="center" style:justify-single-word="false"/>
      <style:text-properties style:font-name="Liberation Sans" officeooo:rsid="0040a6fb"/>
    </style:style>
    <style:style style:name="P131" style:family="paragraph" style:parent-style-name="Text_20_body">
      <style:paragraph-properties fo:margin-left="0cm" fo:margin-right="0cm" fo:text-indent="0cm" style:auto-text-indent="false"/>
      <style:text-properties style:font-name="Liberation Sans" fo:font-size="16.5pt" officeooo:rsid="0040a6fb"/>
    </style:style>
    <style:style style:name="P132" style:family="paragraph" style:parent-style-name="Text_20_body">
      <style:paragraph-properties fo:text-align="center" style:justify-single-word="false"/>
      <style:text-properties style:font-name="Liberation Sans" officeooo:rsid="0040a6fb" officeooo:paragraph-rsid="0040a6fb"/>
    </style:style>
    <style:style style:name="P133" style:family="paragraph" style:parent-style-name="Text_20_body" style:list-style-name="L9">
      <style:paragraph-properties fo:margin-top="0cm" fo:margin-bottom="0cm" style:contextual-spacing="false"/>
      <style:text-properties style:font-name="Liberation Sans" officeooo:rsid="0040a6fb"/>
    </style:style>
    <style:style style:name="P134" style:family="paragraph" style:parent-style-name="Text_20_body" style:list-style-name="L9">
      <style:text-properties style:font-name="Liberation Sans" officeooo:rsid="0040a6fb"/>
    </style:style>
    <style:style style:name="P135" style:family="paragraph" style:parent-style-name="Text_20_body">
      <style:text-properties style:font-name="Liberation Sans" officeooo:rsid="0040a6fb"/>
    </style:style>
    <style:style style:name="P136" style:family="paragraph" style:parent-style-name="Preformatted_20_Text">
      <style:paragraph-properties fo:line-height="115%"/>
      <style:text-properties style:font-name="Liberation Sans" officeooo:rsid="0040a6fb"/>
    </style:style>
    <style:style style:name="P137" style:family="paragraph" style:parent-style-name="Preformatted_20_Text">
      <style:paragraph-properties fo:margin-top="0cm" fo:margin-bottom="0.499cm" style:contextual-spacing="false" fo:line-height="115%"/>
      <style:text-properties style:font-name="Liberation Sans" officeooo:rsid="0040a6fb"/>
    </style:style>
    <style:style style:name="P138" style:family="paragraph" style:parent-style-name="Preformatted_20_Text">
      <style:paragraph-properties fo:line-height="115%"/>
      <style:text-properties style:font-name="Liberation Sans" fo:font-size="12pt" officeooo:rsid="0040a6fb" style:font-size-asian="12pt" style:font-size-complex="12pt"/>
    </style:style>
    <style:style style:name="P139" style:family="paragraph" style:parent-style-name="Text_20_body">
      <style:text-properties style:font-name="Liberation Sans" fo:font-weight="bold" officeooo:rsid="0040a6fb" officeooo:paragraph-rsid="0046d1af" style:font-weight-asian="bold" style:font-weight-complex="bold"/>
    </style:style>
    <style:style style:name="P140" style:family="paragraph" style:parent-style-name="Text_20_body">
      <style:paragraph-properties fo:text-align="center" style:justify-single-word="false"/>
      <style:text-properties style:font-name="Liberation Sans" fo:font-weight="bold" officeooo:rsid="0040a6fb" officeooo:paragraph-rsid="0046d1af" style:font-weight-asian="bold" style:font-weight-complex="bold"/>
    </style:style>
    <style:style style:name="P141" style:family="paragraph" style:parent-style-name="Text_20_body">
      <style:paragraph-properties fo:margin-left="0cm" fo:margin-right="0cm" fo:text-indent="0cm" style:auto-text-indent="false"/>
      <style:text-properties style:font-name="Liberation Sans" fo:font-weight="bold" officeooo:rsid="0040a6fb" style:font-weight-asian="bold" style:font-weight-complex="bold"/>
    </style:style>
    <style:style style:name="P142" style:family="paragraph" style:parent-style-name="Text_20_body">
      <style:text-properties style:font-name="Liberation Sans" fo:font-weight="bold" officeooo:rsid="0040a6fb" style:font-weight-asian="bold" style:font-weight-complex="bold"/>
    </style:style>
    <style:style style:name="P143" style:family="paragraph" style:parent-style-name="Preformatted_20_Text">
      <style:paragraph-properties fo:margin-top="0cm" fo:margin-bottom="0.247cm" style:contextual-spacing="false" fo:line-height="115%"/>
      <style:text-properties style:font-name="Liberation Sans" fo:font-weight="bold" officeooo:rsid="0040a6fb" style:font-weight-asian="bold" style:font-weight-complex="bold"/>
    </style:style>
    <style:style style:name="P144" style:family="paragraph" style:parent-style-name="Text_20_body" style:list-style-name="L10">
      <style:paragraph-properties fo:margin-top="0cm" fo:margin-bottom="0cm" style:contextual-spacing="false"/>
      <style:text-properties style:font-name="Liberation Sans" fo:font-weight="bold" officeooo:rsid="0040a6fb" style:font-weight-asian="bold" style:font-weight-complex="bold"/>
    </style:style>
    <style:style style:name="P145" style:family="paragraph" style:parent-style-name="Text_20_body" style:list-style-name="L10">
      <style:text-properties style:font-name="Liberation Sans" fo:font-weight="bold" officeooo:rsid="0040a6fb" style:font-weight-asian="bold" style:font-weight-complex="bold"/>
    </style:style>
    <style:style style:name="P146" style:family="paragraph" style:parent-style-name="Text_20_body" style:list-style-name="L11">
      <style:text-properties style:font-name="Liberation Sans" fo:font-weight="bold" officeooo:rsid="0040a6fb" style:font-weight-asian="bold" style:font-weight-complex="bold"/>
    </style:style>
    <style:style style:name="P147" style:family="paragraph" style:parent-style-name="Text_20_body" style:list-style-name="L12">
      <style:text-properties style:font-name="Liberation Sans" fo:font-weight="bold" officeooo:rsid="0040a6fb" style:font-weight-asian="bold" style:font-weight-complex="bold"/>
    </style:style>
    <style:style style:name="P148" style:family="paragraph" style:parent-style-name="Text_20_body" style:list-style-name="L13">
      <style:text-properties style:font-name="Liberation Sans" fo:font-weight="bold" officeooo:rsid="0040a6fb" style:font-weight-asian="bold" style:font-weight-complex="bold"/>
    </style:style>
    <style:style style:name="P149" style:family="paragraph" style:parent-style-name="Text_20_body" style:list-style-name="L14">
      <style:text-properties style:font-name="Liberation Sans" fo:font-weight="bold" officeooo:rsid="0040a6fb" style:font-weight-asian="bold" style:font-weight-complex="bold"/>
    </style:style>
    <style:style style:name="P150" style:family="paragraph" style:parent-style-name="Text_20_body" style:list-style-name="L15">
      <style:text-properties style:font-name="Liberation Sans" fo:font-weight="bold" officeooo:rsid="0040a6fb" style:font-weight-asian="bold" style:font-weight-complex="bold"/>
    </style:style>
    <style:style style:name="P151" style:family="paragraph" style:parent-style-name="Text_20_body" style:list-style-name="L16">
      <style:text-properties style:font-name="Liberation Sans" fo:font-weight="bold" officeooo:rsid="0040a6fb" style:font-weight-asian="bold" style:font-weight-complex="bold"/>
    </style:style>
    <style:style style:name="P152" style:family="paragraph" style:parent-style-name="Text_20_body" style:list-style-name="L17">
      <style:text-properties style:font-name="Liberation Sans" fo:font-weight="bold" officeooo:rsid="0040a6fb" style:font-weight-asian="bold" style:font-weight-complex="bold"/>
    </style:style>
    <style:style style:name="P153" style:family="paragraph" style:parent-style-name="Text_20_body">
      <style:text-properties style:font-name="Liberation Sans" fo:font-weight="bold" officeooo:rsid="00440965" officeooo:paragraph-rsid="0046d1af" style:font-weight-asian="bold" style:font-weight-complex="bold"/>
    </style:style>
    <style:style style:name="P154" style:family="paragraph" style:parent-style-name="Text_20_body" style:list-style-name="L18">
      <style:paragraph-properties fo:margin-left="0cm" fo:margin-right="0cm" fo:margin-top="0cm" fo:margin-bottom="0cm" style:contextual-spacing="false" fo:text-indent="0cm" style:auto-text-indent="false"/>
      <style:text-properties style:font-name="Liberation Sans" officeooo:rsid="0040a6fb"/>
    </style:style>
    <style:style style:name="P155" style:family="paragraph" style:parent-style-name="Text_20_body" style:list-style-name="L18">
      <style:paragraph-properties fo:margin-left="0cm" fo:margin-right="0cm" fo:margin-top="0cm" fo:margin-bottom="0cm" style:contextual-spacing="false" fo:text-indent="0cm" style:auto-text-indent="false"/>
      <style:text-properties style:font-name="Liberation Sans" fo:font-size="16.5pt" officeooo:rsid="0040a6fb"/>
    </style:style>
    <style:style style:name="P156" style:family="paragraph" style:parent-style-name="Text_20_body" style:list-style-name="L18">
      <style:paragraph-properties fo:margin-top="0cm" fo:margin-bottom="0cm" style:contextual-spacing="false"/>
      <style:text-properties style:font-name="Liberation Sans" officeooo:rsid="0040a6fb"/>
    </style:style>
    <style:style style:name="P157" style:family="paragraph" style:parent-style-name="Text_20_body" style:list-style-name="L18">
      <style:text-properties style:font-name="Liberation Sans" officeooo:rsid="0040a6fb"/>
    </style:style>
    <style:style style:name="P158" style:family="paragraph" style:parent-style-name="Text_20_body" style:list-style-name="L19">
      <style:paragraph-properties fo:margin-top="0cm" fo:margin-bottom="0cm" style:contextual-spacing="false"/>
      <style:text-properties style:font-name="Liberation Sans" officeooo:rsid="0040a6fb"/>
    </style:style>
    <style:style style:name="P159" style:family="paragraph" style:parent-style-name="Text_20_body" style:list-style-name="L19">
      <style:text-properties style:font-name="Liberation Sans" officeooo:rsid="0040a6fb"/>
    </style:style>
    <style:style style:name="P160" style:family="paragraph" style:parent-style-name="Text_20_body">
      <style:paragraph-properties fo:margin-top="0cm" fo:margin-bottom="0cm" style:contextual-spacing="false" fo:text-align="center" style:justify-single-word="false"/>
      <style:text-properties style:font-name="Liberation Sans" officeooo:rsid="0040a6fb"/>
    </style:style>
    <style:style style:name="P161" style:family="paragraph" style:parent-style-name="Text_20_body">
      <style:paragraph-properties fo:margin-top="0cm" fo:margin-bottom="0cm" style:contextual-spacing="false" fo:text-align="left" style:justify-single-word="false" fo:break-before="page"/>
      <style:text-properties style:font-name="Liberation Sans" fo:font-weight="bold" officeooo:rsid="004ab652" officeooo:paragraph-rsid="004ab652" style:font-weight-asian="bold" style:font-weight-complex="bold"/>
    </style:style>
    <style:style style:name="P162" style:family="paragraph" style:parent-style-name="Text_20_body">
      <style:paragraph-properties fo:margin-top="0cm" fo:margin-bottom="0cm" style:contextual-spacing="false" fo:text-align="left" style:justify-single-word="false"/>
      <style:text-properties style:font-name="Liberation Sans" officeooo:rsid="004ab652" officeooo:paragraph-rsid="004ab652"/>
    </style:style>
    <style:style style:name="P163" style:family="paragraph" style:parent-style-name="Text_20_body">
      <style:text-properties style:font-name="Liberation Sans" officeooo:rsid="004ab652"/>
    </style:style>
    <style:style style:name="P164" style:family="paragraph" style:parent-style-name="Text_20_body" style:list-style-name="L20">
      <style:paragraph-properties fo:margin-top="0cm" fo:margin-bottom="0cm" style:contextual-spacing="false"/>
      <style:text-properties style:font-name="Liberation Sans" officeooo:rsid="004ab652"/>
    </style:style>
    <style:style style:name="P165" style:family="paragraph" style:parent-style-name="Text_20_body" style:list-style-name="L20">
      <style:text-properties style:font-name="Liberation Sans" officeooo:rsid="004ab652"/>
    </style:style>
    <style:style style:name="P166" style:family="paragraph" style:parent-style-name="Text_20_body">
      <style:paragraph-properties fo:text-align="center" style:justify-single-word="false"/>
      <style:text-properties style:font-name="Liberation Sans" officeooo:rsid="004ab652"/>
    </style:style>
    <style:style style:name="P167" style:family="paragraph" style:parent-style-name="Text_20_body">
      <style:paragraph-properties fo:text-align="center" style:justify-single-word="false"/>
      <style:text-properties style:font-name="Liberation Sans" officeooo:rsid="004ab652" officeooo:paragraph-rsid="004ab652"/>
    </style:style>
    <style:style style:name="P168" style:family="paragraph" style:parent-style-name="Text_20_body">
      <style:paragraph-properties fo:margin-top="0cm" fo:margin-bottom="0cm" style:contextual-spacing="false" fo:text-align="left" style:justify-single-word="false" fo:break-before="page"/>
      <style:text-properties style:font-name="Liberation Sans" fo:font-weight="bold" officeooo:rsid="004ce4ad" officeooo:paragraph-rsid="004ce4ad" style:font-weight-asian="bold" style:font-weight-complex="bold"/>
    </style:style>
    <style:style style:name="P169" style:family="paragraph" style:parent-style-name="Text_20_body">
      <style:paragraph-properties fo:margin-top="0cm" fo:margin-bottom="0cm" style:contextual-spacing="false" fo:text-align="left" style:justify-single-word="false"/>
      <style:text-properties style:font-name="Liberation Sans" officeooo:rsid="004ce4ad" officeooo:paragraph-rsid="004ce4ad"/>
    </style:style>
    <style:style style:name="P170" style:family="paragraph" style:parent-style-name="Text_20_body">
      <style:paragraph-properties fo:text-align="center" style:justify-single-word="false"/>
      <style:text-properties style:font-name="Liberation Sans" officeooo:rsid="004ce4ad"/>
    </style:style>
    <style:style style:name="P171" style:family="paragraph" style:parent-style-name="Text_20_body">
      <style:paragraph-properties fo:margin-left="0cm" fo:margin-right="0cm" fo:text-indent="0cm" style:auto-text-indent="false"/>
      <style:text-properties style:font-name="Liberation Sans" officeooo:rsid="004ce4ad"/>
    </style:style>
    <style:style style:name="P172" style:family="paragraph" style:parent-style-name="Text_20_body">
      <style:text-properties style:font-name="Liberation Sans" officeooo:rsid="004ce4ad"/>
    </style:style>
    <style:style style:name="P173" style:family="paragraph" style:parent-style-name="Text_20_body">
      <style:paragraph-properties fo:text-align="center" style:justify-single-word="false"/>
      <style:text-properties style:font-name="Liberation Sans" officeooo:rsid="004ce4ad" officeooo:paragraph-rsid="004ce4ad"/>
    </style:style>
    <style:style style:name="P174" style:family="paragraph" style:parent-style-name="Preformatted_20_Text">
      <style:paragraph-properties fo:line-height="115%"/>
      <style:text-properties style:font-name="Liberation Sans" officeooo:rsid="004ce4ad"/>
    </style:style>
    <style:style style:name="P175" style:family="paragraph" style:parent-style-name="Preformatted_20_Text">
      <style:paragraph-properties fo:margin-top="0cm" fo:margin-bottom="0.499cm" style:contextual-spacing="false" fo:line-height="115%"/>
      <style:text-properties style:font-name="Liberation Sans" officeooo:rsid="004ce4ad"/>
    </style:style>
    <style:style style:name="P176" style:family="paragraph" style:parent-style-name="Text_20_body">
      <style:paragraph-properties fo:margin-top="0cm" fo:margin-bottom="0cm" style:contextual-spacing="false" fo:text-align="left" style:justify-single-word="false"/>
      <style:text-properties style:font-name="Liberation Sans" fo:font-weight="bold" officeooo:rsid="004ee0c0" officeooo:paragraph-rsid="004ee0c0" style:font-weight-asian="bold" style:font-weight-complex="bold"/>
    </style:style>
    <style:style style:name="P177" style:family="paragraph" style:parent-style-name="Standard">
      <style:paragraph-properties fo:margin-top="0cm" fo:margin-bottom="0cm" style:contextual-spacing="false" fo:text-align="left" style:justify-single-word="false"/>
      <style:text-properties style:font-name="Liberation Sans" officeooo:rsid="004ee0c0" officeooo:paragraph-rsid="004ee0c0"/>
    </style:style>
    <style:style style:name="P178" style:family="paragraph" style:parent-style-name="Text_20_body">
      <style:text-properties style:font-name="Liberation Sans" officeooo:rsid="004ee0c0"/>
    </style:style>
    <style:style style:name="P179" style:family="paragraph" style:parent-style-name="Preformatted_20_Text">
      <style:paragraph-properties fo:line-height="115%"/>
      <style:text-properties style:font-name="Liberation Sans" officeooo:rsid="004ee0c0"/>
    </style:style>
    <style:style style:name="P180" style:family="paragraph" style:parent-style-name="Preformatted_20_Text">
      <style:paragraph-properties fo:margin-top="0cm" fo:margin-bottom="0.499cm" style:contextual-spacing="false" fo:line-height="115%"/>
      <style:text-properties style:font-name="Liberation Sans" officeooo:rsid="004ee0c0"/>
    </style:style>
    <style:style style:name="P181" style:family="paragraph" style:parent-style-name="Text_20_body">
      <style:paragraph-properties fo:text-align="center" style:justify-single-word="false"/>
      <style:text-properties style:font-name="Liberation Sans" officeooo:rsid="004ee0c0"/>
    </style:style>
    <style:style style:name="P182" style:family="paragraph" style:parent-style-name="Text_20_body">
      <style:paragraph-properties fo:margin-left="0cm" fo:margin-right="0cm" fo:text-indent="0cm" style:auto-text-indent="false"/>
      <style:text-properties style:font-name="Liberation Sans" officeooo:rsid="004ee0c0"/>
    </style:style>
    <style:style style:name="P183" style:family="paragraph" style:parent-style-name="Text_20_body">
      <style:paragraph-properties fo:margin-top="0cm" fo:margin-bottom="0cm" style:contextual-spacing="false" fo:text-align="left" style:justify-single-word="false"/>
      <style:text-properties style:font-name="Liberation Sans" officeooo:rsid="005130fc" officeooo:paragraph-rsid="005130fc"/>
    </style:style>
    <style:style style:name="P184" style:family="paragraph" style:parent-style-name="Text_20_body">
      <style:paragraph-properties fo:margin-top="0cm" fo:margin-bottom="0cm" style:contextual-spacing="false" fo:text-align="left" style:justify-single-word="false"/>
      <style:text-properties style:font-name="Liberation Sans" fo:font-weight="bold" officeooo:rsid="005130fc" officeooo:paragraph-rsid="005130fc" style:font-weight-asian="bold" style:font-weight-complex="bold"/>
    </style:style>
    <style:style style:name="P185" style:family="paragraph" style:parent-style-name="Text_20_body">
      <style:text-properties style:font-name="Liberation Sans" officeooo:rsid="005130fc"/>
    </style:style>
    <style:style style:name="P186" style:family="paragraph" style:parent-style-name="Text_20_body">
      <style:paragraph-properties fo:text-align="center" style:justify-single-word="false"/>
      <style:text-properties style:font-name="Liberation Sans" officeooo:rsid="005130fc"/>
    </style:style>
    <style:style style:name="P187" style:family="paragraph" style:parent-style-name="Text_20_body">
      <style:paragraph-properties fo:text-align="center" style:justify-single-word="false"/>
      <style:text-properties style:font-name="Liberation Sans" officeooo:rsid="005130fc" officeooo:paragraph-rsid="005130fc"/>
    </style:style>
    <style:style style:name="P188" style:family="paragraph" style:parent-style-name="Text_20_body">
      <style:paragraph-properties fo:margin-left="0cm" fo:margin-right="0cm" fo:text-indent="0cm" style:auto-text-indent="false"/>
      <style:text-properties style:font-name="Liberation Sans" officeooo:rsid="005130fc"/>
    </style:style>
    <style:style style:name="P189" style:family="paragraph" style:parent-style-name="Preformatted_20_Text">
      <style:paragraph-properties fo:line-height="115%"/>
      <style:text-properties style:font-name="Liberation Sans" officeooo:rsid="005130fc"/>
    </style:style>
    <style:style style:name="P190" style:family="paragraph" style:parent-style-name="Preformatted_20_Text">
      <style:paragraph-properties fo:margin-top="0cm" fo:margin-bottom="0.499cm" style:contextual-spacing="false" fo:line-height="115%"/>
      <style:text-properties style:font-name="Liberation Sans" officeooo:rsid="005130fc"/>
    </style:style>
    <style:style style:name="P191" style:family="paragraph" style:parent-style-name="Text_20_body">
      <style:text-properties style:font-name="Liberation Sans" fo:font-weight="bold" officeooo:rsid="00528802" officeooo:paragraph-rsid="00528802" style:font-weight-asian="bold" style:font-weight-complex="bold"/>
    </style:style>
    <style:style style:name="P192" style:family="paragraph" style:parent-style-name="Text_20_body">
      <style:text-properties style:font-name="Liberation Sans" officeooo:rsid="00528802" officeooo:paragraph-rsid="00528802"/>
    </style:style>
    <style:style style:name="P193" style:family="paragraph" style:parent-style-name="Text_20_body">
      <style:text-properties style:font-name="Liberation Sans" officeooo:rsid="00528802"/>
    </style:style>
    <style:style style:name="P194" style:family="paragraph" style:parent-style-name="Text_20_body">
      <style:paragraph-properties fo:text-align="center" style:justify-single-word="false"/>
      <style:text-properties style:font-name="Liberation Sans" officeooo:rsid="00528802" officeooo:paragraph-rsid="00528802"/>
    </style:style>
    <style:style style:name="P195" style:family="paragraph" style:parent-style-name="Preformatted_20_Text">
      <style:paragraph-properties fo:margin-top="0cm" fo:margin-bottom="0.247cm" style:contextual-spacing="false" fo:line-height="115%"/>
      <style:text-properties style:font-name="Liberation Sans" officeooo:rsid="00528802"/>
    </style:style>
    <style:style style:name="P196" style:family="paragraph" style:parent-style-name="Text_20_body">
      <style:paragraph-properties fo:margin-left="0cm" fo:margin-right="0cm" fo:text-indent="0cm" style:auto-text-indent="false"/>
      <style:text-properties style:font-name="Liberation Sans" officeooo:rsid="00528802"/>
    </style:style>
    <style:style style:name="P197" style:family="paragraph" style:parent-style-name="Text_20_body">
      <style:text-properties style:font-name="Liberation Sans" fo:font-weight="bold" officeooo:rsid="0053863c" officeooo:paragraph-rsid="0053863c" style:font-weight-asian="bold" style:font-weight-complex="bold"/>
    </style:style>
    <style:style style:name="P198" style:family="paragraph" style:parent-style-name="Text_20_body">
      <style:text-properties style:font-name="Liberation Sans" officeooo:rsid="0053863c" officeooo:paragraph-rsid="0053863c"/>
    </style:style>
    <style:style style:name="P199" style:family="paragraph" style:parent-style-name="Text_20_body">
      <style:paragraph-properties fo:text-align="center" style:justify-single-word="false"/>
      <style:text-properties style:font-name="Liberation Sans" officeooo:rsid="0053863c"/>
    </style:style>
    <style:style style:name="P200" style:family="paragraph" style:parent-style-name="Text_20_body">
      <style:paragraph-properties fo:margin-left="0cm" fo:margin-right="0cm" fo:text-indent="0cm" style:auto-text-indent="false"/>
      <style:text-properties style:font-name="Liberation Sans" officeooo:rsid="0053863c"/>
    </style:style>
    <style:style style:name="P201" style:family="paragraph" style:parent-style-name="Text_20_body">
      <style:text-properties style:font-name="Liberation Sans" officeooo:rsid="0053863c"/>
    </style:style>
    <style:style style:name="P202" style:family="paragraph" style:parent-style-name="Preformatted_20_Text">
      <style:paragraph-properties fo:margin-top="0cm" fo:margin-bottom="0.247cm" style:contextual-spacing="false" fo:line-height="115%"/>
      <style:text-properties style:font-name="Liberation Sans" officeooo:rsid="0053863c"/>
    </style:style>
    <style:style style:name="P203" style:family="paragraph" style:parent-style-name="Text_20_body">
      <style:text-properties style:font-name="Liberation Sans" fo:font-weight="bold" officeooo:rsid="00555edb" officeooo:paragraph-rsid="00555edb" style:font-weight-asian="bold" style:font-weight-complex="bold"/>
    </style:style>
    <style:style style:name="P204" style:family="paragraph" style:parent-style-name="Text_20_body">
      <style:text-properties style:font-name="Liberation Sans" officeooo:rsid="00555edb" officeooo:paragraph-rsid="00555edb"/>
    </style:style>
    <style:style style:name="P205" style:family="paragraph" style:parent-style-name="Text_20_body">
      <style:text-properties style:font-name="Liberation Sans" officeooo:rsid="00555edb"/>
    </style:style>
    <style:style style:name="P206" style:family="paragraph" style:parent-style-name="Text_20_body">
      <style:paragraph-properties fo:text-align="center" style:justify-single-word="false"/>
      <style:text-properties style:font-name="Liberation Sans" officeooo:rsid="00555edb"/>
    </style:style>
    <style:style style:name="P207" style:family="paragraph" style:parent-style-name="Text_20_body">
      <style:paragraph-properties fo:margin-left="0cm" fo:margin-right="0cm" fo:text-indent="0cm" style:auto-text-indent="false"/>
      <style:text-properties style:font-name="Liberation Sans" officeooo:rsid="00555edb"/>
    </style:style>
    <style:style style:name="P208" style:family="paragraph" style:parent-style-name="Text_20_body">
      <style:text-properties style:font-name="Liberation Sans" fo:font-weight="bold" officeooo:rsid="00567ccc" officeooo:paragraph-rsid="00567ccc" style:font-weight-asian="bold" style:font-weight-complex="bold"/>
    </style:style>
    <style:style style:name="P209" style:family="paragraph" style:parent-style-name="Text_20_body">
      <style:text-properties style:font-name="Liberation Sans" officeooo:rsid="00567ccc" officeooo:paragraph-rsid="00567ccc"/>
    </style:style>
    <style:style style:name="P210" style:family="paragraph" style:parent-style-name="Text_20_body">
      <style:paragraph-properties fo:text-align="center" style:justify-single-word="false"/>
      <style:text-properties style:font-name="Liberation Sans" officeooo:rsid="00567ccc"/>
    </style:style>
    <style:style style:name="P211" style:family="paragraph" style:parent-style-name="Text_20_body">
      <style:paragraph-properties fo:margin-left="0cm" fo:margin-right="0cm" fo:text-indent="0cm" style:auto-text-indent="false"/>
      <style:text-properties style:font-name="Liberation Sans" officeooo:rsid="00567ccc"/>
    </style:style>
    <style:style style:name="P212" style:family="paragraph" style:parent-style-name="Text_20_body">
      <style:text-properties style:font-name="Liberation Sans" officeooo:rsid="00567ccc"/>
    </style:style>
    <style:style style:name="P213" style:family="paragraph" style:parent-style-name="Preformatted_20_Text">
      <style:paragraph-properties fo:margin-top="0cm" fo:margin-bottom="0.247cm" style:contextual-spacing="false" fo:line-height="115%"/>
      <style:text-properties style:font-name="Liberation Sans" officeooo:rsid="00567ccc"/>
    </style:style>
    <style:style style:name="P214" style:family="paragraph" style:parent-style-name="Horizontal_20_Line">
      <style:paragraph-properties fo:margin-top="0cm" fo:margin-bottom="0.247cm" style:contextual-spacing="false" fo:line-height="115%"/>
      <style:text-properties style:font-name="Liberation Sans" officeooo:rsid="00567ccc"/>
    </style:style>
    <style:style style:name="T1" style:family="text">
      <style:text-properties style:font-name="Liberation Sans" fo:font-size="14pt" fo:font-weight="bold" officeooo:rsid="0025f036" style:font-size-asian="14pt" style:font-weight-asian="bold" style:font-size-complex="14pt" style:font-weight-complex="bold"/>
    </style:style>
    <style:style style:name="T2" style:family="text">
      <style:text-properties style:font-name="Liberation Sans" fo:font-weight="normal" officeooo:rsid="00316c76" style:font-weight-asian="normal" style:font-weight-complex="normal"/>
    </style:style>
    <style:style style:name="T3" style:family="text">
      <style:text-properties style:font-name="Liberation Sans" fo:font-weight="normal" officeooo:rsid="0036a387" style:font-weight-asian="normal" style:font-weight-complex="normal"/>
    </style:style>
    <style:style style:name="T4" style:family="text">
      <style:text-properties style:font-name="Liberation Sans" fo:font-weight="normal" officeooo:rsid="0030ef8e" style:font-weight-asian="normal" style:font-weight-complex="normal"/>
    </style:style>
    <style:style style:name="T5" style:family="text">
      <style:text-properties style:font-name="Liberation Sans" fo:font-weight="bold" officeooo:rsid="0025f036" style:font-weight-asian="bold" style:font-weight-complex="bold"/>
    </style:style>
    <style:style style:name="T6" style:family="text">
      <style:text-properties style:font-name="Liberation Sans" fo:font-weight="normal" style:font-weight-asian="normal" style:font-weight-complex="normal"/>
    </style:style>
    <style:style style:name="T7" style:family="text">
      <style:text-properties style:font-name="Liberation Sans"/>
    </style:style>
    <style:style style:name="T8" style:family="text">
      <style:text-properties style:font-name="Liberation Sans" fo:font-weight="normal" officeooo:rsid="004c90ee" style:font-weight-asian="normal" style:font-weight-complex="normal"/>
    </style:style>
    <style:style style:name="T9" style:family="text">
      <style:text-properties style:font-name="Liberation Sans" fo:font-weight="normal" officeooo:rsid="004ce4ad" style:font-weight-asian="normal" style:font-weight-complex="normal"/>
    </style:style>
    <style:style style:name="T10" style:family="text">
      <style:text-properties style:font-name="Liberation Sans" fo:font-weight="normal" officeooo:rsid="005091f3" style:font-weight-asian="normal" style:font-weight-complex="normal"/>
    </style:style>
    <style:style style:name="T11" style:family="text">
      <style:text-properties style:font-name="Liberation Sans" fo:font-weight="normal" officeooo:rsid="00525aa9" style:font-weight-asian="normal" style:font-weight-complex="normal"/>
    </style:style>
    <style:style style:name="T12" style:family="text">
      <style:text-properties style:font-name="Liberation Sans" fo:font-weight="normal" officeooo:rsid="00528802" style:font-weight-asian="normal" style:font-weight-complex="normal"/>
    </style:style>
    <style:style style:name="T13" style:family="text">
      <style:text-properties style:font-name="Liberation Sans" fo:font-weight="normal" officeooo:rsid="0053863c" style:font-weight-asian="normal" style:font-weight-complex="normal"/>
    </style:style>
    <style:style style:name="T14" style:family="text">
      <style:text-properties style:font-name="Liberation Sans" fo:font-weight="normal" officeooo:rsid="0055908d" style:font-weight-asian="normal" style:font-weight-complex="normal"/>
    </style:style>
    <style:style style:name="T15" style:family="text">
      <style:text-properties style:font-name="Liberation Sans" fo:font-weight="normal" officeooo:rsid="005847f4" style:font-weight-asian="normal" style:font-weight-complex="normal"/>
    </style:style>
    <style:style style:name="T16" style:family="text">
      <style:text-properties style:font-name="Liberation Sans" fo:font-weight="bold" officeooo:rsid="00150e72" style:font-weight-asian="bold" style:font-weight-complex="bold"/>
    </style:style>
    <style:style style:name="T17" style:family="text">
      <style:text-properties style:font-name="Liberation Sans" fo:font-weight="bold" officeooo:rsid="002f2017" style:font-weight-asian="bold" style:font-weight-complex="bold"/>
    </style:style>
    <style:style style:name="T18" style:family="text">
      <style:text-properties style:font-name="Liberation Sans" fo:font-weight="normal" officeooo:rsid="001543ae" style:font-weight-asian="normal" style:font-weight-complex="normal"/>
    </style:style>
    <style:style style:name="T19" style:family="text">
      <style:text-properties officeooo:rsid="0017fd62"/>
    </style:style>
    <style:style style:name="T20" style:family="text">
      <style:text-properties fo:font-weight="normal" style:font-weight-asian="normal" style:font-weight-complex="normal"/>
    </style:style>
    <style:style style:name="T21" style:family="text">
      <style:text-properties fo:font-size="16.5pt"/>
    </style:style>
    <style:style style:name="T22" style:family="text">
      <style:text-properties style:font-name="Liberation Sans" fo:font-size="12pt" style:font-size-asian="12pt" style:font-size-complex="12pt"/>
    </style:style>
    <style:style style:name="T23" style:family="text">
      <style:text-properties officeooo:rsid="0046d1af"/>
    </style:style>
    <style:style style:name="fr1" style:family="graphic" style:parent-style-name="Graphics">
      <style:graphic-properties fo:margin-left="0cm" fo:margin-right="0cm" fo:margin-top="0cm" fo:margin-bottom="0cm" style:vertical-pos="top" style:vertical-rel="baseline" style:horizontal-pos="center" style:horizontal-rel="paragraph" fo:padding="0cm" fo:border="non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fo:margin-left="0cm" fo:margin-right="0cm" fo:margin-top="0cm" fo:margin-bottom="0cm" style:vertical-pos="top" style:vertical-rel="baseline" fo:padding="0cm" fo:border="none"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fo:margin-left="0cm" fo:margin-right="0cm" fo:margin-top="0cm" fo:margin-bottom="0cm" style:vertical-pos="top" style:vertical-rel="baseline" style:horizontal-pos="center" style:horizontal-rel="paragraph" fo:padding="0cm" fo:border="0.74pt solid #000080"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run-through="foreground" style:wrap="right" style:number-wrapped-paragraphs="no-limit" style:wrap-contour="fals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run-through="foreground" style:wrap="left" style:number-wrapped-paragraphs="no-limit" style:wrap-contour="fals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6" style:family="graphic" style:parent-style-name="Graphics">
      <style:graphic-properties fo:margin-left="0cm" fo:margin-right="0cm" fo:margin-top="0cm" fo:margin-bottom="0cm" style:vertical-pos="from-top" style:horizontal-pos="center" style:horizontal-rel="paragraph" fo:padding="0cm" fo:border="none" style:mirror="none" fo:clip="rect(0cm, 0cm, 0cm, 0cm)" draw:luminance="0%" draw:contrast="0%" draw:red="0%" draw:green="0%" draw:blue="0%" draw:gamma="100%" draw:color-inversion="false" draw:image-opacity="100%" draw:color-mode="standard"/>
    </style:style>
    <style:style style:name="fr7" style:family="graphic" style:parent-style-name="Graphics">
      <style:graphic-properties fo:margin-left="0cm" fo:margin-right="0cm" fo:margin-top="0cm" fo:margin-bottom="0cm" style:vertical-pos="from-top" fo:padding="0cm" fo:border="none" style:mirror="none" fo:clip="rect(0cm, 0cm, 0cm, 0cm)" draw:luminance="0%" draw:contrast="0%" draw:red="0%" draw:green="0%" draw:blue="0%" draw:gamma="100%" draw:color-inversion="false" draw:image-opacity="100%" draw:color-mode="standard"/>
    </style:style>
    <text:list-style style:name="L1">
      <text:list-level-style-number text:level="1" text:style-name="Numbering_20_Symbols" loext:num-list-format="%1%." style:num-suffix="." style:num-format="1">
        <style:list-level-properties text:space-before="0.752cm" text:min-label-width="0.499cm"/>
      </text:list-level-style-number>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
      <text:list-level-style-number text:level="1" text:style-name="Numbering_20_Symbols" loext:num-list-format="%1%." style:num-suffix="." style:num-format="1">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8">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9">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0">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8">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9">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0">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Strong_20_Emphasis"><text:span text:style-name="T1">Inhaltsverzeichnis</text:span></text:span></text:p>
      <text:p text:style-name="P2"><text:span text:style-name="Strong_20_Emphasis"><text:span text:style-name="T2">Zugang zu den Kapiteln über die Verlinkungen unten. &lt;</text:span></text:span><text:span text:style-name="Strong_20_Emphasis"><text:span text:style-name="T3">Strg&gt; Taste dabei drücken.</text:span></text:span></text:p>
      <text:p text:style-name="P2"><text:span text:style-name="Strong_20_Emphasis"><text:span text:style-name="T3">Die</text:span></text:span><text:span text:style-name="Strong_20_Emphasis"><text:span text:style-name="T2"> Betätigung der Tasten</text:span></text:span><text:span text:style-name="Strong_20_Emphasis"><text:span text:style-name="T4"> &lt;Strg+Pos</text:span></text:span><text:span text:style-name="Strong_20_Emphasis"><text:span text:style-name="T2">1&gt; </text:span></text:span><text:span text:style-name="Strong_20_Emphasis"><text:span text:style-name="T3">führen von jeder Seite </text:span></text:span><text:span text:style-name="Strong_20_Emphasis"><text:span text:style-name="T2">hierher zurück.</text:span></text:span></text:p>
      <text:p text:style-name="P3"><text:a xlink:type="simple" xlink:href="#Arduino" text:style-name="Internet_20_link" text:visited-style-name="Visited_20_Internet_20_Link"><text:span text:style-name="Strong_20_Emphasis"><text:span text:style-name="T5"/></text:span></text:a></text:p>
      <text:p text:style-name="Text_20_body"><text:a xlink:type="simple" xlink:href="#Arduino" text:style-name="Internet_20_link" text:visited-style-name="Visited_20_Internet_20_Link"><text:span text:style-name="Strong_20_Emphasis"><text:span text:style-name="T6">Arduino Basics</text:span></text:span></text:a></text:p>
      <text:p text:style-name="Text_20_body"><text:span text:style-name="Strong_20_Emphasis"><text:span text:style-name="T6"><text:tab/></text:span></text:span><text:a xlink:type="simple" xlink:href="#LEDan-aus" text:style-name="Internet_20_link" text:visited-style-name="Visited_20_Internet_20_Link"><text:span text:style-name="Strong_20_Emphasis"><text:span text:style-name="T6">LEDs an-und ausschalten</text:span></text:span></text:a></text:p>
      <text:p text:style-name="Text_20_body"><text:span text:style-name="Strong_20_Emphasis"><text:span text:style-name="T6"><text:tab/></text:span></text:span><text:a xlink:type="simple" xlink:href="#IR-Steuerung" text:style-name="Internet_20_link" text:visited-style-name="Visited_20_Internet_20_Link"><text:span text:style-name="Strong_20_Emphasis"><text:span text:style-name="T6">IR-Steuerung</text:span></text:span></text:a></text:p>
      <text:p text:style-name="Text_20_body"><text:span text:style-name="Strong_20_Emphasis"><text:span text:style-name="T6"><text:tab/></text:span></text:span><text:a xlink:type="simple" xlink:href="#LEDfarbig" text:style-name="Internet_20_link" text:visited-style-name="Visited_20_Internet_20_Link"><text:span text:style-name="Strong_20_Emphasis"><text:span text:style-name="T6">Dreifarbige LED</text:span></text:span></text:a></text:p>
      <text:p text:style-name="Text_20_body"><text:span text:style-name="Strong_20_Emphasis"><text:span text:style-name="T6"><text:tab/></text:span></text:span><text:a xlink:type="simple" xlink:href="#LED-Matrix" text:style-name="Internet_20_link" text:visited-style-name="Visited_20_Internet_20_Link"><text:span text:style-name="Strong_20_Emphasis"><text:span text:style-name="T6">8x8 LED-Matrix</text:span></text:span></text:a></text:p>
      <text:p text:style-name="Text_20_body"><text:span text:style-name="Strong_20_Emphasis"><text:span text:style-name="T6"><text:tab/></text:span></text:span><text:a xlink:type="simple" xlink:href="#Lichtsensor" text:style-name="Internet_20_link" text:visited-style-name="Visited_20_Internet_20_Link"><text:span text:style-name="Strong_20_Emphasis"><text:span text:style-name="T6">Lichtsensor</text:span></text:span></text:a></text:p>
      <text:p text:style-name="Text_20_body"><text:span text:style-name="Strong_20_Emphasis"><text:span text:style-name="T6"><text:tab/></text:span></text:span><text:a xlink:type="simple" xlink:href="#Bewegungssensor" text:style-name="Internet_20_link" text:visited-style-name="Visited_20_Internet_20_Link"><text:span text:style-name="Strong_20_Emphasis"><text:span text:style-name="T6">Bewegungssensor</text:span></text:span></text:a></text:p>
      <text:p text:style-name="Text_20_body"><text:span text:style-name="Strong_20_Emphasis"><text:span text:style-name="T6"><text:tab/></text:span></text:span><text:a xlink:type="simple" xlink:href="#Joystick" text:style-name="Internet_20_link" text:visited-style-name="Visited_20_Internet_20_Link"><text:span text:style-name="Strong_20_Emphasis"><text:span text:style-name="T6">Joystick</text:span></text:span></text:a></text:p>
      <text:p text:style-name="Text_20_body"><text:span text:style-name="Strong_20_Emphasis"><text:span text:style-name="T6"><text:tab/></text:span></text:span><text:a xlink:type="simple" xlink:href="#WLAN-Schalter" text:style-name="Internet_20_link" text:visited-style-name="Visited_20_Internet_20_Link"><text:span text:style-name="Strong_20_Emphasis"><text:span text:style-name="T6">WLAN-Schalter</text:span></text:span></text:a></text:p>
      <text:p text:style-name="Text_20_body"><text:a xlink:type="simple" xlink:href="#Bootswetbewerb" text:style-name="Internet_20_link" text:visited-style-name="Visited_20_Internet_20_Link"><text:span text:style-name="Strong_20_Emphasis"><text:span text:style-name="T6">Bootswettbewerb</text:span></text:span></text:a></text:p>
      <text:p text:style-name="Text_20_body"><text:a xlink:type="simple" xlink:href="#Ultraschallortung" text:style-name="Internet_20_link" text:visited-style-name="Visited_20_Internet_20_Link"><text:span text:style-name="Strong_20_Emphasis"><text:span text:style-name="T6">Ultraschallortung</text:span></text:span></text:a></text:p>
      <text:p text:style-name="Text_20_body"><text:a xlink:type="simple" xlink:href="#Robino-I" text:style-name="Internet_20_link" text:visited-style-name="Visited_20_Internet_20_Link"><text:span text:style-name="Strong_20_Emphasis"><text:span text:style-name="T6">Robino-I</text:span></text:span></text:a></text:p>
      <text:p text:style-name="Text_20_body"><text:a xlink:type="simple" xlink:href="#Robino-II" text:style-name="Internet_20_link" text:visited-style-name="Visited_20_Internet_20_Link"><text:span text:style-name="Strong_20_Emphasis"><text:span text:style-name="T6">Robino-III</text:span></text:span></text:a></text:p>
      <text:p text:style-name="Text_20_body"><text:a xlink:type="simple" xlink:href="#Robino-III" text:style-name="Internet_20_link" text:visited-style-name="Visited_20_Internet_20_Link"><text:span text:style-name="Strong_20_Emphasis"><text:span text:style-name="T6">Robino-III</text:span></text:span></text:a></text:p>
      <text:p text:style-name="Text_20_body"><text:a xlink:type="simple" xlink:href="#Reaktionsspiel" text:style-name="Internet_20_link" text:visited-style-name="Visited_20_Internet_20_Link"><text:span text:style-name="Strong_20_Emphasis"><text:span text:style-name="T6">Reaktionsspiel</text:span></text:span></text:a></text:p>
      <text:p text:style-name="Text_20_body"><text:a xlink:type="simple" xlink:href="#Robino-IV" text:style-name="Internet_20_link" text:visited-style-name="Visited_20_Internet_20_Link"><text:span text:style-name="Strong_20_Emphasis"><text:span text:style-name="T6">Robino-IV</text:span></text:span></text:a></text:p>
      <text:p text:style-name="P4"><text:a xlink:type="simple" xlink:href="#HC-05" text:style-name="Internet_20_link" text:visited-style-name="Visited_20_Internet_20_Link"><text:span text:style-name="T7">HC-05 manipulieren</text:span></text:a></text:p>
      <text:p text:style-name="Text_20_body"><text:a xlink:type="simple" xlink:href="#Arduino-GS" text:style-name="Internet_20_link" text:visited-style-name="Visited_20_Internet_20_Link"><text:span text:style-name="Strong_20_Emphasis"><text:span text:style-name="T6">Arduino-GS</text:span></text:span></text:a></text:p>
      <text:p text:style-name="P5"><text:a xlink:type="simple" xlink:href="#Vellemann" text:style-name="Internet_20_link" text:visited-style-name="Visited_20_Internet_20_Link"><text:span text:style-name="Strong_20_Emphasis"><text:span text:style-name="T8">Vellemann KSR10</text:span></text:span></text:a></text:p>
      <text:p text:style-name="P6"><text:a xlink:type="simple" xlink:href="#Töne" text:style-name="Internet_20_link" text:visited-style-name="Visited_20_Internet_20_Link"><text:span text:style-name="Strong_20_Emphasis"><text:span text:style-name="T9">Töne</text:span></text:span></text:a></text:p>
      <text:p text:style-name="P7"><text:a xlink:type="simple" xlink:href="#Spieluhr" text:style-name="Internet_20_link" text:visited-style-name="Visited_20_Internet_20_Link"><text:span text:style-name="Strong_20_Emphasis"><text:span text:style-name="T10">Spieluhr</text:span></text:span></text:a></text:p>
      <text:p text:style-name="P8"><text:a xlink:type="simple" xlink:href="#LCD-display" text:style-name="Internet_20_link" text:visited-style-name="Visited_20_Internet_20_Link"><text:span text:style-name="Strong_20_Emphasis"><text:span text:style-name="T11">LCD-display</text:span></text:span></text:a></text:p>
      <text:p text:style-name="P9"><text:a xlink:type="simple" xlink:href="#News-Ticker" text:style-name="Internet_20_link" text:visited-style-name="Visited_20_Internet_20_Link"><text:span text:style-name="Strong_20_Emphasis"><text:span text:style-name="T12">News-Ticker</text:span></text:span></text:a></text:p>
      <text:p text:style-name="P10"><text:a xlink:type="simple" xlink:href="#Daten erheben" text:style-name="Internet_20_link" text:visited-style-name="Visited_20_Internet_20_Link"><text:span text:style-name="Strong_20_Emphasis"><text:span text:style-name="T13">Daten erheben</text:span></text:span></text:a></text:p>
      <text:p text:style-name="P11"><text:a xlink:type="simple" xlink:href="#Daten speichern" text:style-name="Internet_20_link" text:visited-style-name="Visited_20_Internet_20_Link"><text:span text:style-name="Strong_20_Emphasis"><text:span text:style-name="T14">Daten speichern</text:span></text:span></text:a></text:p>
      <text:p text:style-name="P12"><text:a xlink:type="simple" xlink:href="#Client-Webserver" text:style-name="Internet_20_link" text:visited-style-name="Visited_20_Internet_20_Link"><text:span text:style-name="Strong_20_Emphasis"><text:span text:style-name="T15">Client-Webserver</text:span></text:span></text:a></text:p>
      <text:p text:style-name="P13"><text:bookmark text:name="Arduino"/><text:span text:style-name="Strong_20_Emphasis"><text:span text:style-name="T16">Arduino </text:span></text:span><text:span text:style-name="Strong_20_Emphasis"><text:span text:style-name="T17">Basics</text:span></text:span></text:p>
      <text:p text:style-name="P14">Alle hier und in den Folgekapiteln vorgestellten Arduino-Boards tragen den Zusatz „Rev. 3“. Das weist sie als „betagt“ aus, denn aktuell ist „Rev. 4“. Am ehesten mit dem UNO R3 vergleichbar ist der „UNO R4 minima“. Er unterscheidet sich von diesem vor allem durch eine 32-bit CPU. Der „UNO R4 WiFi“ dagegen ist noch weiter aufgerüstet worden. Er verfügt neben dem WLAN-Modul über eine 8×13 LED-Matrix (sh. Abb.).</text:p>
      <text:p text:style-name="Text_20_body"><text:span text:style-name="T6">Boards mit der Kennung Q sind den übrigen Boards nach wie vor ähnlich, aber bei denen muss Arduino ganz neu gelernt werden. Diese Boards sind mit einem Raspberry Pi vergleichbar. Auf ihnen ist ein Linux-fähiges </text:span><text:span text:style-name="Strong_20_Emphasis"><text:span text:style-name="T6">SoC</text:span></text:span><text:span text:style-name="T6"> (</text:span><text:span text:style-name="Strong_20_Emphasis"><text:span text:style-name="T6">S</text:span></text:span><text:span text:style-name="T6">ystem </text:span><text:span text:style-name="Strong_20_Emphasis"><text:span text:style-name="T6">o</text:span></text:span><text:span text:style-name="T6">n a </text:span><text:span text:style-name="Strong_20_Emphasis"><text:span text:style-name="T6">C</text:span></text:span><text:span text:style-name="T6">hip) verbaut, das einen Bruch mit dem gewohnten Nutzungskonzept mit sich bringt.</text:span></text:p>
      <text:p text:style-name="P14">All das ist für die nachfolgenden Projekte nicht von Bedeutung. Die Nutzung von R3-Boards ist mit keinen Nachteilen verbunden. Sie werden wie immer von Arduino und anderen Anbietern vorgehalten. Auch an „kompatiblen“ Modellen besteht kein Mangel.</text:p>
      <text:p text:style-name="P15"><draw:frame draw:style-name="fr1" draw:name="Bild1" text:anchor-type="as-char" svg:width="5.715cm" svg:height="6.585cm" draw:z-index="0"><draw:image xlink:href="Pictures/100000000000012500000191E2257A0A.jpg" xlink:type="simple" xlink:show="embed" xlink:actuate="onLoad" draw:mime-type="image/jpeg"/></draw:frame></text:p>
      <text:p text:style-name="P15">Arduino-Klone von oben nach unten: UNO, Nano, Micro </text:p>
      <text:p text:style-name="P14">Arduino ist in erster Linie ein Sammelbegriff für Mikrocontrollerboards unterschiedlicher Ausfertigung. Links abgebildet sind (von oben nach unten) die billigeren, aber voll kompatible Nachbauten von Uno, Nano und Micro. Die deutlich teureren Originale sind farblich und über die Beschriftung davon unterschieden, wie in der Abbildung rechts ersichtlich.</text:p>
      <text:p text:style-name="P15"><draw:frame draw:style-name="fr1" draw:name="Bild2" text:anchor-type="as-char" svg:width="6.024cm" svg:height="4.098cm" draw:z-index="14"><draw:image xlink:href="Pictures/1001863E000029C800001D4ED3FE7B84.svg" xlink:type="simple" xlink:show="embed" xlink:actuate="onLoad" draw:mime-type="image/svg+xml"/><draw:image xlink:href="Pictures/10000001000001F90000016235F32D59.png" xlink:type="simple" xlink:show="embed" xlink:actuate="onLoad" draw:mime-type="image/png"/></draw:frame></text:p>
      <text:p text:style-name="P15">Der originale Arduino UNO Rev. 3 </text:p>
      <text:p text:style-name="Text_20_body"><text:soft-page-break/><text:span text:style-name="T6">Den UNO gibt es mit zwei CPU-Varianten, eine längliche, die in einem Sockel steckt, und eine quadratische, die fest aufgelötet ist (</text:span><text:span text:style-name="Strong_20_Emphasis"><text:span text:style-name="T6">S</text:span></text:span><text:span text:style-name="T6">urface </text:span><text:span text:style-name="Strong_20_Emphasis"><text:span text:style-name="T6">M</text:span></text:span><text:span text:style-name="T6">ounted </text:span><text:span text:style-name="Strong_20_Emphasis"><text:span text:style-name="T6">D</text:span></text:span><text:span text:style-name="T6">evice – </text:span><text:span text:style-name="Strong_20_Emphasis"><text:span text:style-name="T6">SMD</text:span></text:span><text:span text:style-name="T6">). Die gesockelte </text:span><text:span text:style-name="T18">1</text:span><text:span text:style-name="T6">CPU lässt sich heraushebeln und kann direkt in ein Projekt eingebunden werden (</text:span><text:a xlink:type="simple" xlink:href="https://mint-unt.de/uno-cpu-solo/" office:target-frame-name="_blank" xlink:show="new" text:style-name="Internet_20_link" text:visited-style-name="Visited_20_Internet_20_Link"><text:span text:style-name="T6">siehe hier</text:span></text:a><text:span text:style-name="T6">). Auch kann sie bei einem Defekt ausgetauscht werden.</text:span></text:p>
      <text:p text:style-name="P14">Zur Programmierung werden die Arduino-Boards über ein USB-Kabel mit dem digitalen Endgerät der eigenen Wahl verbunden.</text:p>
      <text:p text:style-name="P16"><draw:frame draw:style-name="fr1" draw:name="Bild3" text:anchor-type="as-char" svg:width="11.8cm" svg:height="7.398cm" draw:z-index="25"><draw:image xlink:href="Pictures/10000000000002580000019AA9C8B7B7.jpg" xlink:type="simple" xlink:show="embed" xlink:actuate="onLoad" draw:mime-type="image/jpeg"/></draw:frame><text:s/></text:p>
      <text:p text:style-name="P17">Der Code wird in der „Arduino IDE“ erzeugt. Einfache Codebeispiele finden sich unter -&gt; Datei -&gt; Beispiele -&gt; 01.Basics, darunter der Sketch „Blink“. </text:p>
      <text:p text:style-name="P16"><draw:frame draw:style-name="fr1" draw:name="Bild4" text:anchor-type="as-char" svg:width="13.522cm" svg:height="6.602cm" draw:z-index="26"><draw:image xlink:href="Pictures/100000000000025800000125AF4B54B5.jpg" xlink:type="simple" xlink:show="embed" xlink:actuate="onLoad" draw:mime-type="image/jpeg"/></draw:frame><text:s/></text:p>
      <text:p text:style-name="P18">Tippt man den Sketch selbst ein, überprüft die Software laufend alle Eingaben auf bekannte Strukturen, Variablen und Konstanten sowie Funktionen. Finden sich die, wird der entsprechende Textabschnitt farblich hervorgehoben. Im unten ersichtlichen Sketch sind das „void“, „OUTPUT“, „HIGH“ und „LOW“ (grün) und „pinMode“, „digitalWrite“ und „delay“ (rot). Dabei kommt es auch auf Zeichensetzung und Rechtschreibung an.</text:p>
      <text:p text:style-name="P19"><text:soft-page-break/><draw:frame draw:style-name="fr1" draw:name="Bild5" text:anchor-type="as-char" svg:width="5.844cm" svg:height="6.521cm" draw:z-index="1"><draw:image xlink:href="Pictures/1000000000000190000001A855047598.jpg" xlink:type="simple" xlink:show="embed" xlink:actuate="onLoad" draw:mime-type="image/jpeg"/></draw:frame></text:p>
      <text:p text:style-name="P19">Blink-Sketch mit 2 Fehlern behaftet </text:p>
      <text:p text:style-name="P17">Am Ende der Programmierung kann der Code nach Fehlern durch einen Klick auf den Haken in der IDE oben durchsucht werden. Finden sich solche, wird eine Codezeile rot hinterlegt. Der oder die Fehler sind dann darüber zu verorten. Hinweise und Korrekturvorschläge finden sich in der IDE unten.</text:p>
      <text:p text:style-name="P15"><draw:frame draw:style-name="fr1" draw:name="Bild6" text:anchor-type="as-char" svg:width="7.793cm" svg:height="9.927cm" draw:z-index="52"><draw:image xlink:href="Pictures/100000000000025800000304AAA66B60.jpg" xlink:type="simple" xlink:show="embed" xlink:actuate="onLoad" draw:mime-type="image/jpeg"/></draw:frame></text:p>
      <text:p text:style-name="P15">Hinweis auf die fehlende Klammer “ } “ im Code </text:p>
      <text:p text:style-name="P17">Fehlerfreier Textcode wird bei einem Klick auf den nach rechts weisen Pfeil oben in der IDE in eine für den Prozessor lesbare Form gebracht. Der Vorgang wird über einen Verlaufsbalken angezeigt und bei Erfolg mit der Meldung „Kompilieren abgeschlossen“ quittiert.</text:p>
      <text:p text:style-name="P15"><text:soft-page-break/><draw:frame draw:style-name="fr1" draw:name="Bild7" text:anchor-type="as-char" svg:width="8.428cm" svg:height="10.929cm" draw:z-index="53"><draw:image xlink:href="Pictures/100000000000025800000304DF67857C.jpg" xlink:type="simple" xlink:show="embed" xlink:actuate="onLoad" draw:mime-type="image/jpeg"/></draw:frame></text:p>
      <text:p text:style-name="P15">Arduino IDE mit dem Blink-Sketch. Oben der nach rechts weisende Pfeil. </text:p>
      <text:p text:style-name="P17">Beim „Kompilieren“ wird der Textcode in eine für Maschinen lesbare Form gebracht: eine Abfolge von Einsen und Nullen (ON/OFF), den so genannten „Binärcode“. Der Textcode wird in Form einer *.ino-Datei auf dem ausführenden Rechner gespeichert und kann so jederzeit über die Arduino-IDE, aber auch mithilfe eines beliebigen Editors, wieder aufgerufen werden.</text:p>
      <text:p text:style-name="Text_20_body"><text:span text:style-name="T6">Die IDE kann kostenlos unter </text:span><text:a xlink:type="simple" xlink:href="http://arduino.cc/" office:target-frame-name="_blank" xlink:show="new" text:style-name="Internet_20_link" text:visited-style-name="Visited_20_Internet_20_Link"><text:span text:style-name="T6">arduino.cc</text:span></text:a><text:span text:style-name="T6"> heruntergeladen werden. Für die hier verfolgten Zwecke ist die </text:span><text:span text:style-name="Strong_20_Emphasis"><text:span text:style-name="T6">Legacy-Version 1.8.19</text:span></text:span><text:span text:style-name="T6"> zu empfehlen.</text:span></text:p>
      <text:p text:style-name="P14">In dem Softwarepaket sind alle nötigen Treiber und viele Beispielprogramme enthalten. Das „Hello World“ der Arduino-Gemeinde ist das Programm „Blink“, das – wie oben gezeigt – in der IDE über -&gt;Datei -&gt;Beispiele -&gt;Basics gestartet werden kann.</text:p>
      <text:p text:style-name="Text_20_body"><text:span text:style-name="T6">Interessant an der Version 1.8.19 der Arduino-IDE ist die Möglichkeit, dort die grafische Entwicklungsumgebung ArduBlock einzubinden. Die Anleitung dazu findet sich </text:span><text:a xlink:type="simple" xlink:href="https://mint-unt.de/ardublock-2/" office:target-frame-name="_blank" xlink:show="new" text:style-name="Internet_20_link" text:visited-style-name="Visited_20_Internet_20_Link"><text:span text:style-name="T6">hier</text:span></text:a><text:span text:style-name="T6">.</text:span></text:p>
      <text:p text:style-name="P15"><draw:frame draw:style-name="fr2" draw:name="Bild8" text:anchor-type="as-char" svg:width="10.724cm" svg:height="2.976cm" draw:z-index="55"><draw:image xlink:href="Pictures/1002127C00002C1700000D53B6D36BD7.svg" xlink:type="simple" xlink:show="embed" xlink:actuate="onLoad" draw:mime-type="image/svg+xml"/><draw:image xlink:href="Pictures/1000000100000215000000A1C5F9B9D9.png" xlink:type="simple" xlink:show="embed" xlink:actuate="onLoad" draw:mime-type="image/png"/></draw:frame></text:p>
      <text:p text:style-name="P15">Das Blink-Programm erstellt mit „ardublock_letsgoing_21.jar“</text:p>
      <text:p text:style-name="P20"><text:bookmark text:name="LEDan-aus"/>LEDs an-unt ausschalten</text:p>
      <text:p text:style-name="P21"><text:soft-page-break/><text:span text:style-name="T6">Für dieses Projekt werden (neben dem Computer) lediglich ein Arduino-Board und ein dazu passendes USB-Kabel benötigt. Nach Bedarf auch eine 5 mm LED. Die Dinge dienen dem Zweck, erste Programmiererfahrungen zu sammeln, indem die auf jedem Arduino-Board verbaute LED zum Blinken gebracht wird. Der dazu nötige Programmcode ist – </text:span><text:a xlink:type="simple" xlink:href="https://mint-unt.de/arduino/" office:target-frame-name="_blank" xlink:show="new" text:style-name="Internet_20_link" text:visited-style-name="Visited_20_Internet_20_Link"><text:span text:style-name="T6">wie hier näher erläutert</text:span></text:a><text:span text:style-name="T6"> – in der Arduino-Software enthalten.</text:span></text:p>
      <text:p text:style-name="P22">Wenn das Arduino-Board mit dem Computer verbunden, die Arduino-IDE installiert und das Blink-Programm aus den Beispielen gestartet ist …</text:p>
      <text:p text:style-name="P23"><draw:frame draw:style-name="fr1" draw:name="Bild9" text:anchor-type="as-char" svg:width="14.97cm" svg:height="10.243cm" draw:z-index="56"><draw:image xlink:href="Pictures/10000000000002BC000001DF4A59691D.jpg" xlink:type="simple" xlink:show="embed" xlink:actuate="onLoad" draw:mime-type="image/jpeg"/></draw:frame></text:p>
      <text:p text:style-name="P23">Arduino UNO verbunden über USB mit einem Laptop. Auf dem Bildschirm die IDE mit dem Blink-Sketch aus den Beispielprogrammen. </text:p>
      <text:p text:style-name="P24">… sollte der Blink-Code freigestellt werden. Dazu müssen Erklärungen, die durch durch einen Schrägstrich mit Stern (/*) am Anfang und einen Stern mit Schrägstrich (*/) am Ende eingeklammert sind ebenso entfernt werden wie die mit zwei Schrägstrichen (//) vom Programmcode abgetrennten. Alles lässt sich wie bei üblichen Textverarbeitungsprogrammen abändern oder löschen.</text:p>
      <text:p text:style-name="P22">Und so sollte sich der Code dann auf der Programmieroberfläche darstellen:</text:p>
      <text:p text:style-name="P23"><text:soft-page-break/><draw:frame draw:style-name="fr1" draw:name="Bild10" text:anchor-type="as-char" svg:width="6.869cm" svg:height="4.757cm" draw:z-index="57"><draw:image xlink:href="Pictures/100000000000019000000115432B24CA.jpg" xlink:type="simple" xlink:show="embed" xlink:actuate="onLoad" draw:mime-type="image/jpeg"/></draw:frame></text:p>
      <text:p text:style-name="P23">Freigestellter Code. </text:p>
      <text:p text:style-name="P24">Mit einem Klick in der IDE auf den nach rechts weisenden Pfeil wird das Programm kompiliert und auf das Arduino-Board übertragen. </text:p>
      <text:p text:style-name="P22">Wenn alles geklappt hat, sollte die eingebaute LED („LED_BUILTIN“) im Sekundentakt blinken.</text:p>
      <text:p text:style-name="P23"><draw:frame draw:style-name="fr1" draw:name="Bild11" text:anchor-type="as-char" svg:width="8.227cm" svg:height="3.708cm" draw:z-index="4"><draw:image xlink:href="Pictures/100000020000018B000000B20FE1B6F7.gif" xlink:type="simple" xlink:show="embed" xlink:actuate="onLoad" draw:mime-type="image/gif"/></draw:frame></text:p>
      <text:p text:style-name="P23">Im Sekundentakte blinkende LED. </text:p>
      <text:p text:style-name="P24">Diese mini LED ist mit GND und PIN 13 verbunden, die auch über die beschriftete Buchsenleiste zugänglich sind. Steckt man dort eine „normale“ LED (5 mm) ein (kürzeres Beinchen in GND, längeres in PIN 13), dann blinkt sie synchron zur fest eingebauten.</text:p>
      <text:p text:style-name="P23"><draw:frame draw:style-name="fr1" draw:name="Bild12" text:anchor-type="as-char" svg:width="8.16cm" svg:height="5.516cm" draw:z-index="5"><draw:image xlink:href="Pictures/100000020000018B0000010B16B69960.gif" xlink:type="simple" xlink:show="embed" xlink:actuate="onLoad" draw:mime-type="image/gif"/></draw:frame></text:p>
      <text:p text:style-name="P23">Eine in GND und Pin 13 eingesteckte 5 mm LED blinkt im Gleichtakt mit der eingebauten. Das soll zeigen, dass beide LEDs an den gleichen Pins hängen. </text:p>
      <text:p text:style-name="P25"><text:span text:style-name="T6">Sollten sich bei diesem Vorgehen Probleme gezeigt haben, hilft möglicherweise ein „Troubleshooting“ weiter, das als </text:span><text:a xlink:type="simple" xlink:href="https://mint-unt.de/mediapool/78/781152/data/Troubleshooting.pdf" office:target-frame-name="_blank" xlink:show="new" text:style-name="Internet_20_link" text:visited-style-name="Visited_20_Internet_20_Link"><text:span text:style-name="T6">Download</text:span></text:a><text:span text:style-name="T6"> verfügbar ist.</text:span></text:p>
      <text:p text:style-name="P26"/>
      <text:p text:style-name="P27"/>
      <text:p text:style-name="P28">Ampelschaltung</text:p>
      <text:p text:style-name="P29">Wer verstanden hat, wie die auf dem Arduino-Board verbaute LED zum Blinken gebracht werden kann, dem sollte es auch gelingen, mehrere LEDs in ähnlicher Weise zu schalten.</text:p>
      <text:p text:style-name="P22">Hier ein Aufbau mit 6 LEDs, die einzeln, aber auch wie bei einer Verkehrsampel geschaltet werden können.</text:p>
      <text:p text:style-name="P30"><draw:a xlink:type="simple" xlink:href="https://mint-unt.de/wp-content/uploads/2026/06/Nano-Ampelphasen.gif" office:target-frame-name="_blank" xlink:show="new"><draw:frame draw:style-name="fr3" draw:name="Bild13" text:anchor-type="as-char" svg:width="7.281cm" svg:height="6.235cm" draw:z-index="12"><draw:image xlink:href="Pictures/1003AC9300001700000014D52AD6B139.svg" xlink:type="simple" xlink:show="embed" xlink:actuate="onLoad" draw:mime-type="image/svg+xml"/><draw:image xlink:href="Pictures/1000000100000116000000FC1134FE90.png" xlink:type="simple" xlink:show="embed" xlink:actuate="onLoad" draw:mime-type="image/png"/></draw:frame></draw:a></text:p>
      <text:p text:style-name="P30"><text:span text:style-name="T19">F</text:span>ür eine Animation der Ampelphasen auf das Bild klicken </text:p>
      <text:p text:style-name="P31"><text:span text:style-name="T20">Mit einem Arduino Nano, der auf ein Breadboard gesteckt wird, lässt sich die Sache elegant lösen. Die LEDs werden mit den kürzeren Drähten dort eingesteckt, wo der Minuspol des 9V Batterieblocks anliegt. Die Verbindung der langen Drähte zum Controller werden aus </text:span><text:a xlink:type="simple" xlink:href="https://mint-unt.de/mediapool/78/781152/data/LEDs_am_Arduino.pdf" office:target-frame-name="_blank" xlink:show="new" text:style-name="Internet_20_link" text:visited-style-name="Visited_20_Internet_20_Link"><text:span text:style-name="T20">physikalischen Erwägungen</text:span></text:a><text:span text:style-name="T20"> über Widerstände von 330 Ohm hergestellt. Von links nach rechts betrachtet sind das die Pins D2, D3, D4, D9, D10 und D11. Die Stromversorgung des Arduinos wird – wie oben ersichtlich – vom 9V Block sichergestellt: Pluspol an VIN, Minuspol an GND.</text:span></text:p>
      <text:p text:style-name="P22">Eine solche Schaltung macht es möglich, eine Reihe von Programmieraufgaben ohne weiteren Aufwand praktisch zu lösen. Bedeutsam dabei ist, die in den Aufgaben implementierten Algorithmen zu erkennen, sie in Einzelschritte zu zerlegen und ein passendes Programm zu schreiben.</text:p>
      <text:p text:style-name="P32"><text:span text:style-name="Strong_20_Emphasis"><text:span text:style-name="T20">Mögliche Aufgaben zu dieser Schahltung:</text:span></text:span></text:p>
      <text:list text:style-name="L1">
        <text:list-item>
          <text:p text:style-name="P33">Eine LED zum Blinken bringen unter Verwendung von Pin 13 und GND. </text:p>
        </text:list-item>
        <text:list-item>
          <text:p text:style-name="P33">Eine LED 5 Sekunden leuchten lassen, ehe sie dauerhaft verlöscht. </text:p>
        </text:list-item>
        <text:list-item>
          <text:p text:style-name="P33">Zwei LEDs 5 Sekunden anschalten </text:p>
          <text:list>
            <text:list-item>
              <text:p text:style-name="P33">unter Einbeziehung von GND </text:p>
            </text:list-item>
            <text:list-item>
              <text:p text:style-name="P33">unter Verzicht auf GND </text:p>
            </text:list-item>
          </text:list>
        </text:list-item>
        <text:list-item>
          <text:p text:style-name="P33">Zwei LEDs blinken lassen </text:p>
          <text:list>
            <text:list-item>
              <text:p text:style-name="P33">gleichzeitig </text:p>
            </text:list-item>
            <text:list-item>
              <text:p text:style-name="P33">abwechselnd </text:p>
            </text:list-item>
          </text:list>
        </text:list-item>
        <text:list-item>
          <text:p text:style-name="P33">Drei LEDs wie bei einer Ampel schalten </text:p>
        </text:list-item>
        <text:list-item>
          <text:p text:style-name="P34"><text:soft-page-break/><text:span text:style-name="T20">Alle sechs LEDs so schalten, dass sie wie zwei Ampeln an einer Engstelle den Verkehrsfluss steuern könnten: Zu Beginn zeigen beide Ampeln Rot, dann springt eine Ampel um -&gt; Rot/Gelb -&gt; Grün -&gt; Gelb -&gt; Rot. Schließlich springt die zweite Ampel um  -&gt; Rot/Gelb -&gt; Grün -&gt; Gelb -&gt; Rot usw. (</text:span><text:a xlink:type="simple" xlink:href="https://mint-unt.de/wp-content/uploads/2026/06/Nano-Ampelphasen.gif" office:target-frame-name="_blank" xlink:show="new" text:style-name="Internet_20_link" text:visited-style-name="Visited_20_Internet_20_Link"><text:span text:style-name="T20">Animation</text:span></text:a><text:span text:style-name="T20">) </text:span></text:p>
        </text:list-item>
      </text:list>
      <text:p text:style-name="P32"><text:span text:style-name="T20">Die Lösungen finden sich hier: </text:span><text:a xlink:type="simple" xlink:href="https://mint-unt.de/mediapool/78/781152/data/L_sungen-Kap-2.pdf" office:target-frame-name="_blank" xlink:show="new" text:style-name="Internet_20_link" text:visited-style-name="Visited_20_Internet_20_Link"><text:span text:style-name="T20">Download</text:span></text:a><text:span text:style-name="T20">.</text:span></text:p>
      <text:p text:style-name="P35"/>
      <text:p text:style-name="P32"><text:span text:style-name="T20">Die Aufgaben können auch mit </text:span><text:a xlink:type="simple" xlink:href="http://mint-unt.de/ardublock-2" office:target-frame-name="_blank" xlink:show="new" text:style-name="Internet_20_link" text:visited-style-name="Visited_20_Internet_20_Link"><text:span text:style-name="T20">ArduBlock </text:span></text:a><text:span text:style-name="T20">bearbeitet werden. Hier eine zu Aufgabe 5 passende Lösung:</text:span></text:p>
      <text:p text:style-name="P36"><draw:frame draw:style-name="fr1" draw:name="Bild14" text:anchor-type="as-char" svg:width="6.235cm" svg:height="6.556cm" draw:z-index="6"><draw:image xlink:href="Pictures/1004B2EC0000283B000028013F726E62.svg" xlink:type="simple" xlink:show="embed" xlink:actuate="onLoad" draw:mime-type="image/svg+xml"/><draw:image xlink:href="Pictures/10000001000001E7000001E4B47C804E.png" xlink:type="simple" xlink:show="embed" xlink:actuate="onLoad" draw:mime-type="image/png"/></draw:frame></text:p>
      <text:p text:style-name="P36">Erstellt mit ardublock_letsgoing_21.jar </text:p>
      <text:p text:style-name="P35"/>
      <text:p text:style-name="P22">►►►</text:p>
      <text:p text:style-name="P22">Weitere LED-Projekte geordnet nach wachsendem Anforderungsprofil:</text:p>
      <text:list text:style-name="L2">
        <text:list-item>
          <text:p text:style-name="P37"><text:span text:style-name="T20">Eine konventionelle Ampelanlage: </text:span><text:a xlink:type="simple" xlink:href="https://mint-unt.de/mediapool/78/781152/data/Eine_konventionelle_Ampelanlage.pdf" office:target-frame-name="_blank" xlink:show="new" text:style-name="Internet_20_link" text:visited-style-name="Visited_20_Internet_20_Link"><text:span text:style-name="T20">Download</text:span></text:a><text:span text:style-name="T20">  </text:span></text:p>
        </text:list-item>
        <text:list-item>
          <text:p text:style-name="P37"><text:span text:style-name="T20">Ein Ampel-Thermometer: </text:span><text:a xlink:type="simple" xlink:href="https://mint-unt.de/mediapool/78/781152/data/Ein_Ampel-Thermometer.pdf" office:target-frame-name="_blank" xlink:show="new" text:style-name="Internet_20_link" text:visited-style-name="Visited_20_Internet_20_Link"><text:span text:style-name="T20">Download</text:span></text:a><text:span text:style-name="T20"> </text:span></text:p>
        </text:list-item>
        <text:list-item>
          <text:p text:style-name="P37"><text:span text:style-name="T20">Verfeinerung des Ampel-Thermometers: </text:span><text:a xlink:type="simple" xlink:href="https://mint-unt.de/mediapool/78/781152/data/Ein_Ampel-Thermometer-2.pdf" office:target-frame-name="_blank" xlink:show="new" text:style-name="Internet_20_link" text:visited-style-name="Visited_20_Internet_20_Link"><text:span text:style-name="T20">Download</text:span></text:a><text:span text:style-name="T20"> </text:span></text:p>
        </text:list-item>
        <text:list-item>
          <text:p text:style-name="P37"><text:span text:style-name="T20">Eine tastengesteuerte Ampelanlage: </text:span><text:a xlink:type="simple" xlink:href="https://mint-unt.de/wp-content/uploads/2019/08/Eine-tastengesteuerte-Ampelanlage.pdf" office:target-frame-name="_blank" xlink:show="new" text:style-name="Internet_20_link" text:visited-style-name="Visited_20_Internet_20_Link"><text:span text:style-name="T20">Download</text:span></text:a><text:span text:style-name="T20"> </text:span></text:p>
        </text:list-item>
        <text:list-item>
          <text:p text:style-name="P37"><text:span text:style-name="T20">Eine sensorgesteuerte Ampelanlage: </text:span><text:a xlink:type="simple" xlink:href="https://mint-unt.de/mediapool/78/781152/data/Eine_sensorgesteuerte_Ampelanlage.pdf" office:target-frame-name="_blank" xlink:show="new" text:style-name="Internet_20_link" text:visited-style-name="Visited_20_Internet_20_Link"><text:span text:style-name="T20">Download</text:span></text:a><text:span text:style-name="T20"> </text:span></text:p>
        </text:list-item>
        <text:list-item>
          <text:p text:style-name="P38"><text:span text:style-name="T20">Würfelsimulationen: </text:span><text:a xlink:type="simple" xlink:href="https://mint-unt.de/mediapool/78/781152/data/W_rfelsimulationen.pdf" office:target-frame-name="_blank" xlink:show="new" text:style-name="Internet_20_link" text:visited-style-name="Visited_20_Internet_20_Link"><text:span text:style-name="T20">Download</text:span></text:a><text:span text:style-name="T20"> </text:span></text:p>
        </text:list-item>
      </text:list>
      <text:p text:style-name="P39"/>
      <text:p text:style-name="P40"><text:bookmark text:name="IR-Steuerung"/>IR-Steuerung</text:p>
      <text:p text:style-name="P41"><draw:frame draw:style-name="fr1" draw:name="Bild15" text:anchor-type="as-char" svg:width="0.85cm" svg:height="2.692cm" draw:z-index="15"><draw:image xlink:href="Pictures/10000F940000023500000763D6074A96.svg" xlink:type="simple" xlink:show="embed" xlink:actuate="onLoad" draw:mime-type="image/svg+xml"/><draw:image xlink:href="Pictures/100000010000001B00000059DFF02981.png" xlink:type="simple" xlink:show="embed" xlink:actuate="onLoad" draw:mime-type="image/png"/></draw:frame><text:s/><text:tab/><text:tab/><draw:frame draw:style-name="fr1" draw:name="Bild16" text:anchor-type="as-char" svg:width="2.999cm" svg:height="5.826cm" draw:z-index="16"><draw:image xlink:href="Pictures/100063F800000862000011543DF5E14C.svg" xlink:type="simple" xlink:show="embed" xlink:actuate="onLoad" draw:mime-type="image/svg+xml"/><draw:image xlink:href="Pictures/1000000100000065000000D2A3BEB6CD.png" xlink:type="simple" xlink:show="embed" xlink:actuate="onLoad" draw:mime-type="image/png"/></draw:frame> </text:p>
      <text:p text:style-name="P41"/>
      <text:p text:style-name="P42"><text:span text:style-name="T20">Bestückt mit einem einfachen Infrarot-Empfänger, wie dem </text:span><text:a xlink:type="simple" xlink:href="https://funduinoshop.com/elektronische-module/wireless-iot/infrarot-ir/infrarot-empfaenger-vs1838b-infrarot-sender-led" office:target-frame-name="_blank" xlink:show="new" text:style-name="Internet_20_link" text:visited-style-name="Visited_20_Internet_20_Link"><text:span text:style-name="T20">VS1838B</text:span></text:a><text:span text:style-name="T20"> links, kann ein Arduino von einem Infrarot-Sender, beispielsweise der </text:span><text:a xlink:type="simple" xlink:href="https://funduinoshop.com/elektronische-module/wireless-iot/infrarot-ir/funduino-infrarotfernbedienung" office:target-frame-name="_blank" xlink:show="new" text:style-name="Internet_20_link" text:visited-style-name="Visited_20_Internet_20_Link"><text:span text:style-name="T20">Fernbedienung</text:span></text:a><text:span text:style-name="T20"> rechts, angesteuert werden.</text:span></text:p>
      <text:p text:style-name="P43">Um das nachvollziehen zu können, muss gewusst werden, dass beim Drücken einer Taste ein spezifisches Signal gesendet wird. Dieses Signal kann mithilfe des seriellen Monitors der Arduino IDE zur Anzei ge gebrachtwerden. Dazu muss der IR-Empfänger mit einem Arduino-Board (wie unten zu sehen) verbunden … </text:p>
      <text:p text:style-name="P44"><draw:frame draw:style-name="fr1" draw:name="Bild17" text:anchor-type="as-char" svg:width="6.542cm" svg:height="5.302cm" draw:z-index="8"><draw:image xlink:href="Pictures/100171B80000115B00001094F46FAD62.svg" xlink:type="simple" xlink:show="embed" xlink:actuate="onLoad" draw:mime-type="image/svg+xml"/><draw:image xlink:href="Pictures/10000001000000D2000000C94A95B980.png" xlink:type="simple" xlink:show="embed" xlink:actuate="onLoad" draw:mime-type="image/png"/></draw:frame><text:s/></text:p>
      <text:p text:style-name="P45">… und mit folgenden Code programmiert werden.</text:p>
      <text:p text:style-name="P46"><text:span text:style-name="Source_20_Text"><text:span text:style-name="T20">#include &lt;boarddefs.h&gt; </text:span></text:span></text:p>
      <text:p text:style-name="P46"><text:span text:style-name="Source_20_Text"><text:span text:style-name="T20">#include &lt;IRremote.h&gt;</text:span></text:span></text:p>
      <text:p text:style-name="P46"><text:span text:style-name="Source_20_Text"><text:span text:style-name="T20">IRrecv irrecv(11);</text:span></text:span></text:p>
      <text:p text:style-name="P46"><text:span text:style-name="Source_20_Text"><text:span text:style-name="T20">decode_results results;</text:span></text:span></text:p>
      <text:p text:style-name="P46"><text:span text:style-name="Source_20_Text"><text:span text:style-name="T20">void setup(){</text:span></text:span></text:p>
      <text:p text:style-name="P46"><text:span text:style-name="Source_20_Text"><text:span text:style-name="T20">  </text:span></text:span><text:span text:style-name="Source_20_Text"><text:span text:style-name="Strong_20_Emphasis"><text:span text:style-name="T20">Serial</text:span></text:span></text:span><text:span text:style-name="Source_20_Text"><text:span text:style-name="T20">.begin(9600);</text:span></text:span></text:p>
      <text:p text:style-name="P46"><text:span text:style-name="Source_20_Text"><text:span text:style-name="T20">  irrecv.enableIRIn();</text:span></text:span></text:p>
      <text:p text:style-name="P46"><text:span text:style-name="Source_20_Text"><text:span text:style-name="T20">  }</text:span></text:span></text:p>
      <text:p text:style-name="P46"><text:span text:style-name="Source_20_Text"><text:span text:style-name="T20">void loop(){</text:span></text:span></text:p>
      <text:p text:style-name="P46"><text:soft-page-break/><text:span text:style-name="Source_20_Text"><text:span text:style-name="T20">  if (irrecv.decode(&amp;results)) {</text:span></text:span></text:p>
      <text:p text:style-name="P46"><text:span text:style-name="Source_20_Text"><text:span text:style-name="T20">    </text:span></text:span><text:span text:style-name="Source_20_Text"><text:span text:style-name="Strong_20_Emphasis"><text:span text:style-name="T20">Serial</text:span></text:span></text:span><text:span text:style-name="Source_20_Text"><text:span text:style-name="T20">.println(results.value, DEC);</text:span></text:span></text:p>
      <text:p text:style-name="P46"><text:span text:style-name="Source_20_Text"><text:span text:style-name="T20">    irrecv.resume();</text:span></text:span></text:p>
      <text:p text:style-name="P46"><text:span text:style-name="Source_20_Text"><text:span text:style-name="T20">  }</text:span></text:span></text:p>
      <text:p text:style-name="P46"><text:span text:style-name="Source_20_Text"><text:span text:style-name="T20">} </text:span></text:span></text:p>
      <text:p text:style-name="P42"><text:span text:style-name="T20">Für das Programm wird die </text:span><text:a xlink:type="simple" xlink:href="https://mint-unt.de/mediapool/78/781152/data/Was_sind_Bibliotheken.pdf" office:target-frame-name="_blank" xlink:show="new" text:style-name="Internet_20_link" text:visited-style-name="Visited_20_Internet_20_Link"><text:span text:style-name="T20">Bibliothek </text:span></text:a><text:span text:style-name="T20">“ Arduino-IRremote-master“ benötigt, die </text:span><text:a xlink:type="simple" xlink:href="https://mint-unt.de/mediapool/78/781152/data/Arduino-IRremote-master.zip" office:target-frame-name="_blank" xlink:show="new" text:style-name="Internet_20_link" text:visited-style-name="Visited_20_Internet_20_Link"><text:span text:style-name="T20">hier </text:span></text:a><text:span text:style-name="T20">heruntergeladen werden kann.</text:span></text:p>
      <text:p text:style-name="P42"><text:span text:style-name="T20">Nach dem Download kann die ZIP-Datei mit Hilfe der Arduino-IDE über „</text:span><text:span text:style-name="Emphasis"><text:span text:style-name="T20">Sketch -&gt; Bibliothek einbinden -&gt; .ZIP-Bibliothek hinzufügen</text:span></text:span><text:span text:style-name="T20">“ eingebunden werden.</text:span></text:p>
      <text:p text:style-name="P43">Ist der Sketch übertragen, wird der serielle Monitor mit der Tastenkombination &lt;Strg+Shift+M&gt; gestartet und im Fenster unten rechts 9600 Baud ausgewählt.</text:p>
      <text:p text:style-name="P44"><draw:frame draw:style-name="fr1" draw:name="Bild18" text:anchor-type="as-char" svg:width="9.089cm" svg:height="6.742cm" draw:z-index="10"><draw:image xlink:href="Pictures/1000000000000258000002194EA82829.jpg" xlink:type="simple" xlink:show="embed" xlink:actuate="onLoad" draw:mime-type="image/jpeg"/></draw:frame><text:s/></text:p>
      <text:p text:style-name="P43">Wird die Fernbedienung auf den IR-Empfänger gerichtet und eine Taste gedrückt, zeigt sich im Fenster des seriellen Monitors eine Zahlenfolge.</text:p>
      <text:p text:style-name="P43">Mit diesem Wissen können Schaltvorgänge, wie sie beispielhaft von der Fernseh-Fernbedienung bekannt sind, ausgelöst werden. Das im Folgenden soll an einem Beispiel klar werden.</text:p>
      <text:p text:style-name="P43">Für die Simulation bleibt der Aufbau mit dem IR-Empfänger unverändert.</text:p>
      <text:p text:style-name="P43">Zunächst werden die Knöpfe auf der Fernbedienung festgelegt und deren Zahlenwerte ermittelt. Dann wird der Nano mit dem Code unten neu programmiert. Die dort enthaltenen Zahlenfolgen müssen natürlich durch die ermittelten ersetzt werden.</text:p>
      <text:p text:style-name="P46"><text:span text:style-name="Source_20_Text"><text:span text:style-name="T20">#include &lt;boarddefs.h&gt; </text:span></text:span></text:p>
      <text:p text:style-name="P46"><text:span text:style-name="Source_20_Text"><text:span text:style-name="T20">#include &lt;IRremote.h&gt;</text:span></text:span></text:p>
      <text:p text:style-name="P46"><text:span text:style-name="Source_20_Text"><text:span text:style-name="T20">IRrecv irrecv(11);</text:span></text:span></text:p>
      <text:p text:style-name="P46"><text:span text:style-name="Source_20_Text"><text:span text:style-name="T20">decode_results results;</text:span></text:span></text:p>
      <text:p text:style-name="P46"><text:span text:style-name="Source_20_Text"><text:span text:style-name="T20">void setup(){</text:span></text:span></text:p>
      <text:p text:style-name="P46"><text:soft-page-break/><text:span text:style-name="Source_20_Text"><text:span text:style-name="T20"><text:s text:c="2"/>pinMode(13, OUTPUT);</text:span></text:span></text:p>
      <text:p text:style-name="P46"><text:span text:style-name="Source_20_Text"><text:span text:style-name="T20"><text:s text:c="2"/>irrecv.enableIRIn();</text:span></text:span></text:p>
      <text:p text:style-name="P46"><text:span text:style-name="Source_20_Text"><text:span text:style-name="T20"><text:s text:c="2"/>}</text:span></text:span></text:p>
      <text:p text:style-name="P46"><text:span text:style-name="Source_20_Text"><text:span text:style-name="T20">void loop(){</text:span></text:span></text:p>
      <text:p text:style-name="P46"><text:span text:style-name="Source_20_Text"><text:span text:style-name="T20"><text:s text:c="2"/>if (irrecv.decode(&amp;results)) {</text:span></text:span></text:p>
      <text:p text:style-name="P46"><text:span text:style-name="Source_20_Text"><text:span text:style-name="T20"><text:s text:c="4"/>if (results .value == 16738455) //Knopf 0</text:span></text:span></text:p>
      <text:p text:style-name="P46"><text:span text:style-name="Source_20_Text"><text:span text:style-name="T20"><text:s text:c="2"/>{</text:span></text:span></text:p>
      <text:p text:style-name="P46"><text:span text:style-name="Source_20_Text"><text:span text:style-name="T20"><text:s text:c="2"/>digitalWrite(13, HIGH);</text:span></text:span></text:p>
      <text:p text:style-name="P46"><text:span text:style-name="Source_20_Text"><text:span text:style-name="T20"><text:s text:c="2"/>}</text:span></text:span></text:p>
      <text:p text:style-name="P46"><text:span text:style-name="Source_20_Text"><text:span text:style-name="T20"><text:s text:c="2"/>if (results .value == 16724175) //Knopf 1</text:span></text:span></text:p>
      <text:p text:style-name="P46"><text:span text:style-name="Source_20_Text"><text:span text:style-name="T20"><text:s text:c="2"/>{</text:span></text:span></text:p>
      <text:p text:style-name="P46"><text:span text:style-name="Source_20_Text"><text:span text:style-name="T20"><text:s text:c="2"/>digitalWrite(13, LOW);</text:span></text:span></text:p>
      <text:p text:style-name="P46"><text:span text:style-name="Source_20_Text"><text:span text:style-name="T20"><text:s text:c="2"/>}</text:span></text:span></text:p>
      <text:p text:style-name="P46"><text:span text:style-name="Source_20_Text"><text:span text:style-name="T20"><text:s text:c="4"/>irrecv.resume();</text:span></text:span></text:p>
      <text:p text:style-name="P46"><text:span text:style-name="Source_20_Text"><text:span text:style-name="T20"><text:s text:c="2"/>}</text:span></text:span></text:p>
      <text:p text:style-name="P46"><text:span text:style-name="Source_20_Text"><text:span text:style-name="T20">} </text:span></text:span></text:p>
      <text:p text:style-name="P43">Wenn alles richtig gemacht worden ist, sollte nun mit Knopf 0 die eingebaute LED ein- und mit Knopf 1 ausgeschaltet werden können.</text:p>
      <text:p text:style-name="P43"/>
      <text:p text:style-name="P47"><text:bookmark text:name="LEDfarbig"/>Dreifarbige LED</text:p>
      <text:p text:style-name="P43">Dreifarbige LEDs gibt es in verschiedenen Ausführungen für den Arduino. Hier ist eine ausgewählt worden, deren LEDs im Inneren über vier Drähte ansteuerbar sind. Ein Draht, die gemeinsame Kathode, ist länger. Sie wird mit dem Minuspol (GND), die 3 kürzeren mit je einem Pin (hier 11, 10 und 9) verbunden.</text:p>
      <text:p text:style-name="P43">Hier der der Anschlussplan:</text:p>
      <text:p text:style-name="P44"><draw:frame draw:style-name="fr1" draw:name="Bild19" text:anchor-type="as-char" svg:width="10.031cm" svg:height="9.01cm" draw:z-index="17"><draw:image xlink:href="Pictures/10000000000001F5000001C263F33885.jpg" xlink:type="simple" xlink:show="embed" xlink:actuate="onLoad" draw:mime-type="image/jpeg"/></draw:frame><text:s/></text:p>
      <text:p text:style-name="P43">Um Einzelfarben zu erzeugen, werden nur die LEDs der jeweiligen Farbe angesteuert. Mischfarben entstehen, wenn die LEDs in Kombination angeschaltet und ihre Leuchtkraft variiert wird. Möglich wird das durch Pulsweitenmodulation, die über solche Pins möglich ist, die mit einem Wellensymbol (~) gekennzeichnet sind.</text:p>
      <text:p text:style-name="P43">Pulsweitenmodulation meint, dass die LEDs im Millisekundenbereich an- und ausgeschaltet werden. Die Pausen zwischen den einzelnen Schaltvorgängen können bei der Programmierung zwischen 0 (aus) und 255 (an) variieren. Wird der Wert beispielsweise auf 150 gesetzt, hat das zur Folge, dass sich die Helligkeit der LED deutlich verringert.</text:p>
      <text:p text:style-name="P43">Hier eine Programmierung, die mit der des Calliope mini oben übereinstimmt:</text:p>
      <text:p text:style-name="P46"><text:span text:style-name="Source_20_Text"><text:span text:style-name="T20">void setup(){</text:span></text:span></text:p>
      <text:p text:style-name="P46"><text:span text:style-name="Source_20_Text"><text:span text:style-name="T20">pinMode(11, OUTPUT); // blaue LED</text:span></text:span></text:p>
      <text:p text:style-name="P46"><text:span text:style-name="Source_20_Text"><text:span text:style-name="T20">pinMode(9, OUTPUT); // rote LED</text:span></text:span></text:p>
      <text:p text:style-name="P46"><text:span text:style-name="Source_20_Text"><text:span text:style-name="T20">pinMode(10, OUTPUT); // grüne LED</text:span></text:span></text:p>
      <text:p text:style-name="P46"><text:span text:style-name="Source_20_Text"><text:span text:style-name="T20">analogWrite(11, 150); /* blaue LED mit mittlerer Helligkeit einschalten*/</text:span></text:span></text:p>
      <text:p text:style-name="P46"><text:span text:style-name="Source_20_Text"><text:span text:style-name="T20">delay(2000); /* Leuchtdauer */</text:span></text:span></text:p>
      <text:p text:style-name="P46"><text:span text:style-name="Source_20_Text"><text:span text:style-name="T20">analogWrite(11, 0); /* blaue LED ausschalten */</text:span></text:span></text:p>
      <text:p text:style-name="P46"><text:soft-page-break/><text:span text:style-name="Source_20_Text"><text:span text:style-name="T20">analogWrite(9, 150); /* rote LED mit mittlerer Helligkeit einschalten*/</text:span></text:span></text:p>
      <text:p text:style-name="P46"><text:span text:style-name="Source_20_Text"><text:span text:style-name="T20">delay(2000); /* Leuchtdauer */</text:span></text:span></text:p>
      <text:p text:style-name="P46"><text:span text:style-name="Source_20_Text"><text:span text:style-name="T20">analogWrite(9, 0); /* rote LED ausschalten */</text:span></text:span></text:p>
      <text:p text:style-name="P46"><text:span text:style-name="Source_20_Text"><text:span text:style-name="T20">analogWrite(10, 150); /* grüne LED mit mittlerer Helligkeit einschalten */</text:span></text:span></text:p>
      <text:p text:style-name="P46"><text:span text:style-name="Source_20_Text"><text:span text:style-name="T20">}</text:span></text:span></text:p>
      <text:p text:style-name="P46"><text:span text:style-name="Source_20_Text"><text:span text:style-name="T20">void loop(){</text:span></text:span></text:p>
      <text:p text:style-name="P46"><text:span text:style-name="Source_20_Text"><text:span text:style-name="T20">} </text:span></text:span></text:p>
      <text:p text:style-name="P42"><text:span text:style-name="T20">Und hier das gleiche Beispiel programmiert mit </text:span><text:a xlink:type="simple" xlink:href="https://mint-unt.de/ardublock-2/" office:target-frame-name="_blank" xlink:show="new" text:style-name="Internet_20_link" text:visited-style-name="Visited_20_Internet_20_Link"><text:span text:style-name="T20">ArduBlock</text:span></text:a><text:span text:style-name="T20">.</text:span></text:p>
      <text:p text:style-name="P48"><draw:frame draw:style-name="fr1" draw:name="Bild20" text:anchor-type="as-char" svg:width="11.991cm" svg:height="7.292cm" draw:z-index="18"><draw:image xlink:href="Pictures/1000000000000246000001621AFF0599.jpg" xlink:type="simple" xlink:show="embed" xlink:actuate="onLoad" draw:mime-type="image/jpeg"/></draw:frame></text:p>
      <text:p text:style-name="P48">Erstellt mit ardublock-all-2019-10-21.jar</text:p>
      <text:p text:style-name="P48"/>
      <text:p text:style-name="P49"><text:bookmark text:name="LED-Matrix"/>8 x 8 LED-Matrix</text:p>
      <text:p text:style-name="P50"/>
      <text:p text:style-name="P39">Adafruit bietet eine 8×8 LED-Matrix für den Arduino an. Sie verfügt über ein I2C-Inface, das sich mit zwei Datenleitungen zur Steuerung der LEDs begnügt.</text:p>
      <text:p text:style-name="P43">Die Verbindung zum Arduino gestaltet sich entsprechend einfach:</text:p>
      <text:p text:style-name="P44"><draw:frame draw:style-name="fr1" draw:name="Bild21" text:anchor-type="as-char" svg:width="7.521cm" svg:height="8.834cm" draw:z-index="19"><draw:image xlink:href="Pictures/1000000000000180000001C320523DA0.jpg" xlink:type="simple" xlink:show="embed" xlink:actuate="onLoad" draw:mime-type="image/jpeg"/></draw:frame><text:s/></text:p>
      <text:p text:style-name="P45">Die Anschlüsse an der LED-Matrix sind (in der Abbildung von links nach rechts) mit + und – sowie C (clock) und D (data) gekennzeichnet. + wird mit 5V, – mit GND, D mit A4 und C mit A5 verbunden.</text:p>
      <text:p text:style-name="P42"><text:span text:style-name="T20">Zum Betreiben der LED-Matrix werden die Bibliotheken „Adafruit_LED_Backpack-master“ und „Adafruit-GFX-Library-master“ benötigt, die </text:span><text:a xlink:type="simple" xlink:href="http://mint-unt.de/downloads" office:target-frame-name="_blank" xlink:show="new" text:style-name="Internet_20_link" text:visited-style-name="Visited_20_Internet_20_Link"><text:span text:style-name="T20">hier</text:span></text:a><text:span text:style-name="T20"> heruntergeladen werden können.</text:span></text:p>
      <text:p text:style-name="P42"><text:span text:style-name="T20">Wenn die Bibliotheken in der Arduino-IDE eingebunden sind, stehen unter „</text:span><text:span text:style-name="Emphasis"><text:span text:style-name="T20">Datei &gt; Beispiele &gt; Adafruit LED Backpack Library</text:span></text:span><text:span text:style-name="T20">“ Programmbeispiele bereit.  Um tiefergehende Einsichten in die Programmierung zu gewinnen, sei empfohlen, die Darstellungen auf der Matrix abzuändern.</text:span></text:p>
      <text:p text:style-name="P43">Hier ein übernommenes und nachträglich abgeändertes Programm mit detaillierten Erklärungen, die farbig abgesetzt sind vom eigentlichen Code:</text:p>
      <text:p text:style-name="P46"><text:span text:style-name="Source_20_Text"><text:span text:style-name="T20">#include &lt;Wire.h&gt;</text:span></text:span></text:p>
      <text:p text:style-name="P46"><text:span text:style-name="Source_20_Text"><text:span text:style-name="T20">#include &lt;Adafruit_GFX.h&gt;</text:span></text:span></text:p>
      <text:p text:style-name="P46"><text:span text:style-name="Source_20_Text"><text:span text:style-name="T20">#include „Adafruit_LEDBackpack.h“</text:span></text:span></text:p>
      <text:p text:style-name="P46"><text:span text:style-name="Source_20_Text"><text:span text:style-name="T20">Adafruit_8x8matrix matrix = Adafruit_8x8matrix();</text:span></text:span></text:p>
      <text:p text:style-name="P46"><text:span text:style-name="Source_20_Text"><text:span text:style-name="T20">void setup() {</text:span></text:span></text:p>
      <text:p text:style-name="P46"><text:span text:style-name="Source_20_Text"><text:span text:style-name="T20">  matrix.begin(0x70);</text:span></text:span></text:p>
      <text:p text:style-name="P46"><text:span text:style-name="Source_20_Text"><text:span text:style-name="T20">}</text:span></text:span></text:p>
      <text:p text:style-name="P46"><text:soft-page-break/><text:span text:style-name="Source_20_Text"><text:span text:style-name="T20">static const uint8_t PROGMEM</text:span></text:span></text:p>
      <text:p text:style-name="P46"><text:span text:style-name="Source_20_Text"><text:span text:style-name="T20">/********************************************</text:span></text:span></text:p>
      <text:p text:style-name="P46"><text:span text:style-name="Source_20_Text"><text:span text:style-name="T20"> * Hampelmann 1 erstellen: 1 = LED an, 0 = LED aus</text:span></text:span></text:p>
      <text:p text:style-name="P46"><text:span text:style-name="Source_20_Text"><text:span text:style-name="T20"> ********************************************/</text:span></text:span></text:p>
      <text:p text:style-name="P46"><text:span text:style-name="Source_20_Text"><text:span text:style-name="T20">stellung1_bmp[] =</text:span></text:span></text:p>
      <text:p text:style-name="P46"><text:span text:style-name="Source_20_Text"><text:span text:style-name="T20">{ B10011001,</text:span></text:span></text:p>
      <text:p text:style-name="P46"><text:span text:style-name="Source_20_Text"><text:span text:style-name="T20">  B01011010,</text:span></text:span></text:p>
      <text:p text:style-name="P46"><text:span text:style-name="Source_20_Text"><text:span text:style-name="T20">  B00111100,</text:span></text:span></text:p>
      <text:p text:style-name="P46"><text:span text:style-name="Source_20_Text"><text:span text:style-name="T20">  B00011000,</text:span></text:span></text:p>
      <text:p text:style-name="P46"><text:span text:style-name="Source_20_Text"><text:span text:style-name="T20">  B00011000,</text:span></text:span></text:p>
      <text:p text:style-name="P46"><text:span text:style-name="Source_20_Text"><text:span text:style-name="T20">  B00100100,</text:span></text:span></text:p>
      <text:p text:style-name="P46"><text:span text:style-name="Source_20_Text"><text:span text:style-name="T20">  B01000010,</text:span></text:span></text:p>
      <text:p text:style-name="P46"><text:span text:style-name="Source_20_Text"><text:span text:style-name="T20">  B10000001</text:span></text:span></text:p>
      <text:p text:style-name="P46"><text:span text:style-name="Source_20_Text"><text:span text:style-name="T20">}</text:span></text:span></text:p>
      <text:p text:style-name="P46"><text:span text:style-name="Source_20_Text"><text:span text:style-name="T20">/********************************************</text:span></text:span></text:p>
      <text:p text:style-name="P46"><text:span text:style-name="Source_20_Text"><text:span text:style-name="T20"> * Hampelmann 2 erstellen 1 = LED an, 0 = LED aus</text:span></text:span></text:p>
      <text:p text:style-name="P46"><text:span text:style-name="Source_20_Text"><text:span text:style-name="T20"> *******************************************/</text:span></text:span></text:p>
      <text:p text:style-name="P46"><text:span text:style-name="Source_20_Text"><text:span text:style-name="T20">stellung2_bmp[] =</text:span></text:span></text:p>
      <text:p text:style-name="P46"><text:span text:style-name="Source_20_Text"><text:span text:style-name="T20">{ B00011000,</text:span></text:span></text:p>
      <text:p text:style-name="P46"><text:span text:style-name="Source_20_Text"><text:span text:style-name="T20">  B00011000,</text:span></text:span></text:p>
      <text:p text:style-name="P46"><text:span text:style-name="Source_20_Text"><text:span text:style-name="T20">  B00111100,</text:span></text:span></text:p>
      <text:p text:style-name="P46"><text:span text:style-name="Source_20_Text"><text:span text:style-name="T20">  B01011010,</text:span></text:span></text:p>
      <text:p text:style-name="P46"><text:span text:style-name="Source_20_Text"><text:span text:style-name="T20">  B10011001,</text:span></text:span></text:p>
      <text:p text:style-name="P46"><text:span text:style-name="Source_20_Text"><text:span text:style-name="T20">  B00011000,</text:span></text:span></text:p>
      <text:p text:style-name="P46"><text:span text:style-name="Source_20_Text"><text:span text:style-name="T20">  B00011000,</text:span></text:span></text:p>
      <text:p text:style-name="P46"><text:span text:style-name="Source_20_Text"><text:span text:style-name="T20">  B00011000</text:span></text:span></text:p>
      <text:p text:style-name="P46"><text:span text:style-name="Source_20_Text"><text:span text:style-name="T20">}</text:span></text:span></text:p>
      <text:p text:style-name="P46"><text:span text:style-name="Source_20_Text"><text:span text:style-name="T20">void loop() {</text:span></text:span></text:p>
      <text:p text:style-name="P46"><text:span text:style-name="Source_20_Text"><text:span text:style-name="T20">  /*************************************</text:span></text:span></text:p>
      <text:p text:style-name="P46"><text:span text:style-name="Source_20_Text"><text:span text:style-name="T20">   * 1. Matrix löschen</text:span></text:span></text:p>
      <text:p text:style-name="P46"><text:span text:style-name="Source_20_Text"><text:span text:style-name="T20">   * 2. LED Zeile 0, Platz 0 anschalten</text:span></text:span></text:p>
      <text:p text:style-name="P46"><text:span text:style-name="Source_20_Text"><text:span text:style-name="T20">   * 3. Befehl ausführen</text:span></text:span></text:p>
      <text:p text:style-name="P46"><text:span text:style-name="Source_20_Text"><text:span text:style-name="T20">   ************************************/</text:span></text:span></text:p>
      <text:p text:style-name="P46"><text:span text:style-name="Source_20_Text"><text:span text:style-name="T20">  matrix.clear();</text:span></text:span></text:p>
      <text:p text:style-name="P46"><text:span text:style-name="Source_20_Text"><text:span text:style-name="T20">  matrix.drawPixel(0, 0, LED_ON);</text:span></text:span></text:p>
      <text:p text:style-name="P46"><text:soft-page-break/><text:span text:style-name="Source_20_Text"><text:span text:style-name="T20">  matrix.writeDisplay();</text:span></text:span></text:p>
      <text:p text:style-name="P46"><text:span text:style-name="Source_20_Text"><text:span text:style-name="T20">  delay(2000);</text:span></text:span></text:p>
      <text:p text:style-name="P46"><text:span text:style-name="Source_20_Text"><text:span text:style-name="T20">  /*************************************</text:span></text:span></text:p>
      <text:p text:style-name="P46"><text:span text:style-name="Source_20_Text"><text:span text:style-name="T20">   * 1. Matrix löschen</text:span></text:span></text:p>
      <text:p text:style-name="P46"><text:span text:style-name="Source_20_Text"><text:span text:style-name="T20">   * 2. stellung1_bmp darstellen, bei</text:span></text:span></text:p>
      <text:p text:style-name="P46"><text:span text:style-name="Source_20_Text"><text:span text:style-name="T20">   *    Zeile 0, Platz 0 beginnen und</text:span></text:span></text:p>
      <text:p text:style-name="P46"><text:span text:style-name="Source_20_Text"><text:span text:style-name="T20">   *    bei Zeile 8, Platz 8 aufhören</text:span></text:span></text:p>
      <text:p text:style-name="P46"><text:span text:style-name="Source_20_Text"><text:span text:style-name="T20">   * 3. Befehl ausführen</text:span></text:span></text:p>
      <text:p text:style-name="P46"><text:span text:style-name="Source_20_Text"><text:span text:style-name="T20">   ************************************/</text:span></text:span></text:p>
      <text:p text:style-name="P46"><text:span text:style-name="Source_20_Text"><text:span text:style-name="T20">  matrix.clear();</text:span></text:span></text:p>
      <text:p text:style-name="P46"><text:span text:style-name="Source_20_Text"><text:span text:style-name="T20">  matrix.drawBitmap(0, 0, stellung1_bmp, 8, 8, LED_ON);</text:span></text:span></text:p>
      <text:p text:style-name="P46"><text:span text:style-name="Source_20_Text"><text:span text:style-name="T20">  matrix.writeDisplay();</text:span></text:span></text:p>
      <text:p text:style-name="P46"><text:span text:style-name="Source_20_Text"><text:span text:style-name="T20">  delay(2000);</text:span></text:span></text:p>
      <text:p text:style-name="P46"><text:span text:style-name="Source_20_Text"><text:span text:style-name="T20">  /*************************************</text:span></text:span></text:p>
      <text:p text:style-name="P46"><text:span text:style-name="Source_20_Text"><text:span text:style-name="T20">   * 1. Matrix löschen</text:span></text:span></text:p>
      <text:p text:style-name="P46"><text:span text:style-name="Source_20_Text"><text:span text:style-name="T20">   * 2. stellung2_bmp darstellen, bei</text:span></text:span></text:p>
      <text:p text:style-name="P46"><text:span text:style-name="Source_20_Text"><text:span text:style-name="T20">   *    Zeile 0, Platz 0 beginnen und</text:span></text:span></text:p>
      <text:p text:style-name="P46"><text:span text:style-name="Source_20_Text"><text:span text:style-name="T20">   *    bei Zeile 8, Platz 8 aufhören</text:span></text:span></text:p>
      <text:p text:style-name="P46"><text:span text:style-name="Source_20_Text"><text:span text:style-name="T20">   * 3. Befehl ausführen</text:span></text:span></text:p>
      <text:p text:style-name="P46"><text:span text:style-name="Source_20_Text"><text:span text:style-name="T20">   ************************************/</text:span></text:span></text:p>
      <text:p text:style-name="P46"><text:span text:style-name="Source_20_Text"><text:span text:style-name="T20">  matrix.clear();</text:span></text:span></text:p>
      <text:p text:style-name="P46"><text:span text:style-name="Source_20_Text"><text:span text:style-name="T20">  matrix.drawBitmap(0, 0, stellung2_bmp, 8, 8, LED_ON);</text:span></text:span></text:p>
      <text:p text:style-name="P46"><text:span text:style-name="Source_20_Text"><text:span text:style-name="T20">  matrix.writeDisplay();</text:span></text:span></text:p>
      <text:p text:style-name="P46"><text:span text:style-name="Source_20_Text"><text:span text:style-name="T20">  delay(2000);</text:span></text:span></text:p>
      <text:p text:style-name="P46"><text:span text:style-name="Source_20_Text"><text:span text:style-name="T20">} </text:span></text:span><text:span text:style-name="T20">Und so stellt sich das auf der LED-Matrix dar:</text:span></text:p>
      <text:p text:style-name="P51"><draw:frame draw:style-name="fr2" draw:name="Bild22" text:anchor-type="as-char" svg:width="4.842cm" svg:height="6.482cm" draw:z-index="20"><draw:image xlink:href="Pictures/10000002000000B7000000F5B66025E6.gif" xlink:type="simple" xlink:show="embed" xlink:actuate="onLoad" draw:mime-type="image/gif"/></draw:frame></text:p>
      <text:p text:style-name="P51"><text:soft-page-break/></text:p>
      <text:p text:style-name="P52"><text:bookmark text:name="Lichtsensor"/>Lichtsensor</text:p>
      <text:p text:style-name="P53">Ein <text:span text:style-name="Strong_20_Emphasis">Fotowiderstand </text:span>oder <text:span text:style-name="Strong_20_Emphasis">LDR</text:span>, von englisch <text:span text:style-name="Strong_20_Emphasis"><text:span text:style-name="Emphasis">L</text:span></text:span><text:span text:style-name="Emphasis">ight </text:span><text:span text:style-name="Emphasis"><text:span text:style-name="Strong_20_Emphasis">D</text:span></text:span><text:span text:style-name="Emphasis">ependent </text:span><text:span text:style-name="Emphasis"><text:span text:style-name="Strong_20_Emphasis">R</text:span></text:span><text:span text:style-name="Emphasis">esistor </text:span>ist ein auf Licht reagierendes elektrisches Bauteil.</text:p>
      <text:p text:style-name="P54"><draw:frame draw:style-name="fr2" draw:name="Bild23" text:anchor-type="as-char" svg:width="3.969cm" svg:height="5.847cm" draw:z-index="21"><draw:image xlink:href="Pictures/1000000000000096000000DD972A38CD.jpg" xlink:type="simple" xlink:show="embed" xlink:actuate="onLoad" draw:mime-type="image/jpeg"/></draw:frame><text:s/></text:p>
      <text:p text:style-name="P55">Üblicherweise besteht ein solcher Widerstand aus Keramik (hier rot), auf dessen Oberseite eine dünne Schicht eines fotosensitiven Halbleitermaterials aufgebracht worden ist. Darauf liegen zwei elektrischen Kontakte. Sie bestehen aus ineinander verzahnten, aber elektrisch getrennten Metallflächen. So wird ereicht, dass der LDR je nach einfallendem Licht seinen Widerstandswert ändert. Bei wenig Licht ist er größer, bei viel Licht geringer.</text:p>
      <text:p text:style-name="P55">Diese Eigenschaft wird in unserem Beispiel genutzt, um eine elektrische Lichtquelle entsprechend den herrschenden Lichtverhältnissen ein- oder auszuschalten. Hier der Aufbau: </text:p>
      <text:p text:style-name="P54"><draw:frame draw:style-name="fr1" draw:name="Bild24" text:anchor-type="as-char" svg:width="13.755cm" svg:height="9.102cm" draw:z-index="22"><draw:image xlink:href="Pictures/10000000000002580000018D1D067010.jpg" xlink:type="simple" xlink:show="embed" xlink:actuate="onLoad" draw:mime-type="image/jpeg"/></draw:frame><text:s/></text:p>
      <text:p text:style-name="P55"><text:soft-page-break/>Um zu verstehen, was geschieht, muss man wissen, dass zwei hintereinander (in Reihe) geschaltete Verbraucher (die beiden Widerstände) sich die angelegte Spannung (5V) teilen. Ändert sich ein Widerstandswert (wie beim LDR je nach einfallendem Licht) hat das Einfluss auf die dort zu messende Spannung. Über den analogen Eingang A0 kann der Arduino diesen Spannungswert ermitteln und in eine Zahl umwandeln. Diese Zahl schwankt zwischen 0 bei 0V und 1023 bei 5V (1024 Zahlen = 10 Bit). Wenn also 2,5V gemessen werden, wird auf dem seriellen Monitor (zu finden in der IDE unter &lt;Werkzeuge&gt;) die Zahl 512 (1024 : 2) ausgegeben. Im Programmcode kann so mit Hilfe dieses Wertes festgelegt werden, bei welchen Lichtverhätnissen das Ein- bzw. Abschalten der Beleuchtung erfolgen soll.</text:p>
      <text:p text:style-name="P56"><text:span text:style-name="Source_20_Text">int Eingang = A0;</text:span></text:p>
      <text:p text:style-name="P56"><text:span text:style-name="Source_20_Text">int LED = 13;</text:span></text:p>
      <text:p text:style-name="P56"><text:span text:style-name="Source_20_Text">int sensorWert = 0;</text:span></text:p>
      <text:p text:style-name="P56"><text:span text:style-name="Source_20_Text">void setup()</text:span></text:p>
      <text:p text:style-name="P56"><text:span text:style-name="Source_20_Text">{</text:span></text:p>
      <text:p text:style-name="P56"><text:span text:style-name="Source_20_Text">  </text:span><text:span text:style-name="Source_20_Text"><text:span text:style-name="Strong_20_Emphasis">Serial</text:span></text:span><text:span text:style-name="Source_20_Text">.begin(9600);</text:span></text:p>
      <text:p text:style-name="P56"><text:span text:style-name="Source_20_Text">  pinMode(LED, OUTPUT);</text:span></text:p>
      <text:p text:style-name="P56"><text:span text:style-name="Source_20_Text">}</text:span></text:p>
      <text:p text:style-name="P56"><text:span text:style-name="Source_20_Text">void loop()</text:span></text:p>
      <text:p text:style-name="P56"><text:span text:style-name="Source_20_Text">{</text:span></text:p>
      <text:p text:style-name="P56"><text:span text:style-name="Source_20_Text">  sensorWert = analogRead(Eingang);</text:span></text:p>
      <text:p text:style-name="P56"><text:span text:style-name="Source_20_Text">  </text:span><text:span text:style-name="Source_20_Text"><text:span text:style-name="Strong_20_Emphasis">Serial</text:span></text:span><text:span text:style-name="Source_20_Text">.print("Sensorwert = ");</text:span></text:p>
      <text:p text:style-name="P56"><text:span text:style-name="Source_20_Text">  </text:span><text:span text:style-name="Source_20_Text"><text:span text:style-name="Strong_20_Emphasis">Serial</text:span></text:span><text:span text:style-name="Source_20_Text">.println(sensorWert);</text:span></text:p>
      <text:p text:style-name="P56"><text:span text:style-name="Source_20_Text">  if (sensorWert &gt; 512 )</text:span></text:p>
      <text:p text:style-name="P56"><text:span text:style-name="Source_20_Text">  {</text:span></text:p>
      <text:p text:style-name="P56"><text:span text:style-name="Source_20_Text">    digitalWrite(LED, LOW);</text:span></text:p>
      <text:p text:style-name="P56"><text:span text:style-name="Source_20_Text">  }</text:span></text:p>
      <text:p text:style-name="P56"><text:span text:style-name="Source_20_Text">  else</text:span></text:p>
      <text:p text:style-name="P56"><text:span text:style-name="Source_20_Text">  {</text:span></text:p>
      <text:p text:style-name="P56"><text:span text:style-name="Source_20_Text">    digitalWrite(LED, HIGH);</text:span></text:p>
      <text:p text:style-name="P56"><text:span text:style-name="Source_20_Text">  }</text:span></text:p>
      <text:p text:style-name="P56"><text:span text:style-name="Source_20_Text">  delay(50);</text:span></text:p>
      <text:p text:style-name="P56"><text:span text:style-name="Source_20_Text">} </text:span></text:p>
      <text:p text:style-name="P53"/>
      <text:p text:style-name="P53"/>
      <text:p text:style-name="P57"><text:bookmark text:name="Bewegungssensor"/>Bewegungssensor</text:p>
      <text:p text:style-name="P58">Für den Arduino gibt es Sensoren, die Bewegungen erkennen können. Um deren Funktionsweise nachvollziehen zu können, wird im Folgenden der Sensor MMA8451 von Adafruit eingesetzt, um mit gezielten Bewegungen die Arduino eigene LED ein- und auszuschalten.</text:p>
      <text:p text:style-name="P59">Der Sensor wird folgendermaßen mit dem Arduino verbunden:</text:p>
      <text:p text:style-name="P60"><draw:frame draw:style-name="fr1" draw:name="Bild25" text:anchor-type="as-char" svg:width="12.578cm" svg:height="5.597cm" draw:z-index="23"><draw:image xlink:href="Pictures/10000001000002580000010BD64E1BF0.png" xlink:type="simple" xlink:show="embed" xlink:actuate="onLoad" draw:mime-type="image/png"/></draw:frame></text:p>
      <text:p text:style-name="P60">Anschlüsse: VIN an 5V, GND an GND, SCL an A5, SDA an A4 </text:p>
      <text:p text:style-name="P61">Für die Programmierung werden zwei Bibliotheken benötigt: <text:span text:style-name="Emphasis">Adafruit_Sensor-master</text:span> ( <text:a xlink:type="simple" xlink:href="https://mint-unt.de/mediapool/78/781152/data/Adafruit_Sensor-master.zip" office:target-frame-name="_blank" xlink:show="new" text:style-name="Internet_20_link" text:visited-style-name="Visited_20_Internet_20_Link">Download</text:a> ) und <text:span text:style-name="Emphasis">Adafruit_MMA8451_library-master</text:span> ( <text:a xlink:type="simple" xlink:href="https://mint-unt.de/mediapool/78/781152/data/Adafruit_MMA8451_Library-master.zip" office:target-frame-name="_blank" xlink:show="new" text:style-name="Internet_20_link" text:visited-style-name="Visited_20_Internet_20_Link">Download</text:a> ).</text:p>
      <text:p text:style-name="P59">Wenn die Bliotheken eingerichtet sind, wird folgendes Programm in die Arduino IDE kopiert und auf das Board übertragen.</text:p>
      <text:p text:style-name="P62"><text:span text:style-name="Source_20_Text">#include &lt;Wire.h&gt;</text:span></text:p>
      <text:p text:style-name="P62"><text:span text:style-name="Source_20_Text">#include &lt;Adafruit_MMA8451.h&gt;</text:span></text:p>
      <text:p text:style-name="P62"><text:span text:style-name="Source_20_Text">#include &lt;Adafruit_Sensor.h&gt;</text:span></text:p>
      <text:p text:style-name="P62"/>
      <text:p text:style-name="P62"><text:span text:style-name="Source_20_Text">Adafruit_MMA8451 mma = Adafruit_MMA8451();</text:span></text:p>
      <text:p text:style-name="P62"/>
      <text:p text:style-name="P62"><text:span text:style-name="Source_20_Text">float sensy = 0.4; //Sensibilität lateral</text:span></text:p>
      <text:p text:style-name="P62"/>
      <text:p text:style-name="P62"><text:span text:style-name="Source_20_Text">void setup(void) {</text:span></text:p>
      <text:p text:style-name="P62"><text:span text:style-name="Source_20_Text"><text:s text:c="2"/>if (! mma.begin())</text:span></text:p>
      <text:p text:style-name="P62"><text:span text:style-name="Source_20_Text"><text:s text:c="4"/>mma.setRange(MMA8451_RANGE_2_G);</text:span></text:p>
      <text:p text:style-name="P62"><text:span text:style-name="Source_20_Text">}</text:span></text:p>
      <text:p text:style-name="P62"/>
      <text:p text:style-name="P62"><text:span text:style-name="Source_20_Text">void loop() {</text:span></text:p>
      <text:p text:style-name="P62"><text:span text:style-name="Source_20_Text"><text:s text:c="2"/>sensors_event_t event;</text:span></text:p>
      <text:p text:style-name="P62"><text:span text:style-name="Source_20_Text"><text:s text:c="2"/>mma.getEvent(&amp;event);</text:span></text:p>
      <text:p text:style-name="P62"><text:soft-page-break/><text:span text:style-name="Source_20_Text"><text:s text:c="2"/></text:span></text:p>
      <text:p text:style-name="P62"><text:span text:style-name="Source_20_Text"><text:s text:c="4"/>if (event.acceleration.y &gt; sensy)</text:span></text:p>
      <text:p text:style-name="P62"><text:span text:style-name="Source_20_Text"><text:s text:c="4"/>{</text:span></text:p>
      <text:p text:style-name="P62"><text:span text:style-name="Source_20_Text"><text:s text:c="6"/>analogWrite(13, 255);</text:span></text:p>
      <text:p text:style-name="P62"><text:span text:style-name="Source_20_Text"><text:s text:c="4"/>}</text:span></text:p>
      <text:p text:style-name="P62"><text:span text:style-name="Source_20_Text"><text:s text:c="4"/>if (event.acceleration.y &lt; - sensy)</text:span></text:p>
      <text:p text:style-name="P62"><text:span text:style-name="Source_20_Text"><text:s text:c="4"/>{</text:span></text:p>
      <text:p text:style-name="P62"><text:span text:style-name="Source_20_Text"><text:s text:c="6"/>analogWrite(13, 0);</text:span></text:p>
      <text:p text:style-name="P62"><text:span text:style-name="Source_20_Text"><text:s text:c="4"/>}</text:span></text:p>
      <text:p text:style-name="P62"><text:span text:style-name="Source_20_Text"><text:s text:c="2"/>}</text:span></text:p>
      <text:p text:style-name="P59">Wenn alles richtig gemacht wurde, sollte sich die auf dem Board eingebaute LED durch leichte laterale Drehungen in entgegengesetzte Richtungen ein- und ausschalten lassen.</text:p>
      <text:p text:style-name="P59"/>
      <text:p text:style-name="P59"/>
      <text:p text:style-name="P63"><text:bookmark text:name="Joystick"/>Joystick</text:p>
      <text:p text:style-name="P58">Für das Projekt LEDs mit einem Joystick ein- und auszuschalten, eignet sich die Hardware einer <text:a xlink:type="simple" xlink:href="https://mint-unt.de/schaltsysteme/" office:target-frame-name="_blank" xlink:show="new" text:style-name="Internet_20_link" text:visited-style-name="Visited_20_Internet_20_Link">Ampelschaltung</text:a>, die auf einem Breadboard mit einem Arduino Nano realisiert worden ist.</text:p>
      <text:p text:style-name="P60"><draw:frame draw:style-name="fr1" draw:name="Bild26" text:anchor-type="as-char" svg:width="12.801cm" svg:height="7.68cm" draw:z-index="24"><draw:image xlink:href="Pictures/100000010000025800000168AC1C86BB.png" xlink:type="simple" xlink:show="embed" xlink:actuate="onLoad" draw:mime-type="image/png"/></draw:frame></text:p>
      <text:p text:style-name="P60">Joystick anschließen: GND an GND, 5V an 5V, VRx an A0, VRy an A1, SW bleibt frei </text:p>
      <text:p text:style-name="P61">Hier ein Programm, das es ermöglicht, die LEDs an den Pins 2, 3, 4 und 9 mit dem Joystick ein- und auszuschalten. Der zusätzlich im Joystick eingebaute Schalter wird dabei nicht berücksicht. Er wird durch Niederdrücken des Sticks betätigt. Damit könnte eine weitere LED in Betrieb genommen werden. Es sollte nicht schwer sein, den „Switch“ an den Nano anzuschließen und das Programm passend zu erweitern.</text:p>
      <text:p text:style-name="P62"><text:soft-page-break/><text:span text:style-name="Source_20_Text">int links = 3;</text:span></text:p>
      <text:p text:style-name="P62"><text:span text:style-name="Source_20_Text">int rechts = 2;</text:span></text:p>
      <text:p text:style-name="P62"><text:span text:style-name="Source_20_Text">int oben = 4;</text:span></text:p>
      <text:p text:style-name="P62"><text:span text:style-name="Source_20_Text">int unten = 9;</text:span></text:p>
      <text:p text:style-name="P62"><text:span text:style-name="Source_20_Text">int SensorWert = 0;</text:span></text:p>
      <text:p text:style-name="P62"><text:span text:style-name="Source_20_Text">void setup() {</text:span></text:p>
      <text:p text:style-name="P62"><text:span text:style-name="Source_20_Text">}</text:span></text:p>
      <text:p text:style-name="P62"><text:span text:style-name="Source_20_Text">void loop() {</text:span></text:p>
      <text:p text:style-name="P62"><text:span text:style-name="Source_20_Text"><text:s text:c="2"/>SensorWert = analogRead(A0); //VRx &gt;&gt; X-Achse</text:span></text:p>
      <text:p text:style-name="P62"><text:span text:style-name="Source_20_Text"><text:s text:c="2"/>if (SensorWert &gt; 1010)</text:span></text:p>
      <text:p text:style-name="P62"><text:span text:style-name="Source_20_Text"><text:s text:c="2"/>{</text:span></text:p>
      <text:p text:style-name="P62"><text:span text:style-name="Source_20_Text"><text:s text:c="4"/>analogWrite(oben, 150);</text:span></text:p>
      <text:p text:style-name="P62"><text:span text:style-name="Source_20_Text"><text:s text:c="2"/>}</text:span></text:p>
      <text:p text:style-name="P62"><text:span text:style-name="Source_20_Text"><text:s text:c="2"/>if (SensorWert &lt; 1010)</text:span></text:p>
      <text:p text:style-name="P62"><text:span text:style-name="Source_20_Text"><text:s text:c="2"/>{</text:span></text:p>
      <text:p text:style-name="P62"><text:span text:style-name="Source_20_Text"><text:s text:c="4"/>analogWrite(oben, 0);</text:span></text:p>
      <text:p text:style-name="P62"><text:span text:style-name="Source_20_Text"><text:s text:c="2"/>}</text:span></text:p>
      <text:p text:style-name="P62"><text:span text:style-name="Source_20_Text"><text:s text:c="2"/>if (SensorWert &lt; 20 )</text:span></text:p>
      <text:p text:style-name="P62"><text:span text:style-name="Source_20_Text"><text:s text:c="2"/>{</text:span></text:p>
      <text:p text:style-name="P62"><text:span text:style-name="Source_20_Text"><text:s text:c="4"/>analogWrite(unten, 150);</text:span></text:p>
      <text:p text:style-name="P62"><text:span text:style-name="Source_20_Text"><text:s text:c="2"/>}</text:span></text:p>
      <text:p text:style-name="P62"><text:span text:style-name="Source_20_Text"><text:s text:c="2"/>if (SensorWert &gt; 20)</text:span></text:p>
      <text:p text:style-name="P62"><text:span text:style-name="Source_20_Text"><text:s text:c="2"/>{</text:span></text:p>
      <text:p text:style-name="P62"><text:span text:style-name="Source_20_Text"><text:s text:c="4"/>analogWrite(unten, 0);</text:span></text:p>
      <text:p text:style-name="P62"><text:span text:style-name="Source_20_Text"><text:s text:c="2"/>}</text:span></text:p>
      <text:p text:style-name="P62"><text:span text:style-name="Source_20_Text"><text:s text:c="2"/>SensorWert = analogRead(1); // VRy &gt;&gt; Y-Achse</text:span></text:p>
      <text:p text:style-name="P62"/>
      <text:p text:style-name="P62"><text:span text:style-name="Source_20_Text"><text:s text:c="2"/>if (SensorWert &gt; 1010)</text:span></text:p>
      <text:p text:style-name="P62"><text:span text:style-name="Source_20_Text"><text:s text:c="2"/>{</text:span></text:p>
      <text:p text:style-name="P62"><text:span text:style-name="Source_20_Text"><text:s text:c="4"/>analogWrite(rechts, 150);</text:span></text:p>
      <text:p text:style-name="P62"><text:span text:style-name="Source_20_Text"><text:s text:c="2"/>}</text:span></text:p>
      <text:p text:style-name="P62"><text:span text:style-name="Source_20_Text"><text:s text:c="2"/>if (SensorWert &lt; 1010)</text:span></text:p>
      <text:p text:style-name="P62"><text:span text:style-name="Source_20_Text"><text:s text:c="2"/>{</text:span></text:p>
      <text:p text:style-name="P62"><text:span text:style-name="Source_20_Text"><text:s text:c="4"/>analogWrite(rechts, 0);</text:span></text:p>
      <text:p text:style-name="P62"><text:span text:style-name="Source_20_Text"><text:s text:c="2"/>}</text:span></text:p>
      <text:p text:style-name="P62"><text:soft-page-break/><text:span text:style-name="Source_20_Text"><text:s text:c="2"/>if (SensorWert &gt; 20)</text:span></text:p>
      <text:p text:style-name="P62"><text:span text:style-name="Source_20_Text"><text:s text:c="2"/>{</text:span></text:p>
      <text:p text:style-name="P62"><text:span text:style-name="Source_20_Text"><text:s text:c="4"/>analogWrite(links, 0);</text:span></text:p>
      <text:p text:style-name="P62"><text:span text:style-name="Source_20_Text"><text:s text:c="2"/>}</text:span></text:p>
      <text:p text:style-name="P62"><text:span text:style-name="Source_20_Text"><text:s text:c="2"/>if (SensorWert &lt; 20)</text:span></text:p>
      <text:p text:style-name="P62"><text:span text:style-name="Source_20_Text"><text:s text:c="2"/>{</text:span></text:p>
      <text:p text:style-name="P62"><text:span text:style-name="Source_20_Text"><text:s text:c="4"/>analogWrite(links, 150);</text:span></text:p>
      <text:p text:style-name="P62"><text:span text:style-name="Source_20_Text"><text:s text:c="2"/>}</text:span></text:p>
      <text:p text:style-name="P62"><text:span text:style-name="Source_20_Text">}</text:span></text:p>
      <text:p text:style-name="P59">Die im Programm verwendeten Sensorwerte keiner oder größer „20“ bzw. „1010“ sind an den möglichen Hebelstellungen orientiert: Ausgangsposition eine „20“, ausgelenkt eine „1010“. An den Pins „A0“ und „A1″werden die Werte ermittelt. Jeder ist vom Programm auf vier Werte geeicht: &lt;20 (an), &gt;20 (aus), &lt;1010 (an), &gt;1010 (aus). Das reicht also, um zwei LEDs ein- und auszuschalten. Über zwei Pins können demnach vier LEDs ein- und ausgeschaltet werden. Das sollte sich beim Ausprobieren auch zeigen.</text:p>
      <text:p text:style-name="P59">Wer an den Werten interessiert ist, die sich bei den Hebelstellungen des Joysticks ergeben, der möge den seriellen Monitor der Arduino IDE und folgendes Programm verwenden:</text:p>
      <text:p text:style-name="P62"><text:span text:style-name="Source_20_Text">int SensorWert = 0;</text:span></text:p>
      <text:p text:style-name="P62"><text:span text:style-name="Source_20_Text">void setup() {</text:span></text:p>
      <text:p text:style-name="P62"><text:span text:style-name="Source_20_Text"><text:s text:c="2"/>Serial.begin(9600);</text:span></text:p>
      <text:p text:style-name="P62"><text:span text:style-name="Source_20_Text">}</text:span></text:p>
      <text:p text:style-name="P62"><text:span text:style-name="Source_20_Text">void loop() {</text:span></text:p>
      <text:p text:style-name="P62"><text:span text:style-name="Source_20_Text">/*Werte an A0*/</text:span></text:p>
      <text:p text:style-name="P62"><text:span text:style-name="Source_20_Text">SensorWert = analogRead(A0);</text:span></text:p>
      <text:p text:style-name="P62"><text:span text:style-name="Source_20_Text"><text:s text:c="2"/>Serial.print("X:"); //Wert im Monitor ausgeben</text:span></text:p>
      <text:p text:style-name="P62"><text:span text:style-name="Source_20_Text"><text:s text:c="2"/>Serial.println(SensorWert, DEC); //Dezimalzahlen in eigenen Zeilen</text:span></text:p>
      <text:p text:style-name="P62"><text:span text:style-name="Source_20_Text"><text:s text:c="2"/>delay(2000); //Zeit zwischen den Ausgaben</text:span></text:p>
      <text:p text:style-name="P62"><text:span text:style-name="Source_20_Text">/*Werte an A1*/</text:span></text:p>
      <text:p text:style-name="P62"><text:span text:style-name="Source_20_Text"><text:s text:c="2"/>SensorWert = analogRead(1);</text:span></text:p>
      <text:p text:style-name="P62"><text:span text:style-name="Source_20_Text"><text:s text:c="2"/>Serial.print("Y:");</text:span></text:p>
      <text:p text:style-name="P62"><text:span text:style-name="Source_20_Text"><text:s text:c="2"/>Serial.println(SensorWert, DEC);</text:span></text:p>
      <text:p text:style-name="P62"><text:span text:style-name="Source_20_Text"><text:s text:c="2"/>delay(2000);</text:span></text:p>
      <text:p text:style-name="P62"><text:span text:style-name="Source_20_Text">}</text:span></text:p>
      <text:p text:style-name="P58"/>
      <text:p text:style-name="P64"><text:bookmark text:name="WLAN-Schalter"/>WLAN-Schalter</text:p>
      <text:p text:style-name="P65">Um ein lokales WLAN-Netz zur Datenübertragung nutzen zu können, empfiehlt sich die Verwendung einer „NodeMCU“.</text:p>
      <text:p text:style-name="P66"><draw:frame draw:style-name="fr1" draw:name="Bild27" text:anchor-type="as-char" svg:width="8.56cm" svg:height="2.983cm" draw:z-index="27"><draw:image xlink:href="Pictures/1000000000000258000000D1CDB551D1.jpg" xlink:type="simple" xlink:show="embed" xlink:actuate="onLoad" draw:mime-type="image/jpeg"/></draw:frame></text:p>
      <text:p text:style-name="P66"><text:span text:style-name="Strong_20_Emphasis">NodeMCU</text:span> </text:p>
      <text:p text:style-name="P67">Dieses Board basiert auf einem 32-Bit-Mikrocontroller mit integriertem WLAN. Die Verbindung zum Computer wird über ein handelsübliches Micro-USB-Kabel hergestellt und kann mithilfe der Arduino-IDE programmiert werden.</text:p>
      <text:p text:style-name="P68">Damit das gelingt, wird eine IDE-Version 1.6.4 oder höher benötigt, an der einige Anpassungen vorgenommen werden müssen:</text:p>
      <text:list text:style-name="L3">
        <text:list-item>
          <text:p text:style-name="P69">IDE starten und unter <text:span text:style-name="Emphasis">Datei &gt; Voreinstellungen</text:span> anwählen. </text:p>
        </text:list-item>
        <text:list-item>
          <text:p text:style-name="P69">In dem sich öffnenden Fenster unten hinter „Zusätzliche Boardverwalter-URLs“ die Adresse „h<text:span text:style-name="Emphasis">ttp://arduino.esp8266.com/stable/package_esp8266com_index.json“</text:span>eingegeben und mit OK bestätigen.   </text:p>
        </text:list-item>
        <text:list-item>
          <text:p text:style-name="P70">Danach über → <text:span text:style-name="Emphasis">Werkzeuge </text:span>→<text:span text:style-name="Emphasis"> Board </text:span>→<text:span text:style-name="Emphasis"> Boardverwalter</text:span> zum Paket „esp8266 by ESP8266 Community“ navigieren und die Software installieren. </text:p>
        </text:list-item>
      </text:list>
      <text:p text:style-name="P68">Nach einem Neustart der IDE kann nun über → <text:span text:style-name="Emphasis">Werkzeuge </text:span>→ <text:span text:style-name="Emphasis">Board</text:span> das „NodeMCU 1.0“ ausgewählt werden. Die voreingestellten Werte (CPU Frequency, Flash Size, Upload Speed) werden wie vorgegeben belassen.</text:p>
      <text:p text:style-name="P68">Schließlich muss für die Programmierung unter → <text:span text:style-name="Emphasis">Werkzeuge </text:span>→ <text:span text:style-name="Emphasis">Port</text:span> der passende COM-Port ausgewählt werden. Das ist schon alles. </text:p>
      <text:p text:style-name="P68"><text:span text:style-name="Strong_20_Emphasis">WLAN-Server</text:span></text:p>
      <text:p text:style-name="P68">Die Funktionstüchtigkeit der NodeMCU kann mit Hilfe des nachfolgenden Programms überprüft werden, das</text:p>
      <text:list text:style-name="L4">
        <text:list-item>
          <text:p text:style-name="P71">die NodeMCU ins WLAN-Netz bringt, </text:p>
        </text:list-item>
        <text:list-item>
          <text:p text:style-name="P71">die IP-Adresse ermittelt und über den seriellen Monitor ausgibt </text:p>
        </text:list-item>
        <text:list-item>
          <text:p text:style-name="P72">und einen Dialog startet, über den das Ein- und Ausschalten der LED von jedem Browser möglich ist, der auf dieses WLAN-Netz Zugriff hat – einerlei ob Handy, Tablet, Notebook oder PC.  </text:p>
        </text:list-item>
      </text:list>
      <text:p text:style-name="P68">Und so ist vorzugehen: </text:p>
      <text:list text:style-name="L5">
        <text:list-item>
          <text:p text:style-name="P73">Arduino-IDE starten und die oben beschriebenen Einstellungen vornehmen </text:p>
        </text:list-item>
        <text:list-item>
          <text:p text:style-name="P74">Programm unten kopieren und in die IDE einfügen  </text:p>
        </text:list-item>
      </text:list>
      <text:p text:style-name="P75"><text:soft-page-break/><text:span text:style-name="Source_20_Text">#include&lt;ESP8266WiFi.h&gt;</text:span></text:p>
      <text:p text:style-name="P75"><text:span text:style-name="Source_20_Text">const char* ssid = "Routerkennung";</text:span></text:p>
      <text:p text:style-name="P75"><text:span text:style-name="Source_20_Text">const char* password = "Passwort";</text:span></text:p>
      <text:p text:style-name="P75"><text:span text:style-name="Source_20_Text">int ledPin = D0; // eingebaute LED</text:span></text:p>
      <text:p text:style-name="P75"><text:span text:style-name="Source_20_Text">WiFiServer server(80);</text:span></text:p>
      <text:p text:style-name="P75"><text:span text:style-name="Source_20_Text">void setup() {</text:span></text:p>
      <text:p text:style-name="P75"><text:span text:style-name="Source_20_Text">  </text:span><text:span text:style-name="Source_20_Text"><text:span text:style-name="Strong_20_Emphasis">Serial</text:span></text:span><text:span text:style-name="Source_20_Text">.begin(115200);</text:span></text:p>
      <text:p text:style-name="P75"><text:span text:style-name="Source_20_Text">  delay(10);</text:span></text:p>
      <text:p text:style-name="P75"><text:span text:style-name="Source_20_Text">  pinMode(ledPin, OUTPUT);</text:span></text:p>
      <text:p text:style-name="P75"><text:span text:style-name="Source_20_Text">  digitalWrite(ledPin, LOW);</text:span></text:p>
      <text:p text:style-name="P75"><text:span text:style-name="Source_20_Text">  // Mit dem WLAN-Netzwerk verbinden</text:span></text:p>
      <text:p text:style-name="P75"><text:span text:style-name="Source_20_Text">  </text:span><text:span text:style-name="Source_20_Text"><text:span text:style-name="Strong_20_Emphasis">Serial</text:span></text:span><text:span text:style-name="Source_20_Text">.println();</text:span></text:p>
      <text:p text:style-name="P75"><text:span text:style-name="Source_20_Text">  </text:span><text:span text:style-name="Source_20_Text"><text:span text:style-name="Strong_20_Emphasis">Serial</text:span></text:span><text:span text:style-name="Source_20_Text">.println();</text:span></text:p>
      <text:p text:style-name="P75"><text:span text:style-name="Source_20_Text">  </text:span><text:span text:style-name="Source_20_Text"><text:span text:style-name="Strong_20_Emphasis">Serial</text:span></text:span><text:span text:style-name="Source_20_Text">.print("Verbinde mit ");</text:span></text:p>
      <text:p text:style-name="P75"><text:span text:style-name="Source_20_Text">  </text:span><text:span text:style-name="Source_20_Text"><text:span text:style-name="Strong_20_Emphasis">Serial</text:span></text:span><text:span text:style-name="Source_20_Text">.println(ssid);</text:span></text:p>
      <text:p text:style-name="P75"><text:span text:style-name="Source_20_Text">  </text:span><text:span text:style-name="Source_20_Text"><text:span text:style-name="Strong_20_Emphasis">WiFi</text:span></text:span><text:span text:style-name="Source_20_Text">.begin(ssid, password);</text:span></text:p>
      <text:p text:style-name="P75"><text:span text:style-name="Source_20_Text">  while (</text:span><text:span text:style-name="Source_20_Text"><text:span text:style-name="Strong_20_Emphasis">WiFi</text:span></text:span><text:span text:style-name="Source_20_Text">.status() != WL_CONNECTED) {</text:span></text:p>
      <text:p text:style-name="P75"><text:span text:style-name="Source_20_Text">    delay(500);</text:span></text:p>
      <text:p text:style-name="P75"><text:span text:style-name="Source_20_Text">    </text:span><text:span text:style-name="Source_20_Text"><text:span text:style-name="Strong_20_Emphasis">Serial</text:span></text:span><text:span text:style-name="Source_20_Text">.print(".");</text:span></text:p>
      <text:p text:style-name="P75"><text:span text:style-name="Source_20_Text">  }</text:span></text:p>
      <text:p text:style-name="P75"><text:span text:style-name="Source_20_Text">  </text:span><text:span text:style-name="Source_20_Text"><text:span text:style-name="Strong_20_Emphasis">Serial</text:span></text:span><text:span text:style-name="Source_20_Text">.println("");</text:span></text:p>
      <text:p text:style-name="P75"><text:span text:style-name="Source_20_Text">  </text:span><text:span text:style-name="Source_20_Text"><text:span text:style-name="Strong_20_Emphasis">Serial</text:span></text:span><text:span text:style-name="Source_20_Text">.println("Mit dem Router verbunden");</text:span></text:p>
      <text:p text:style-name="P75"><text:span text:style-name="Source_20_Text">  </text:span><text:span text:style-name="Source_20_Text"><text:span text:style-name="Strong_20_Emphasis">Serial</text:span></text:span><text:span text:style-name="Source_20_Text">.println();</text:span></text:p>
      <text:p text:style-name="P75"><text:span text:style-name="Source_20_Text">  // Server starten</text:span></text:p>
      <text:p text:style-name="P75"><text:span text:style-name="Source_20_Text">  server.begin();</text:span></text:p>
      <text:p text:style-name="P75"><text:span text:style-name="Source_20_Text">  </text:span><text:span text:style-name="Source_20_Text"><text:span text:style-name="Strong_20_Emphasis">Serial</text:span></text:span><text:span text:style-name="Source_20_Text">.println("Server gestartet");</text:span></text:p>
      <text:p text:style-name="P75"><text:span text:style-name="Source_20_Text">  </text:span><text:span text:style-name="Source_20_Text"><text:span text:style-name="Strong_20_Emphasis">Serial</text:span></text:span><text:span text:style-name="Source_20_Text">.println();</text:span></text:p>
      <text:p text:style-name="P75"><text:span text:style-name="Source_20_Text">  </text:span><text:span text:style-name="Source_20_Text"><text:span text:style-name="Strong_20_Emphasis">Serial</text:span></text:span><text:span text:style-name="Source_20_Text">.println();</text:span></text:p>
      <text:p text:style-name="P75"><text:span text:style-name="Source_20_Text">  // IP-Addresse für den Aufruf des ESP-Servers</text:span></text:p>
      <text:p text:style-name="P75"><text:span text:style-name="Source_20_Text">  Serial.print("Kopiere die nachstehende IP in die Adresszeile deines Browsers,");</text:span></text:p>
      <text:p text:style-name="P75"><text:span text:style-name="Source_20_Text">  </text:span><text:span text:style-name="Source_20_Text"><text:span text:style-name="Strong_20_Emphasis">Serial</text:span></text:span><text:span text:style-name="Source_20_Text">.println();</text:span></text:p>
      <text:p text:style-name="P75"><text:span text:style-name="Source_20_Text">  </text:span><text:span text:style-name="Source_20_Text"><text:span text:style-name="Strong_20_Emphasis">Serial</text:span></text:span><text:span text:style-name="Source_20_Text">.print("um die Verbindung herzustellen: ");</text:span></text:p>
      <text:p text:style-name="P75"><text:span text:style-name="Source_20_Text">  </text:span><text:span text:style-name="Source_20_Text"><text:span text:style-name="Strong_20_Emphasis">Serial</text:span></text:span><text:span text:style-name="Source_20_Text">.print("http://");</text:span></text:p>
      <text:p text:style-name="P75"><text:span text:style-name="Source_20_Text">  </text:span><text:span text:style-name="Source_20_Text"><text:span text:style-name="Strong_20_Emphasis">Serial</text:span></text:span><text:span text:style-name="Source_20_Text">.print(</text:span><text:span text:style-name="Source_20_Text"><text:span text:style-name="Strong_20_Emphasis">WiFi</text:span></text:span><text:span text:style-name="Source_20_Text">.localIP());</text:span></text:p>
      <text:p text:style-name="P75"><text:soft-page-break/><text:span text:style-name="Source_20_Text">  </text:span><text:span text:style-name="Source_20_Text"><text:span text:style-name="Strong_20_Emphasis">Serial</text:span></text:span><text:span text:style-name="Source_20_Text">.println("/");</text:span></text:p>
      <text:p text:style-name="P75"><text:span text:style-name="Source_20_Text">}</text:span></text:p>
      <text:p text:style-name="P75"><text:span text:style-name="Source_20_Text">void loop() {</text:span></text:p>
      <text:p text:style-name="P75"><text:span text:style-name="Source_20_Text">  // Verbindungsprüfung</text:span></text:p>
      <text:p text:style-name="P75"><text:span text:style-name="Source_20_Text">  WiFiClient client = server.available();</text:span></text:p>
      <text:p text:style-name="P75"><text:span text:style-name="Source_20_Text">  if (!client){</text:span></text:p>
      <text:p text:style-name="P75"><text:span text:style-name="Source_20_Text">    return;</text:span></text:p>
      <text:p text:style-name="P75"><text:span text:style-name="Source_20_Text">  }</text:span></text:p>
      <text:p text:style-name="P75"><text:span text:style-name="Source_20_Text">  // Aktivitäten vom Server im Monitor anzeigen</text:span></text:p>
      <text:p text:style-name="P75"><text:span text:style-name="Source_20_Text">  </text:span><text:span text:style-name="Source_20_Text"><text:span text:style-name="Strong_20_Emphasis">Serial</text:span></text:span><text:span text:style-name="Source_20_Text">.println("neue Aktivität ");</text:span></text:p>
      <text:p text:style-name="P75"><text:span text:style-name="Source_20_Text">  while (!client.available()) {</text:span></text:p>
      <text:p text:style-name="P75"><text:span text:style-name="Source_20_Text">    delay(100);</text:span></text:p>
      <text:p text:style-name="P75"><text:span text:style-name="Source_20_Text">  }</text:span></text:p>
      <text:p text:style-name="P75"><text:span text:style-name="Source_20_Text">  // Erste Zeile der Eingabe lesen</text:span></text:p>
      <text:p text:style-name="P75"><text:span text:style-name="Source_20_Text">  String request = client.readStringUntil('\r');</text:span></text:p>
      <text:p text:style-name="P75"><text:span text:style-name="Source_20_Text">  </text:span><text:span text:style-name="Source_20_Text"><text:span text:style-name="Strong_20_Emphasis">Serial</text:span></text:span><text:span text:style-name="Source_20_Text">.println(request);</text:span></text:p>
      <text:p text:style-name="P75"><text:span text:style-name="Source_20_Text">  client.flush();</text:span></text:p>
      <text:p text:style-name="P75"><text:span text:style-name="Source_20_Text">  // LED entsprechend der Eingabe an- oder ausschalten</text:span></text:p>
      <text:p text:style-name="P75"><text:span text:style-name="Source_20_Text">  int value = HIGH;</text:span></text:p>
      <text:p text:style-name="P75"><text:span text:style-name="Source_20_Text">  if (request.indexOf("/LED=ON") != -1) {</text:span></text:p>
      <text:p text:style-name="P75"><text:span text:style-name="Source_20_Text">    digitalWrite(ledPin, LOW);</text:span></text:p>
      <text:p text:style-name="P75"><text:span text:style-name="Source_20_Text">    value = LOW;</text:span></text:p>
      <text:p text:style-name="P75"><text:span text:style-name="Source_20_Text">  }</text:span></text:p>
      <text:p text:style-name="P75"><text:span text:style-name="Source_20_Text">  if (request.indexOf("/LED=OFF") != -1) {</text:span></text:p>
      <text:p text:style-name="P75"><text:span text:style-name="Source_20_Text">    digitalWrite(ledPin, HIGH);</text:span></text:p>
      <text:p text:style-name="P75"><text:span text:style-name="Source_20_Text">    value = HIGH;</text:span></text:p>
      <text:p text:style-name="P75"><text:span text:style-name="Source_20_Text">  }</text:span></text:p>
      <text:p text:style-name="P75"><text:span text:style-name="Source_20_Text">  // Auf die Eingabe reagieren</text:span></text:p>
      <text:p text:style-name="P75"><text:span text:style-name="Source_20_Text">  client.println("HTTP/1.1 200 OK");</text:span></text:p>
      <text:p text:style-name="P75"><text:span text:style-name="Source_20_Text">  client.println("Content-Type: text/html");</text:span></text:p>
      <text:p text:style-name="P75"><text:span text:style-name="Source_20_Text">  client.println("");</text:span></text:p>
      <text:p text:style-name="P75"><text:span text:style-name="Source_20_Text">  client.println("&lt;!DOCTYPE HTML&gt;");</text:span></text:p>
      <text:p text:style-name="P75"><text:span text:style-name="Source_20_Text">  client.println("&lt;html&gt;");</text:span></text:p>
      <text:p text:style-name="P75"><text:span text:style-name="Source_20_Text">  client.print("Die LED ist: ");</text:span></text:p>
      <text:p text:style-name="P75"><text:span text:style-name="Source_20_Text">  if (value == HIGH) {</text:span></text:p>
      <text:p text:style-name="P75"><text:soft-page-break/><text:span text:style-name="Source_20_Text">    client.print("AUS");</text:span></text:p>
      <text:p text:style-name="P75"><text:span text:style-name="Source_20_Text">  } else {</text:span></text:p>
      <text:p text:style-name="P75"><text:span text:style-name="Source_20_Text">    client.print("AN");</text:span></text:p>
      <text:p text:style-name="P75"><text:span text:style-name="Source_20_Text">  }</text:span></text:p>
      <text:p text:style-name="P75"><text:span text:style-name="Source_20_Text">  client.println("&lt;br&gt;&lt;br&gt;");</text:span></text:p>
      <text:p text:style-name="P75"><text:span text:style-name="Source_20_Text">  client.println("Klicke &lt;a href=\"/LED=ON\"&gt;&lt;b&gt;hier&lt;/b&gt;&lt;/a&gt; um die LED &lt;b&gt;an&lt;/b&gt;zuschalten.&lt;br&gt;&lt;br&gt;");</text:span></text:p>
      <text:p text:style-name="P75"><text:span text:style-name="Source_20_Text">  client.println("Klicke &lt;a href=\"/LED=OFF\"&gt;&lt;b&gt;hier&lt;/b&gt;&lt;/a&gt; um die LED &lt;b&gt;aus&lt;/b&gt;zuschalten.");</text:span></text:p>
      <text:p text:style-name="P75"><text:span text:style-name="Source_20_Text">  client.println("&lt;/html&gt;");</text:span></text:p>
      <text:p text:style-name="P75"><text:span text:style-name="Source_20_Text">  delay(100);</text:span></text:p>
      <text:p text:style-name="P75"><text:span text:style-name="Source_20_Text">  </text:span><text:span text:style-name="Source_20_Text"><text:span text:style-name="Strong_20_Emphasis">Serial</text:span></text:span><text:span text:style-name="Source_20_Text">.println("Verbindung getrennt");</text:span></text:p>
      <text:p text:style-name="P75"><text:span text:style-name="Source_20_Text">  </text:span><text:span text:style-name="Source_20_Text"><text:span text:style-name="Strong_20_Emphasis">Serial</text:span></text:span><text:span text:style-name="Source_20_Text">.println("");</text:span></text:p>
      <text:p text:style-name="P75"><text:span text:style-name="Source_20_Text">}  </text:span></text:p>
      <text:p text:style-name="P68">(Sketch getestet mit der Arduino IDE 1.8.12 und der ESP8266 Community Version 2.6.0)</text:p>
      <text:list text:style-name="L6">
        <text:list-item>
          <text:p text:style-name="P76"><text:span text:style-name="Strong_20_Emphasis">SSID </text:span>und <text:span text:style-name="Strong_20_Emphasis">Passwort </text:span>eintippen, den <text:span text:style-name="Strong_20_Emphasis">seriellen Monitor starten</text:span> (Shift+Strg+M) und das Programm auf die NodeMCU übertragen.  </text:p>
        </text:list-item>
        <text:list-item>
          <text:p text:style-name="P76">Wird der serielle Monitor nach dem Hochladen gestartet, muss die NodeMCU resettet werden, um die IP-Adresse angezeigt zu bekommen. </text:p>
        </text:list-item>
        <text:list-item>
          <text:p text:style-name="P77">Zahlencode (htp://192.168.178. xx) in die Adresszeile eines beliebigen Browsers mit Zugriff auf das WLAN-Netz eintippen und über die Eingabetaste bestätigen. </text:p>
        </text:list-item>
      </text:list>
      <text:p text:style-name="P68">Im Browserfenster wird daraufhin folgendes angezeigt: </text:p>
      <text:p text:style-name="P78"><draw:frame draw:style-name="fr1" draw:name="Bild28" text:anchor-type="as-char" svg:width="10.035cm" svg:height="7.064cm" draw:z-index="28"><draw:image xlink:href="Pictures/10000000000002180000014AC13FE90B.jpg" xlink:type="simple" xlink:show="embed" xlink:actuate="onLoad" draw:mime-type="image/jpeg"/></draw:frame><text:s/></text:p>
      <text:p text:style-name="P68">Durch Anklicken der Links kann die auf der NodeMCU verbaute LED an- und ausgeschaltet werden.</text:p>
      <text:p text:style-name="P68">In Ergänzung zum obigen Beispiel gibt es eine Anleitung, wie man ein Robot-Fahrzeug browsergestützt über WLAN steuern kann <text:a xlink:type="simple" xlink:href="https://mint-unt.de/wp-content/uploads/2021/03/Ein-WLAN-gesteuerter-Roboter.pdf" office:target-frame-name="_blank" xlink:show="new" text:style-name="Internet_20_link" text:visited-style-name="Visited_20_Internet_20_Link">Download</text:a>.</text:p>
      <text:p text:style-name="P79"><text:bookmark text:name="Bootswetbewerb"/>Bootswettbewerb</text:p>
      <text:p text:style-name="P80">Die Anregung zu diesem Bootswettbewerb stammt aus dem Themenheft „<text:a xlink:type="simple" xlink:href="https://mint-unt.de/wp-content/uploads/2025/08/Nawi-Werft.pdf" office:target-frame-name="_blank" xlink:show="new" text:style-name="Internet_20_link" text:visited-style-name="Visited_20_Internet_20_Link">Nawi-Werft“</text:a>, das im Schneiderverlag erschienen, dort aber vergriffen ist. Um ihn durchführen zu können, wird ein 2 x 4m großes Wasserbecken benötigt, das mit etwas handwerklichem Geschick selbst hergestellt werden kann.</text:p>
      <text:p text:style-name="P81"><draw:frame draw:style-name="fr1" draw:name="Bild29" text:anchor-type="as-char" svg:width="11.562cm" svg:height="8.597cm" draw:z-index="29"><draw:image xlink:href="Pictures/10000000000002EF000002025F3A8883.jpg" xlink:type="simple" xlink:show="embed" xlink:actuate="onLoad" draw:mime-type="image/jpeg"/></draw:frame><text:s/></text:p>
      <text:p text:style-name="P81">Eine kurze Anleitung zum Bau dieses Beckens finden Sie am Schluss dieses Kapitels.</text:p>
      <text:p text:style-name="P82">Als Bootskörper eignen sich Abschnitte aus Styropor-Dämmplatten (100 x 50 x 2cm), die in jedem Baumarkt für wenig Geld zu erstehen sind.</text:p>
      <text:p text:style-name="P82">Für den Antrieb und die Steuerung werden neben dem Arduino zwei DC Motoren, Steckbrücken, ein 2,1 mm Normstecker mit 9V-Batterieclip, ein 9V-Batterieblock, ein Messingrohr mit einem dazu passendem Rundmessingstab und Schiffsschrauben benötigt. Innen- bzw. Außendurchmesser sind an den Antriebswellen der Motoren orientiert: Das Messingrohr muss stramm auf der Motorwelle sitzen und auch dem Messingstab halt geben, damit dieser die Drehbewegung auf den Propeller übertragen kann.</text:p>
      <text:p text:style-name="P81"><draw:frame draw:style-name="fr1" draw:name="Bild30" text:anchor-type="as-char" svg:width="12.705cm" svg:height="4.318cm" draw:z-index="30"><draw:image xlink:href="Pictures/100158A7000043560000162B3D59B6FA.svg" xlink:type="simple" xlink:show="embed" xlink:actuate="onLoad" draw:mime-type="image/svg+xml"/><draw:image xlink:href="Pictures/100000010000032E0000010CF3CC9452.png" xlink:type="simple" xlink:show="embed" xlink:actuate="onLoad" draw:mime-type="image/png"/></draw:frame><text:s/></text:p>
      <text:p text:style-name="P82">Um die Motoren mit dem Arduino-Board zu verbinden, werden Drahtbrücken benötigt. Wie das gelingen kann, hängt von den Motoren ab. Wenn sie über nach außen ragende <text:soft-page-break/>Kontakte verfügen, lässt sich das mit Steckbrücken bewerkstelligen, die an einem Ende eine Krokodilklemme und am anderen einen Stecker haben.</text:p>
      <text:p text:style-name="P81"><draw:frame draw:style-name="fr2" draw:name="Bild31" text:anchor-type="as-char" svg:width="6.456cm" svg:height="3.122cm" draw:z-index="31"><draw:image xlink:href="Pictures/1000130900001A7A00001364BAE54E1B.svg" xlink:type="simple" xlink:show="embed" xlink:actuate="onLoad" draw:mime-type="image/svg+xml"/><draw:image xlink:href="Pictures/1000000100000140000000EBE65EE094.png" xlink:type="simple" xlink:show="embed" xlink:actuate="onLoad" draw:mime-type="image/png"/></draw:frame><text:s/></text:p>
      <text:p text:style-name="P82">Abisolieren und Verdrillen der Drähte kann da eine Lösung sein. Löten führt zu besseren Ergebnissen.</text:p>
      <text:p text:style-name="P81"><draw:frame draw:style-name="fr1" draw:name="Bild32" text:anchor-type="as-char" svg:width="12.734cm" svg:height="4.33cm" draw:z-index="32"><draw:image xlink:href="Pictures/100155870000435600001608B7072882.svg" xlink:type="simple" xlink:show="embed" xlink:actuate="onLoad" draw:mime-type="image/svg+xml"/><draw:image xlink:href="Pictures/100000010000032E0000010A0BFD0793.png" xlink:type="simple" xlink:show="embed" xlink:actuate="onLoad" draw:mime-type="image/png"/></draw:frame><text:s/></text:p>
      <text:p text:style-name="P82">Zur Befestigung der Motoren eignet sich Heißkleber: Flüssigen Kleber auf das Holzbrettchen auftragen und an passender Stelle andrücken. So lassen sich auch die Motoren auf dem Brettchen festsetzen. Doppelseitiges Klebeband gibt der Sache nur wenig Halt. Andere Klebstoffe müssen sich mit dem Styropor vertragen. UHU beispielsweise löst Styropor auf und ist deshalb ungeeignet.</text:p>
      <text:p text:style-name="P82">Aufgabe: </text:p>
      <text:p text:style-name="P82">Programmiere dein Boot so, dass es aus dem Startbereich heraus auf direktem Weg die gegenüberliegende Wand ansteuert und rechtzeitig abdreht, damit ein Aufprall vermieden wird.</text:p>
      <text:p text:style-name="P81"><draw:frame draw:style-name="fr2" draw:name="Bild33" text:anchor-type="as-char" svg:width="12.674cm" svg:height="5.403cm" draw:z-index="33"><draw:image xlink:href="Pictures/10003DA400001C0500001227BFFC2150.svg" xlink:type="simple" xlink:show="embed" xlink:actuate="onLoad" draw:mime-type="image/svg+xml"/><draw:image xlink:href="Pictures/1000000100000153000000DC1891BEC6.png" xlink:type="simple" xlink:show="embed" xlink:actuate="onLoad" draw:mime-type="image/png"/></draw:frame><text:s/></text:p>
      <text:p text:style-name="P82">Bewertung:</text:p>
      <text:list text:style-name="L7">
        <text:list-item>
          <text:p text:style-name="P83">Das Boot siegt, das sich beim Abdrehen der Zielwand am weitesten annähert, ohne diese zu berühren. </text:p>
        </text:list-item>
        <text:list-item>
          <text:p text:style-name="P83"><text:soft-page-break/>Ist das Boot einmal gestartet, dürfen von außen keinerlei Kurskorrekturen mehr vorgenommen werden. </text:p>
        </text:list-item>
        <text:list-item>
          <text:p text:style-name="P84">Berührt das Boot eine Seiten- oder die Zielwand, führt dies zur Disqualifikation. </text:p>
        </text:list-item>
      </text:list>
      <text:p text:style-name="P82">Die Programmierung der Boote kann über das Anhalten oder durch Änderung der Drehrichtung eines Motors erfolgen.</text:p>
      <text:p text:style-name="P82">Eine Drehrichtungsänderung der Motoren ist nur dann möglich, wenn beide Anschlüsse der Motoren separat mit je einem Pin des Arduino-Boards verbunden sind (siehe Zeichnung).</text:p>
      <text:p text:style-name="P81"><draw:frame draw:style-name="fr1" draw:name="Bild34" text:anchor-type="as-char" svg:width="10.85cm" svg:height="6.362cm" draw:z-index="34"><draw:image xlink:href="Pictures/1002CA4300002B6500001DD1EBF72235.svg" xlink:type="simple" xlink:show="embed" xlink:actuate="onLoad" draw:mime-type="image/svg+xml"/><draw:image xlink:href="Pictures/100000010000020D00000169008447F4.png" xlink:type="simple" xlink:show="embed" xlink:actuate="onLoad" draw:mime-type="image/png"/></draw:frame><text:s/></text:p>
      <text:p text:style-name="P82">Die Aufgabestellung kann programmiertechnisch auf unterschiedliche Weise gelöst werden.</text:p>
      <text:p text:style-name="P82">Mit der nachfolgenden Beispielprogrammierung ist beabsichtigt, das Boot eine bestimmte Zeit auf die Zielwand zufahren zu lassen und es rechtzeitig zu stoppen. Anschließend soll es auf der Stelle drehen und nach dem Manöver die Motoren abstellen.</text:p>
      <text:p text:style-name="P85"><text:span text:style-name="Source_20_Text">void setup(){</text:span></text:p>
      <text:p text:style-name="P85"><text:span text:style-name="Source_20_Text">   pinMode(13,OUTPUT);</text:span></text:p>
      <text:p text:style-name="P85"><text:span text:style-name="Source_20_Text">   pinMode(10,OUTPUT);</text:span></text:p>
      <text:p text:style-name="P85"><text:span text:style-name="Source_20_Text">   pinMode(7,OUTPUT);</text:span></text:p>
      <text:p text:style-name="P85"><text:span text:style-name="Source_20_Text">   pinMode(4,OUTPUT);</text:span></text:p>
      <text:p text:style-name="P85"><text:span text:style-name="Source_20_Text">   digitalWrite(13,HIGH);   // Beide Motoren Vorlauf</text:span></text:p>
      <text:p text:style-name="P85"><text:span text:style-name="Source_20_Text">   digitalWrite(10,LOW);    // (Geradeausfahrt)</text:span></text:p>
      <text:p text:style-name="P85"><text:span text:style-name="Source_20_Text">   digitalWrite(7,HIGH);   //</text:span></text:p>
      <text:p text:style-name="P85"><text:span text:style-name="Source_20_Text">   digitalWrite(4,LOW);    //</text:span></text:p>
      <text:p text:style-name="P85"><text:span text:style-name="Source_20_Text">   delay(14000);</text:span></text:p>
      <text:p text:style-name="P85"><text:span text:style-name="Source_20_Text">   digitalWrite(13,LOW);   // Stopp der Motoren</text:span></text:p>
      <text:p text:style-name="P85"><text:span text:style-name="Source_20_Text">   digitalWrite(7,LOW);</text:span></text:p>
      <text:p text:style-name="P85"><text:span text:style-name="Source_20_Text">   delay(1000);</text:span></text:p>
      <text:p text:style-name="P85"><text:soft-page-break/><text:span text:style-name="Source_20_Text">   digitalWrite(13,HIGH);  // Ein Motor Rücklauf,</text:span></text:p>
      <text:p text:style-name="P85"><text:span text:style-name="Source_20_Text">   digitalWrite(4,HIGH);  // der andere Vorlauf (Spotturn)</text:span></text:p>
      <text:p text:style-name="P85"><text:span text:style-name="Source_20_Text">   delay(3500);</text:span></text:p>
      <text:p text:style-name="P85"><text:span text:style-name="Source_20_Text">   digitalWrite(13,LOW); // Stopp der Motoren</text:span></text:p>
      <text:p text:style-name="P85"><text:span text:style-name="Source_20_Text">   digitalWrite(4,LOW);</text:span></text:p>
      <text:p text:style-name="P85"><text:span text:style-name="Source_20_Text"> }</text:span></text:p>
      <text:p text:style-name="P85"><text:span text:style-name="Source_20_Text">void loop(){</text:span></text:p>
      <text:p text:style-name="P85"><text:span text:style-name="Source_20_Text">} </text:span></text:p>
      <text:p text:style-name="P82">Wie die Programmierung mit <text:a xlink:type="simple" xlink:href="https://mint-unt.de/ardublock-2/" office:target-frame-name="_blank" xlink:show="new" text:style-name="Internet_20_link" text:visited-style-name="Visited_20_Internet_20_Link">Ardublock </text:a>gelingen kann, zeigt der folgende Ansatz:</text:p>
      <text:p text:style-name="P86"><draw:frame draw:style-name="fr1" draw:name="Bild35" text:anchor-type="as-char" svg:width="12.677cm" svg:height="5.703cm" draw:z-index="35"><draw:image xlink:href="Pictures/1002852D0000254D000012CE3DD22904.svg" xlink:type="simple" xlink:show="embed" xlink:actuate="onLoad" draw:mime-type="image/svg+xml"/><draw:image xlink:href="Pictures/10000001000001C3000000E318541F29.png" xlink:type="simple" xlink:show="embed" xlink:actuate="onLoad" draw:mime-type="image/png"/></draw:frame></text:p>
      <text:p text:style-name="P86">Erstellt mit ardublock-all-2019-10-21.jar </text:p>
      <text:p text:style-name="P82">Realisiert ist das Anlaufen der Motoren. Alles weitere sollte im Vergleich mit obiger Programmierung selbst gefunden werden können.</text:p>
      <text:p text:style-name="P80"/>
      <text:p text:style-name="P87"><text:bookmark text:name="Ultraschallortung"/>Ultraschallortung</text:p>
      <text:p text:style-name="P88">Ein Ultraschallsensor strahlt hochfrequente Schallimpulse aus. Treffen diese auf ein Objekt, werden sie reflektiert und gelangen als Echo zurück zum Sensor. </text:p>
      <text:p text:style-name="P89"><draw:frame draw:style-name="fr1" draw:name="Bild36" text:anchor-type="as-char" svg:width="11.834cm" svg:height="5.311cm" draw:z-index="58"><draw:image xlink:href="Pictures/1000592B0000243800001032C30D686E.svg" xlink:type="simple" xlink:show="embed" xlink:actuate="onLoad" draw:mime-type="image/svg+xml"/><draw:image xlink:href="Pictures/10000001000001B6000000C4C5F8195F.png" xlink:type="simple" xlink:show="embed" xlink:actuate="onLoad" draw:mime-type="image/png"/></draw:frame><text:s/></text:p>
      <text:p text:style-name="P90">Aus der Zeitspanne zwischen dem Aussenden des Schallimpulses und dem Empfang des Echosignals kann die Entfernung zum Objekt bestimmt werden.</text:p>
      <text:p text:style-name="P90"><text:soft-page-break/>Wir verwenden das Ultraschallmodul HC-SR04. Es verfügt neben der Schaltelektronik über zwei identische piezo-elektrische Wandler, wobei der eine als Schallgeber (Sender) und der andere als Empfänger fungiert.</text:p>
      <text:p text:style-name="P90">Das Modul kann über den Arduino mit Strom versorgt werden. Dazu verbindet man Vcc mit 5V, Gnd mit GND. Für die Zeitmessung müssen der Ausgang (Trig) und der Eingang (Echo) mit je einem digitalen Pin verbunden sein. Hier der Verdrahtungsplan:</text:p>
      <text:p text:style-name="P89"><draw:frame draw:style-name="fr2" draw:name="Bild37" text:anchor-type="as-char" svg:width="9.393cm" svg:height="9.088cm" draw:z-index="36"><draw:image xlink:href="Pictures/10019D500000240A000024F05303DBE8.svg" xlink:type="simple" xlink:show="embed" xlink:actuate="onLoad" draw:mime-type="image/svg+xml"/><draw:image xlink:href="Pictures/10000001000001B4000001BFD43BE535.png" xlink:type="simple" xlink:show="embed" xlink:actuate="onLoad" draw:mime-type="image/png"/></draw:frame><text:s/></text:p>
      <text:p text:style-name="P91">Mit einer entsprechenden Programmierung kann der Arduino den zeitlichen Abstand zwischen dem gesendeten Ultraschallimpuls und dem empfangenen Echo messen und mit Hilfe der Schallgeschwindigkeit (343 m/s) die Entfernung zum Objekt berechnen.</text:p>
      <text:p text:style-name="P90">Hier ein einfaches Programmierbeispiel, das die Laufzeiten des Ultraschallsignals misst und die Werte im seriellen Monitor (Aufrufen mit: Shift  + Strg + M) ausgibt.</text:p>
      <text:p text:style-name="P90">Das Programm ist auch geeignet als Funktionstest für den HC-SR04 (Näheres weiter unten).  </text:p>
      <text:p text:style-name="P92"><text:span text:style-name="Source_20_Text">#define trigPin 12</text:span></text:p>
      <text:p text:style-name="P92"><text:span text:style-name="Source_20_Text">#define echoPin 11</text:span></text:p>
      <text:p text:style-name="P92"><text:span text:style-name="Source_20_Text">#define led 13 </text:span></text:p>
      <text:p text:style-name="P92"><text:span text:style-name="Source_20_Text">void setup(){</text:span></text:p>
      <text:p text:style-name="P92"><text:span text:style-name="Source_20_Text">pinMode(trigPin, OUTPUT);</text:span></text:p>
      <text:p text:style-name="P92"><text:span text:style-name="Source_20_Text">pinMode(echoPin, INPUT);</text:span></text:p>
      <text:p text:style-name="P92"><text:span text:style-name="Source_20_Text">pinMode(led, OUTPUT);</text:span></text:p>
      <text:p text:style-name="P92"><text:span text:style-name="Source_20_Text">Serial.begin(9600);</text:span></text:p>
      <text:p text:style-name="P92"><text:span text:style-name="Source_20_Text">}</text:span></text:p>
      <text:p text:style-name="P92"><text:soft-page-break/><text:span text:style-name="Source_20_Text">void loop(){</text:span></text:p>
      <text:p text:style-name="P92"><text:span text:style-name="Source_20_Text"><text:s text:c="2"/>long duration, distance;</text:span></text:p>
      <text:p text:style-name="P92"><text:span text:style-name="Source_20_Text"><text:s text:c="2"/>digitalWrite(trigPin, LOW);</text:span></text:p>
      <text:p text:style-name="P92"><text:span text:style-name="Source_20_Text"><text:s text:c="2"/>delayMicroseconds(2);</text:span></text:p>
      <text:p text:style-name="P92"><text:span text:style-name="Source_20_Text"><text:s text:c="2"/>digitalWrite(trigPin, HIGH);</text:span></text:p>
      <text:p text:style-name="P92"><text:span text:style-name="Source_20_Text"><text:s text:c="2"/>delayMicroseconds(10);</text:span></text:p>
      <text:p text:style-name="P92"><text:span text:style-name="Source_20_Text"><text:s text:c="2"/>digitalWrite(trigPin, LOW);</text:span></text:p>
      <text:p text:style-name="P92"><text:span text:style-name="Source_20_Text"><text:s text:c="2"/>duration = pulseIn(echoPin, HIGH);</text:span></text:p>
      <text:p text:style-name="P92"><text:span text:style-name="Source_20_Text"><text:s text:c="2"/>distance = duration/2*34300/1000000; //Maßeinheiten: cm, µs</text:span></text:p>
      <text:p text:style-name="P92"><text:span text:style-name="Source_20_Text"><text:s text:c="2"/>Serial.print("Distanz: ");</text:span></text:p>
      <text:p text:style-name="P92"><text:span text:style-name="Source_20_Text"><text:s text:c="2"/>Serial.print(distance);</text:span></text:p>
      <text:p text:style-name="P92"><text:span text:style-name="Source_20_Text"><text:s text:c="2"/>Serial.print("cm");</text:span></text:p>
      <text:p text:style-name="P92"><text:span text:style-name="Source_20_Text"><text:s text:c="2"/>Serial.println();</text:span></text:p>
      <text:p text:style-name="P92"><text:span text:style-name="Source_20_Text"><text:s text:c="2"/>Serial.print("Zeit: ");</text:span></text:p>
      <text:p text:style-name="P92"><text:span text:style-name="Source_20_Text"><text:s text:c="2"/>Serial.print(duration);</text:span></text:p>
      <text:p text:style-name="P92"><text:span text:style-name="Source_20_Text"><text:s text:c="2"/>Serial.print("us");</text:span></text:p>
      <text:p text:style-name="P92"><text:span text:style-name="Source_20_Text"><text:s text:c="2"/>Serial.println();</text:span></text:p>
      <text:p text:style-name="P92"><text:span text:style-name="Source_20_Text"><text:s text:c="2"/>delay(1000);</text:span></text:p>
      <text:p text:style-name="P92"><text:span text:style-name="Source_20_Text"><text:s text:c="2"/>if(distance&lt;12){</text:span></text:p>
      <text:p text:style-name="P92"><text:span text:style-name="Source_20_Text"><text:s text:c="4"/>digitalWrite(led, LOW);</text:span></text:p>
      <text:p text:style-name="P92"><text:span text:style-name="Source_20_Text"><text:s text:c="4"/>delay(200);</text:span></text:p>
      <text:p text:style-name="P92"><text:span text:style-name="Source_20_Text"><text:s text:c="2"/>}</text:span></text:p>
      <text:p text:style-name="P92"><text:span text:style-name="Source_20_Text"><text:s text:c="2"/>else{</text:span></text:p>
      <text:p text:style-name="P92"><text:span text:style-name="Source_20_Text"><text:s text:c="4"/>digitalWrite(led, HIGH);</text:span></text:p>
      <text:p text:style-name="P92"><text:span text:style-name="Source_20_Text"><text:s text:c="2"/>}</text:span></text:p>
      <text:p text:style-name="P92"><text:span text:style-name="Source_20_Text">}</text:span></text:p>
      <text:p text:style-name="P90"><text:span text:style-name="Strong_20_Emphasis">Erklärungen</text:span> </text:p>
      <text:p text:style-name="P90">Bei Raumtemperatur beträgt die Schallgeschwindigkeit in der Luft rund 343 m/s oder 0,0343 cm/µs.</text:p>
      <text:p text:style-name="P90">Die Entfernung (s) entspricht der halben Zeitspanne (das Signal läuft hin und zurück) zwischen dem Aussenden des Schallimpulses und dem Empfang des Echos (t/2) multipliziert mit der Geschwindigkeit des Schalls in der Luft (c).</text:p>
      <text:p text:style-name="P90">s = t/2 * c</text:p>
      <text:p text:style-name="P90">Diese Beziehung findet sich auch in der Programmierung:</text:p>
      <text:p text:style-name="P90">distance = duration/2*34300/1000000;</text:p>
      <text:p text:style-name="P90"><text:soft-page-break/>Die Schallgeschwindigkeit ist in Zentimeter pro Mikrosekunde (34300/1000000) angegeben. Die „12“ in der folgenden Programmzeile meint also12 cm.</text:p>
      <text:p text:style-name="P90">if(distance&lt;12){</text:p>
      <text:p text:style-name="P90">Dementsprechend führt man für einen Funktionstest die Hand bis auf 12 cm oder dichter an den Ultraschallsensor heran und achtet darauf, ob die eingebaute LED neben Pin 13 (siehe Abbildung oben) erlischt. Zieht man die Hand zurück, muss die LED wieder aufleuchten.</text:p>
      <text:p text:style-name="P90">Eine alltagstaugliche Anwendung wäre ein Entfernungsmessgerät, das etwa so aussehen könnte:</text:p>
      <text:p text:style-name="P93"><draw:frame draw:style-name="fr1" draw:name="Bild38" text:anchor-type="as-char" svg:width="10.319cm" svg:height="4.479cm" draw:z-index="37"><draw:image xlink:href="Pictures/1000281F000017F900000B0E9A8465ED.svg" xlink:type="simple" xlink:show="embed" xlink:actuate="onLoad" draw:mime-type="image/svg+xml"/><draw:image xlink:href="Pictures/1000000100000122000000866BA0C06C.png" xlink:type="simple" xlink:show="embed" xlink:actuate="onLoad" draw:mime-type="image/png"/></draw:frame></text:p>
      <text:p text:style-name="P93">Pappgehäuse mit eingepasstem Taster, Display und US-Sensor </text:p>
      <text:p text:style-name="P91">Was sich im Innern befindet, zeigt die folgende Abbildung:</text:p>
      <text:p text:style-name="P89"><draw:frame draw:style-name="fr1" draw:name="Bild39" text:anchor-type="as-char" svg:width="15.323cm" svg:height="8.864cm" draw:z-index="38"><draw:image xlink:href="Pictures/10033DB3000035E5000020A6B9E25D2E.svg" xlink:type="simple" xlink:show="embed" xlink:actuate="onLoad" draw:mime-type="image/svg+xml"/><draw:image xlink:href="Pictures/100000010000028C0000018B4BB1B106.png" xlink:type="simple" xlink:show="embed" xlink:actuate="onLoad" draw:mime-type="image/png"/></draw:frame><text:s/></text:p>
      <text:p text:style-name="P91">Und hier das Programm mit Erklärungen:</text:p>
      <text:p text:style-name="P92"><text:span text:style-name="Source_20_Text">#include &lt;LiquidCrystal_I2C.h&gt; <text:s/></text:span></text:p>
      <text:p text:style-name="P92"><text:span text:style-name="Source_20_Text">LiquidCrystal_I2Clcd(0x27,16,2); </text:span></text:p>
      <text:p text:style-name="P92"><text:span text:style-name="Source_20_Text">#define printByte(args) <text:s/>write(args);</text:span></text:p>
      <text:p text:style-name="P92"><text:soft-page-break/><text:span text:style-name="Source_20_Text">uint8_t mu[8]={0,18,18,18,28,16,16,16};</text:span></text:p>
      <text:p text:style-name="P92"><text:span text:style-name="Source_20_Text">#define trigPin 7</text:span></text:p>
      <text:p text:style-name="P92"><text:span text:style-name="Source_20_Text">#define echoPin 8</text:span></text:p>
      <text:p text:style-name="P92"><text:span text:style-name="Source_20_Text">void setup() { <text:s/></text:span></text:p>
      <text:p text:style-name="P92"><text:span text:style-name="Source_20_Text"><text:s text:c="3"/>pinMode(trigPin,OUTPUT);</text:span></text:p>
      <text:p text:style-name="P92"><text:span text:style-name="Source_20_Text"><text:s text:c="3"/>pinMode(echoPin,INPUT);</text:span></text:p>
      <text:p text:style-name="P92"><text:span text:style-name="Source_20_Text"><text:s text:c="3"/>lcd.begin();</text:span></text:p>
      <text:p text:style-name="P92"><text:span text:style-name="Source_20_Text"><text:s text:c="3"/>lcd.backlight();</text:span></text:p>
      <text:p text:style-name="P92"><text:span text:style-name="Source_20_Text"><text:s text:c="3"/>lcd.createChar(6, mu);</text:span></text:p>
      <text:p text:style-name="P92"><text:span text:style-name="Source_20_Text">}</text:span></text:p>
      <text:p text:style-name="P92"><text:span text:style-name="Source_20_Text">void loop(){</text:span></text:p>
      <text:p text:style-name="P92"><text:span text:style-name="Source_20_Text"><text:s text:c="3"/>digitalWrite(trigPin, HIGH);</text:span></text:p>
      <text:p text:style-name="P92"><text:span text:style-name="Source_20_Text"><text:s text:c="3"/>delayMicroseconds(2);</text:span></text:p>
      <text:p text:style-name="P92"><text:span text:style-name="Source_20_Text"><text:s text:c="3"/>digitalWrite(trigPin, LOW);</text:span></text:p>
      <text:p text:style-name="P92"><text:span text:style-name="Source_20_Text"><text:s text:c="3"/>long dauer, strecke;</text:span></text:p>
      <text:p text:style-name="P92"><text:span text:style-name="Source_20_Text"><text:s text:c="3"/>dauer=pulseIn(echoPin,HIGH);</text:span></text:p>
      <text:p text:style-name="P92"><text:span text:style-name="Source_20_Text"><text:s text:c="3"/>strecke=dauer/2*34300/1000000; <text:s text:c="2"/></text:span></text:p>
      <text:p text:style-name="P92"><text:span text:style-name="Source_20_Text"><text:s text:c="3"/>if (strecke&gt;0)</text:span></text:p>
      <text:p text:style-name="P92"><text:span text:style-name="Source_20_Text"><text:s text:c="3"/>lcd.clear();</text:span></text:p>
      <text:p text:style-name="P92"><text:span text:style-name="Source_20_Text"><text:s text:c="3"/>lcd.setCursor(0,0);</text:span></text:p>
      <text:p text:style-name="P92"><text:span text:style-name="Source_20_Text"><text:s text:c="3"/>lcd.print("Distanz:");</text:span></text:p>
      <text:p text:style-name="P92"><text:span text:style-name="Source_20_Text"><text:s text:c="3"/>lcd.setCursor(9,0);</text:span></text:p>
      <text:p text:style-name="P92"><text:span text:style-name="Source_20_Text"><text:s text:c="3"/>lcd.print(strecke);</text:span></text:p>
      <text:p text:style-name="P92"><text:span text:style-name="Source_20_Text"><text:s text:c="3"/>lcd.setCursor(14,0);</text:span></text:p>
      <text:p text:style-name="P92"><text:span text:style-name="Source_20_Text"><text:s text:c="3"/>lcd.print("cm");</text:span></text:p>
      <text:p text:style-name="P92"><text:span text:style-name="Source_20_Text"><text:s text:c="3"/>lcd.setCursor(0,1);</text:span></text:p>
      <text:p text:style-name="P92"><text:span text:style-name="Source_20_Text"><text:s text:c="3"/>lcd.print("Dauer:");</text:span></text:p>
      <text:p text:style-name="P92"><text:span text:style-name="Source_20_Text"><text:s text:c="3"/>lcd.setCursor(9,1);</text:span></text:p>
      <text:p text:style-name="P92"><text:span text:style-name="Source_20_Text"><text:s text:c="3"/>lcd.print(dauer);</text:span></text:p>
      <text:p text:style-name="P92"><text:span text:style-name="Source_20_Text"><text:s text:c="3"/>lcd.setCursor(14,1);</text:span></text:p>
      <text:p text:style-name="P92"><text:span text:style-name="Source_20_Text"><text:s text:c="3"/>lcd.printByte(6);</text:span></text:p>
      <text:p text:style-name="P92"><text:span text:style-name="Source_20_Text"><text:s text:c="3"/>lcd.setCursor(15,1);</text:span></text:p>
      <text:p text:style-name="P92"><text:span text:style-name="Source_20_Text"><text:s text:c="3"/>lcd.print("s"); <text:s text:c="2"/></text:span></text:p>
      <text:p text:style-name="P92"><text:span text:style-name="Source_20_Text"><text:s text:c="3"/>delay(1000);</text:span></text:p>
      <text:p text:style-name="P92"><text:span text:style-name="Source_20_Text">} </text:span></text:p>
      <text:p text:style-name="P90"><text:soft-page-break/>Zum Schluss die Bemaßung des Pappgehäuses. Die grau hinterlegten Kreise und das Rechteck stehen für die nötigen Aussparungen: Ultraschallsensoren, LCD-Display und Taster. Sie sind in der Größe den konkreten Teilen anzupassen.</text:p>
      <text:p text:style-name="P94"><draw:frame draw:style-name="fr1" draw:name="Bild40" text:anchor-type="as-char" svg:width="12.264cm" svg:height="7.264cm" draw:z-index="39"><draw:image xlink:href="Pictures/100028DC00002B3C00001C74B442A5B3.svg" xlink:type="simple" xlink:show="embed" xlink:actuate="onLoad" draw:mime-type="image/svg+xml"/><draw:image xlink:href="Pictures/100000010000020B00000158B540FE0E.png" xlink:type="simple" xlink:show="embed" xlink:actuate="onLoad" draw:mime-type="image/png"/></draw:frame><text:s/></text:p>
      <text:p text:style-name="P94"/>
      <text:p text:style-name="P95"><text:bookmark text:name="Robino-I"/>Robino-I</text:p>
      <text:p text:style-name="P96">Das für den Robotwettbewerb konstruierte Fahrzeug soll mit Ultraschallsensoren ausgestattet werden, damit es Hindernisse erkennen und ihnen selbsttätig ausweichen kann.</text:p>
      <text:p text:style-name="P97">Der Sensor muss dafür an der Fahrzeugvorderseite angebracht werden, was mit einem Breadboard und einem Arduino Nano einfacher zu lösen ist als mit einem UNO.</text:p>
      <text:p text:style-name="P98"><draw:frame draw:style-name="fr1" draw:name="Bild41" text:anchor-type="as-char" svg:width="14.93cm" svg:height="4.683cm" draw:z-index="40"><draw:image xlink:href="Pictures/100ADD5400002C9100000D92873F542D.svg" xlink:type="simple" xlink:show="embed" xlink:actuate="onLoad" draw:mime-type="image/svg+xml"/><draw:image xlink:href="Pictures/100000010000021B000000A4D686342B.png" xlink:type="simple" xlink:show="embed" xlink:actuate="onLoad" draw:mime-type="image/png"/></draw:frame><text:s/></text:p>
      <text:p text:style-name="P97">Weiter bietet sich an, die relativ teuren Getriebemotoren aus Metall gegen sehr viel günstigere Motoren mit Kunststoffgetriebe und -ummantelung auszutauschen. Das ist auch deshalb zu empfeheln, weil jeder Motor – trotz des geringen Preises – mit einem passenden Rad ausgeliefert wird.</text:p>
      <text:p text:style-name="P97">Leider begnügen sich letztgenannte Motoren nicht mit den 5V und 40mA vom Arduino, was den Einsatz eines Motorentreibers nötig macht. Mehr dazu findet sich <text:a xlink:type="simple" xlink:href="https://mint-unt.de/durstige-motoren/" office:target-frame-name="_blank" xlink:show="new" text:style-name="Internet_20_link" text:visited-style-name="Visited_20_Internet_20_Link">hier</text:a>.</text:p>
      <text:p text:style-name="P97">Die weiteren Ausführungen passen also zu dem linken Fahrzeug. Wer die Lösung in der Mitte besser findet, muss die entsprechenden Anschlüsse auf dem Nano nutzen:</text:p>
      <text:list text:style-name="L8">
        <text:list-item>
          <text:p text:style-name="P99">2x GND jeweils für den einen und den anderen Motor </text:p>
        </text:list-item>
        <text:list-item>
          <text:p text:style-name="P99"><text:soft-page-break/>1x GND für den US-Sensor </text:p>
        </text:list-item>
        <text:list-item>
          <text:p text:style-name="P99">Pin 10 und 9 jeweils für den einen und den anderen Motor </text:p>
        </text:list-item>
        <text:list-item>
          <text:p text:style-name="P99">Pin 13 an „Echo“ des US-Sensors </text:p>
        </text:list-item>
        <text:list-item>
          <text:p text:style-name="P99">Pin 12 an „Trig“ des US-Sensors </text:p>
        </text:list-item>
        <text:list-item>
          <text:p text:style-name="P100">VCC muss mit 5V am Arduino verbunden werden. </text:p>
        </text:list-item>
      </text:list>
      <text:p text:style-name="P97">In der unteren Abbildung können die oben genannten Anschlussdetails nachvollzogen werden.</text:p>
      <text:p text:style-name="P98"><draw:frame draw:style-name="fr1" draw:name="Bild42" text:anchor-type="as-char" svg:width="9.654cm" svg:height="7.128cm" draw:z-index="41"><draw:image xlink:href="Pictures/1002D3580000213700001A3E1C75665B.svg" xlink:type="simple" xlink:show="embed" xlink:actuate="onLoad" draw:mime-type="image/svg+xml"/><draw:image xlink:href="Pictures/10000001000001920000013DC4823F16.png" xlink:type="simple" xlink:show="embed" xlink:actuate="onLoad" draw:mime-type="image/png"/></draw:frame><text:s/></text:p>
      <text:p text:style-name="P101">Nicht dargestellt ist die 9V Batterie, die mit dem Pluspol an „Vin“ und mit dem Minuspol an „GND“ des Arduinos angeschlossen werden muss. Es ist kein Problem, den Arduino trotz angeschlossener Batterie zum Programmieren mit dem USB-Anschluss am Rechner zu verbinden.</text:p>
      <text:p text:style-name="P97">Programmcode:</text:p>
      <text:p text:style-name="P102"><text:span text:style-name="Source_20_Text">#define trigPin 12</text:span></text:p>
      <text:p text:style-name="P102"><text:span text:style-name="Source_20_Text">#define echoPin 11</text:span></text:p>
      <text:p text:style-name="P102"><text:span text:style-name="Source_20_Text">#define mot1 10</text:span></text:p>
      <text:p text:style-name="P102"><text:span text:style-name="Source_20_Text">#define mot2 9</text:span></text:p>
      <text:p text:style-name="P102"><text:span text:style-name="Source_20_Text">void setup() {</text:span></text:p>
      <text:p text:style-name="P102"><text:span text:style-name="Source_20_Text">   pinMode(trigPin, OUTPUT);</text:span></text:p>
      <text:p text:style-name="P102"><text:span text:style-name="Source_20_Text">   pinMode(echoPin, INPUT);</text:span></text:p>
      <text:p text:style-name="P102"><text:span text:style-name="Source_20_Text">   pinMode(mot1, OUTPUT);</text:span></text:p>
      <text:p text:style-name="P102"><text:span text:style-name="Source_20_Text">   pinMode(mot2, OUTPUT);</text:span></text:p>
      <text:p text:style-name="P102"><text:span text:style-name="Source_20_Text">   }</text:span></text:p>
      <text:p text:style-name="P102"><text:span text:style-name="Source_20_Text">void loop() {</text:span></text:p>
      <text:p text:style-name="P102"><text:span text:style-name="Source_20_Text">   long duration, distance;</text:span></text:p>
      <text:p text:style-name="P102"><text:span text:style-name="Source_20_Text">   digitalWrite(trigPin, LOW);</text:span></text:p>
      <text:p text:style-name="P102"><text:span text:style-name="Source_20_Text">   delayMicroseconds(2);</text:span></text:p>
      <text:p text:style-name="P102"><text:span text:style-name="Source_20_Text">   digitalWrite(trigPin, HIGH);</text:span></text:p>
      <text:p text:style-name="P102"><text:span text:style-name="Source_20_Text">   delayMicroseconds(10);</text:span></text:p>
      <text:p text:style-name="P102"><text:span text:style-name="Source_20_Text">   digitalWrite(trigPin, LOW);</text:span></text:p>
      <text:p text:style-name="P102"><text:span text:style-name="Source_20_Text">   duration = pulseIn(echoPin, HIGH);</text:span></text:p>
      <text:p text:style-name="P102"><text:span text:style-name="Source_20_Text">   distance = (duration/2) / 29.1;</text:span></text:p>
      <text:p text:style-name="P102"><text:span text:style-name="Source_20_Text">   if (distance &lt; 12) {</text:span></text:p>
      <text:p text:style-name="P102"><text:soft-page-break/><text:span text:style-name="Source_20_Text">   digitalWrite(mot2, LOW);</text:span></text:p>
      <text:p text:style-name="P102"><text:span text:style-name="Source_20_Text">   delay(2000);</text:span></text:p>
      <text:p text:style-name="P102"><text:span text:style-name="Source_20_Text">   }</text:span></text:p>
      <text:p text:style-name="P102"><text:span text:style-name="Source_20_Text">else {</text:span></text:p>
      <text:p text:style-name="P102"><text:span text:style-name="Source_20_Text">   digitalWrite(mot1, HIGH);</text:span></text:p>
      <text:p text:style-name="P102"><text:span text:style-name="Source_20_Text">   digitalWrite(mot2, HIGH);</text:span></text:p>
      <text:p text:style-name="P102"><text:span text:style-name="Source_20_Text">   }</text:span></text:p>
      <text:p text:style-name="P103"><text:span text:style-name="Source_20_Text">} </text:span></text:p>
      <text:p text:style-name="P97">Zur Übertragung des Codes zum Mikrocontroller muss das Arduino-Board über die USB-Schnittstelle mit dem Computer verbunden sein. Der obige Programmcode kann über „Copy &amp; Paste“ von dieser Interseite in die Arduino IDE eingefügt werden.</text:p>
      <text:p text:style-name="P97">Den Robino vor der Programmierung aufbocken, damit die Räder frei drehen können. Nach dem Übertragen des Codes setzen sich nämlich die Motoren sofort in Bewegung. Wird die Verbindung zum Computer gelöst, bleiben die Motoren stehen. Beim Anschließen des 9V-Batterieblocks laufen sie sofort wieder an.</text:p>
      <text:p text:style-name="P97">Eine Funktionsprüfung kann so erfolgen, dass man eine Hand kurz vor den Sensor führt und darauf achtet, ob sich ein Motor abschaltet. Dann kann der erste Probelauf beginnen.</text:p>
      <text:p text:style-name="P96"/>
      <text:p text:style-name="P104"><text:bookmark text:name="Robino-II"/>Robino-II</text:p>
      <text:p text:style-name="P105">Der Robino soll so ausgestattet werden, dass er selbstständig einer schwarzen Linie folgen kann. Um das zu realisieren, wird das Fahrgestell des Robino I verwendet und der US-Sensor durch Infrarotsensoren ersetzt.</text:p>
      <text:p text:style-name="P106"><draw:frame draw:style-name="fr1" draw:name="Bild43" text:anchor-type="as-char" svg:width="11.716cm" svg:height="5.233cm" draw:z-index="42"><draw:image xlink:href="Pictures/1002EB310000396B00001C28A97E4272.svg" xlink:type="simple" xlink:show="embed" xlink:actuate="onLoad" draw:mime-type="image/svg+xml"/><draw:image xlink:href="Pictures/10000001000002B6000001553168F27E.png" xlink:type="simple" xlink:show="embed" xlink:actuate="onLoad" draw:mime-type="image/png"/></draw:frame><text:s/></text:p>
      <text:p text:style-name="P107">Geeignet dafür sind Sensoren des Typs TCRT5000. Sie bestehen aus einer infrarotes Licht aussendenden und einer lichtempfindlichen Diode. Die beiden Dioden sind voneinander abgeschirmt. Das ausgestrahlte Licht kann so die Fotodiode nicht direkt, sondern nur durch Reflexion erreichen.</text:p>
      <text:p text:style-name="P106"><draw:frame draw:style-name="fr2" draw:name="Bild44" text:anchor-type="as-char" svg:width="3.069cm" svg:height="2.997cm" draw:z-index="43"><draw:image xlink:href="Pictures/100034500000055E000006A36E4DD9CC.svg" xlink:type="simple" xlink:show="embed" xlink:actuate="onLoad" draw:mime-type="image/svg+xml"/><draw:image xlink:href="Pictures/100000010000004100000050B7A16405.png" xlink:type="simple" xlink:show="embed" xlink:actuate="onLoad" draw:mime-type="image/png"/></draw:frame><text:s/></text:p>
      <text:p text:style-name="P107"><text:soft-page-break/>Aus diesem Grund wird der Sensor zur Fahrbahn hin ausgerichtet. Die Intensität der Reflexionen hängt von unterschiedlichen Bedingungen ab wie dem Abstand vom Untergrund, ob er glänzend, hell oder dunkel ist und wie stark das Umgebungslicht ist. </text:p>
      <text:p text:style-name="P107">Bewährt hat sich, die Sensoren in einem Abstand von etwa 1 cm von der Reflexionsfläche anzuordnen. Die Linie, die dem Robino die Fahrtrichtung vorgeben soll, muss etwa 2 cm breit und darf nicht glänzend sein.</text:p>
      <text:p text:style-name="P106"><draw:frame draw:style-name="fr1" draw:name="Bild45" text:anchor-type="as-char" svg:width="7.091cm" svg:height="2.427cm" draw:z-index="44"><draw:image xlink:href="Pictures/100005C700001891000007140BC8ED08.svg" xlink:type="simple" xlink:show="embed" xlink:actuate="onLoad" draw:mime-type="image/svg+xml"/><draw:image xlink:href="Pictures/100000010000012900000056EB88332B.png" xlink:type="simple" xlink:show="embed" xlink:actuate="onLoad" draw:mime-type="image/png"/></draw:frame><text:s/></text:p>
      <text:p text:style-name="P107">Als besonders geeignet haben sich 19 mm breites schwarzes Gewebeklebeband (Tesa 4651) oder gleichbreite Streifen aus schwarzem Tonpapier erwiesen. Eine ca. 100 x 150 cm große Holztafel genügt für einen Testparcour.</text:p>
      <text:p text:style-name="P107">Um die Sensoren an den Arduino anbinden zu können, werden neben den beiden Modulen Widerstände von 100 Ohm und 10 Kiloohm benötigt. Hier der Schaltplan: </text:p>
      <text:p text:style-name="P106"><draw:frame draw:style-name="fr1" draw:name="Bild46" text:anchor-type="as-char" svg:width="11.21cm" svg:height="4.531cm" draw:z-index="45"><draw:image xlink:href="Pictures/1000D2960000221100000D351B7C7575.svg" xlink:type="simple" xlink:show="embed" xlink:actuate="onLoad" draw:mime-type="image/svg+xml"/><draw:image xlink:href="Pictures/100000010000019C000000A0FC8CA951.png" xlink:type="simple" xlink:show="embed" xlink:actuate="onLoad" draw:mime-type="image/png"/></draw:frame><text:s/></text:p>
      <text:p text:style-name="P107">Die Anschlüsse zum Arduino können an der folgenden Zeichnung und der Programmierung unten nachvollzogen werden:</text:p>
      <text:p text:style-name="P106"><draw:frame draw:style-name="fr1" draw:name="Bild47" text:anchor-type="as-char" svg:width="12.813cm" svg:height="6.172cm" draw:z-index="46"><draw:image xlink:href="Pictures/10034400000031B4000019C4CFEA06AE.svg" xlink:type="simple" xlink:show="embed" xlink:actuate="onLoad" draw:mime-type="image/svg+xml"/><draw:image xlink:href="Pictures/10000001000002590000013842B1A617.png" xlink:type="simple" xlink:show="embed" xlink:actuate="onLoad" draw:mime-type="image/png"/></draw:frame><text:s/></text:p>
      <text:p text:style-name="P107">Programmcode:</text:p>
      <text:p text:style-name="P108"><text:span text:style-name="Source_20_Text">int IRsensor1=2; </text:span></text:p>
      <text:p text:style-name="P108"><text:span text:style-name="Source_20_Text">int IRsensor2=4;</text:span></text:p>
      <text:p text:style-name="P108"><text:soft-page-break/><text:span text:style-name="Source_20_Text">int mot1=10; </text:span></text:p>
      <text:p text:style-name="P108"><text:span text:style-name="Source_20_Text">int mot2=12;</text:span></text:p>
      <text:p text:style-name="P108"><text:span text:style-name="Source_20_Text">void setup() {</text:span></text:p>
      <text:p text:style-name="P108"><text:span text:style-name="Source_20_Text">   pinMode(mot1, OUTPUT);    </text:span></text:p>
      <text:p text:style-name="P108"><text:span text:style-name="Source_20_Text">   pinMode(mot2, OUTPUT);</text:span></text:p>
      <text:p text:style-name="P108"><text:span text:style-name="Source_20_Text">   pinMode(IRsensor1, INPUT);</text:span></text:p>
      <text:p text:style-name="P108"><text:span text:style-name="Source_20_Text">   pinMode(IRsensor2, INPUT);</text:span></text:p>
      <text:p text:style-name="P108"><text:span text:style-name="Source_20_Text">   digitalWrite(IRsensor1, HIGH);</text:span></text:p>
      <text:p text:style-name="P108"><text:span text:style-name="Source_20_Text">   digitalWrite(IRsensor2, HIGH);</text:span></text:p>
      <text:p text:style-name="P108"><text:span text:style-name="Source_20_Text">}</text:span></text:p>
      <text:p text:style-name="P108"><text:span text:style-name="Source_20_Text">int sensorState=0;</text:span></text:p>
      <text:p text:style-name="P108"/>
      <text:p text:style-name="P108"><text:span text:style-name="Source_20_Text">void loop(){</text:span></text:p>
      <text:p text:style-name="P108"><text:span text:style-name="Source_20_Text"><text:s text:c="2"/>sensorState = digitalRead(IRsensor1);</text:span></text:p>
      <text:p text:style-name="P108"><text:span text:style-name="Source_20_Text"><text:s text:c="2"/>if (sensorState == LOW) {</text:span></text:p>
      <text:p text:style-name="P108"><text:span text:style-name="Source_20_Text">   <text:s/>digitalWrite(mot2, HIGH);</text:span></text:p>
      <text:p text:style-name="P108"><text:span text:style-name="Source_20_Text"><text:s text:c="2"/>}</text:span></text:p>
      <text:p text:style-name="P108"><text:span text:style-name="Source_20_Text"><text:s text:c="2"/>else {</text:span></text:p>
      <text:p text:style-name="P108"><text:span text:style-name="Source_20_Text">   <text:s/>digitalWrite(mot2, LOW);</text:span></text:p>
      <text:p text:style-name="P108"><text:span text:style-name="Source_20_Text"><text:s text:c="2"/>}</text:span></text:p>
      <text:p text:style-name="P108"><text:span text:style-name="Source_20_Text"><text:s text:c="2"/>sensorState = digitalRead(IRsensor2);</text:span></text:p>
      <text:p text:style-name="P108"><text:span text:style-name="Source_20_Text"><text:s text:c="2"/>if (sensorState == LOW) {</text:span></text:p>
      <text:p text:style-name="P108"><text:span text:style-name="Source_20_Text">   <text:s/>digitalWrite(mot1, HIGH);</text:span></text:p>
      <text:p text:style-name="P108"><text:span text:style-name="Source_20_Text"><text:s text:c="2"/>}</text:span></text:p>
      <text:p text:style-name="P108"><text:span text:style-name="Source_20_Text"><text:s text:c="2"/>else {</text:span></text:p>
      <text:p text:style-name="P108"><text:span text:style-name="Source_20_Text">   <text:s/>digitalWrite(mot1, LOW);</text:span></text:p>
      <text:p text:style-name="P108"><text:span text:style-name="Source_20_Text"><text:s text:c="2"/>}</text:span></text:p>
      <text:p text:style-name="P109"><text:span text:style-name="Source_20_Text">} </text:span></text:p>
      <text:p text:style-name="P107">Stellt man das Gefährt so auf die Linie, dass beide Sensoren auf die hellen Bereiche links und rechts neben dem Pfad ausgerichtet sind, laufen beide Motoren und der Roboter fährt geradeaus. Kommt der linke Sensor über Schwarz, wird der Motor auf dieser Seite angehalten und das Fahrzeug nach links gelenkt. Entsprechendes gilt für den rechten Sensor. Kommt er über Schwarz, wird der rechte Motor gestoppt und das Fahrzeug nach rechts gelenkt. Lässt man Roboter schräg auf den Pfad zusteuern, wird er die Linie zwischen seine Räder nehmen und dann auf Kurs bleiben. Wenn er genau im rechten Winkel auftrifft, wird er stoppen.</text:p>
      <text:p text:style-name="P105"/>
      <text:p text:style-name="P110"><text:bookmark text:name="Robino-III"/>Robino-III</text:p>
      <text:p text:style-name="P111"/>
      <text:p text:style-name="P111">Arduino-Boards stellen über ihre Ausgänge nur kleine Spannungen (3,3 und 5 V) und geringe Ströme (20 – 40 mA) bereit. Um Motoren zu betreiben, die energiehungriger sind, muss deren Versorgung direkt von der Stromquelle erfolgen und das Ein- und Ausschalten über externe Schalter realisiert werden.</text:p>
      <text:p text:style-name="P112">Für solche Schaltvorgänge sind Transistoren wie der „TIP 120 STM“ geeignet, die über drei Anschlüsse: Gate (Tor), Drain (Auslass) und Source (Quelle) verfügen.</text:p>
      <text:p text:style-name="P113"><text:soft-page-break/><draw:frame draw:style-name="fr1" draw:name="Bild48" text:anchor-type="as-char" svg:width="3.291cm" svg:height="3.445cm" draw:z-index="47"><draw:image xlink:href="Pictures/10000000000000960000009D56712752.jpg" xlink:type="simple" xlink:show="embed" xlink:actuate="onLoad" draw:mime-type="image/jpeg"/></draw:frame><text:s/></text:p>
      <text:p text:style-name="P112">Im Anschlussplan unten versorgt der 9V Block sowohl den Arduino UNO als auch den Motor mit Strom. Zur Programmierung wird der Arduino über USB mit dem Computer verbunden. </text:p>
      <text:p text:style-name="P113"><draw:frame draw:style-name="fr1" draw:name="Bild49" text:anchor-type="as-char" svg:width="11.481cm" svg:height="8.438cm" draw:z-index="48"><draw:image xlink:href="Pictures/1000000000000258000001B96C70C0B7.jpg" xlink:type="simple" xlink:show="embed" xlink:actuate="onLoad" draw:mime-type="image/jpeg"/></draw:frame><text:s/></text:p>
      <text:p text:style-name="P112">Wie die Abbildung oben zeigt, ist der Minuspol des 9V Blocks mit GND, der Pluspol mit einem Pin des Motors und Vin am Arduino verbunden. Das Gate des Tansistors ist mit Pin13, Drain ist mit dem Motor und Source mit GND verbunden. </text:p>
      <text:p text:style-name="P112">Zum Ausprobieren eignet sich das Programm „Blink“, das in der Arduino-Software als Beispiel geliefert wird. Immer wenn Pin13 auf „HIGH“ gesetzt wird, werden Drain und Source kurzgeschlossen: Strom fließt, der Motor läuft an.</text:p>
      <text:p text:style-name="P112">Genügt es nicht, Motoren nur an- und auszuschalten, sondern soll auch auf die Drehrichtung Einfluss genommen werden, wird ein Motorentreiber benötigt. Bewährt hat sich der L293D, mit zwei H-Brücken, die das Steuern von Motoren ermöglichen.</text:p>
      <text:p text:style-name="P114"><text:soft-page-break/><draw:frame draw:style-name="fr1" draw:name="Bild50" text:anchor-type="as-char" svg:width="14.617cm" svg:height="9.502cm" draw:z-index="59"><draw:image xlink:href="Pictures/1000000100000320000002083CC67CFA.png" xlink:type="simple" xlink:show="embed" xlink:actuate="onLoad" draw:mime-type="image/png"/></draw:frame></text:p>
      <text:p text:style-name="P114">Schaltschemata eines Zweibrückentreibers </text:p>
      <text:p text:style-name="P115">Der L293D kann dauerhaft bis zu 600 mA pro Kanal zur Verfügung stellen, was auch für energiehungrige Motoren hinreichend sein sollte. Die mittleren 4 Pins (4, 5 und 12, 13) sind aus kühlungstechnischen Gründen miteinander verbunden, wobei einer in Kontakt mit GND stehen muss ist. Die übrige Verdrahtung kann an der folgenden Übersicht und den anschließenden Erklärungen nachvollzogen werden:</text:p>
      <text:p text:style-name="P113"><draw:frame draw:style-name="fr1" draw:name="Bild51" text:anchor-type="as-char" svg:width="11.365cm" svg:height="10.664cm" draw:z-index="49"><draw:image xlink:href="Pictures/100000000000025800000233BF332930.jpg" xlink:type="simple" xlink:show="embed" xlink:actuate="onLoad" draw:mime-type="image/jpeg"/></draw:frame><text:s/></text:p>
      <text:p text:style-name="P115"><text:soft-page-break/>Der 9V Block versorgt das Arduino-Board und den L293D mit Strom. Dazu muss der Batterie-Pluspol mit Pin 8 am L293D und mit Vin am Arduino, der Batterie-Minuspol mit einem der Pins 4, 5, 12 oder 13 am L293D und mit GND am Arduino verbunden sein. Pin 16 des L293D wird mit dem 5V-Pin am Arduino zusammengeführt. In diesem Beispiel dienen die Pins 6, 9, 10 und 11 des Arduino als Steuerleitungen. Sie sind verbunden (in der genannten Reihenfolge) mit den Pins 2, 7, 15 und 10 am L293D.</text:p>
      <text:p text:style-name="P114"><draw:frame draw:style-name="fr1" draw:name="Bild52" text:anchor-type="as-char" svg:width="11.857cm" svg:height="12.607cm" draw:z-index="63"><draw:image xlink:href="Pictures/1000000000000285000002B12C96F431.jpg" xlink:type="simple" xlink:show="embed" xlink:actuate="onLoad" draw:mime-type="image/jpeg"/></draw:frame></text:p>
      <text:p text:style-name="P114">Realisierung der Anschlüsse zwischen Motoren, Treiber und Arduino Nano mithilfe eines Breadboards. </text:p>
      <text:p text:style-name="P115">Und so sieht das fertig bestückte Fahrzeug aus:</text:p>
      <text:p text:style-name="P113"><text:soft-page-break/><draw:frame draw:style-name="fr1" draw:name="Bild53" text:anchor-type="as-char" svg:width="10.853cm" svg:height="7.713cm" draw:z-index="50"><draw:image xlink:href="Pictures/10000000000002220000018476FAB9BC.jpg" xlink:type="simple" xlink:show="embed" xlink:actuate="onLoad" draw:mime-type="image/jpeg"/></draw:frame><text:s/></text:p>
      <text:p text:style-name="P115">Als Untersatz dient ein 9 x 14 cm großes Sperrholzbrettchen, das Platz bietet für die zwei Getriebemotoren und das Breadboard. Arduino Nano und Motorentreiber können dort eingesteckt und wie oben gezeigt verdrahtet werden.</text:p>
      <text:p text:style-name="P112">In dieser Zusammenstellung können zwei Motoren vollumfänglich gesteuert werden. Das heißt, sie können gestartet und gestoppt werden sowie vor- und rückwärts laufen.</text:p>
      <text:p text:style-name="P112">Eine Tischtennisballhälfte an der Unterseite hält das Fahrzeug in der Waage. </text:p>
      <text:p text:style-name="P113"><draw:frame draw:style-name="fr1" draw:name="Bild54" text:anchor-type="as-char" svg:width="11.363cm" svg:height="7.101cm" draw:z-index="51"><draw:image xlink:href="Pictures/1000000000000258000001772E7F8669.jpg" xlink:type="simple" xlink:show="embed" xlink:actuate="onLoad" draw:mime-type="image/jpeg"/></draw:frame><text:s/></text:p>
      <text:p text:style-name="P115">Wie das Fahrzeug programmiert werden kann zeigt der folgende Beispielcode. Mit ihm fährt das Fahrzeug ein Stück geradeaus, dreht auf der Stelle und kommt zum Ausgangspunkt zurück.</text:p>
      <text:p text:style-name="P116"><text:span text:style-name="Source_20_Text"><text:s/>void setup() {</text:span></text:p>
      <text:p text:style-name="P116"><text:span text:style-name="Source_20_Text">  pinMode(6, OUTPUT);</text:span></text:p>
      <text:p text:style-name="P116"><text:span text:style-name="Source_20_Text">  pinMode(9, OUTPUT);</text:span></text:p>
      <text:p text:style-name="P116"><text:span text:style-name="Source_20_Text">  pinMode(10, OUTPUT); </text:span></text:p>
      <text:p text:style-name="P116"><text:span text:style-name="Source_20_Text">  pinMode(11, OUTPUT); </text:span></text:p>
      <text:p text:style-name="P116"><text:span text:style-name="Source_20_Text">  </text:span></text:p>
      <text:p text:style-name="P116"><text:soft-page-break/><text:span text:style-name="Source_20_Text">  analogWrite(6, 150);</text:span></text:p>
      <text:p text:style-name="P116"><text:span text:style-name="Source_20_Text">  digitalWrite(9, LOW);</text:span></text:p>
      <text:p text:style-name="P116"><text:span text:style-name="Source_20_Text">  analogWrite(10, 150); </text:span></text:p>
      <text:p text:style-name="P116"><text:span text:style-name="Source_20_Text">  digitalWrite(11, LOW);</text:span></text:p>
      <text:p text:style-name="P116"><text:span text:style-name="Source_20_Text">  delay(3000); //beide Motoren 3s gleichsinnig mit regulierten Drehzahlen</text:span></text:p>
      <text:p text:style-name="P116"><text:span text:style-name="Source_20_Text">  digitalWrite(6, LOW);</text:span></text:p>
      <text:p text:style-name="P116"><text:span text:style-name="Source_20_Text">  digitalWrite(10, LOW);</text:span></text:p>
      <text:p text:style-name="P116"><text:span text:style-name="Source_20_Text">  delay(500); // beide Motoren stoppen kurz</text:span></text:p>
      <text:p text:style-name="P116"><text:span text:style-name="Source_20_Text">  analogWrite(9, 150); </text:span></text:p>
      <text:p text:style-name="P116"><text:span text:style-name="Source_20_Text">  analogWrite(10, 150);</text:span></text:p>
      <text:p text:style-name="P116"><text:span text:style-name="Source_20_Text">  delay(400); // Motoren drehen gegensinnig (auf der Stelle wenden)</text:span></text:p>
      <text:p text:style-name="P116"><text:span text:style-name="Source_20_Text">  digitalWrite(9, LOW);</text:span></text:p>
      <text:p text:style-name="P116"><text:span text:style-name="Source_20_Text">  digitalWrite(10, LOW);</text:span></text:p>
      <text:p text:style-name="P116"><text:span text:style-name="Source_20_Text">  delay(500); //beide Motoren stoppen kurz</text:span></text:p>
      <text:p text:style-name="P116"/>
      <text:p text:style-name="P116"><text:span text:style-name="Source_20_Text">  analogWrite(6, 150); </text:span></text:p>
      <text:p text:style-name="P116"><text:span text:style-name="Source_20_Text">  analogWrite(10, 150);</text:span></text:p>
      <text:p text:style-name="P116"><text:span text:style-name="Source_20_Text">  delay(3000); //beide Motoren 3s gleichsinnig mit regulierten Drehzahlen </text:span></text:p>
      <text:p text:style-name="P116"><text:span text:style-name="Source_20_Text">  digitalWrite(6, LOW); </text:span></text:p>
      <text:p text:style-name="P116"><text:span text:style-name="Source_20_Text">  digitalWrite(10, LOW);</text:span></text:p>
      <text:p text:style-name="P116"><text:span text:style-name="Source_20_Text">  } </text:span></text:p>
      <text:p text:style-name="P116"><text:span text:style-name="Source_20_Text">void loop() {  </text:span></text:p>
      <text:p text:style-name="P117"><text:span text:style-name="Source_20_Text">} </text:span></text:p>
      <text:p text:style-name="P111"/>
      <text:p text:style-name="P118"><text:bookmark text:name="Reaktionsspiel"/>Reaktionsspiel</text:p>
      <text:p text:style-name="P119"><draw:frame draw:style-name="fr4" draw:name="Bild59" text:anchor-type="char" svg:x="0.191cm" svg:y="0.392cm" svg:width="4.981cm" svg:height="13.152cm" draw:z-index="2"><draw:image xlink:href="Pictures/10000001000000C8000002109A215010.png" xlink:type="simple" xlink:show="embed" xlink:actuate="onLoad" draw:mime-type="image/png"/></draw:frame>Im Folgenden geht es darum, die Möglichkeiten eines 5-Tasten-Keyboards im Zusammenspiel mit einem Arduino zu erkunden. Das besondere daran ist, dass die Kommunikation zwischen Board und Arduino über einen einzelnen analogen Pin erfolgt. Dennoch wird jeder einzelne Tastendruck vom Arduino erkannt und kann so für die eigenen Zwecke genutzt werden.</text:p>
      <text:p text:style-name="P120">Fertige Keyboards gibt es für kleines Geld im Internet – <draw:frame draw:style-name="fr5" draw:name="Bild55" text:anchor-type="char" svg:x="10.183cm" svg:y="-0.011cm" svg:width="6.295cm" svg:height="4.009cm" draw:z-index="3"><draw:image xlink:href="Pictures/100000010000017C000000F2DF354D71.png" xlink:type="simple" xlink:show="embed" xlink:actuate="onLoad" draw:mime-type="image/png"/></draw:frame>beispielsweise <text:a xlink:type="simple" xlink:href="https://www.reichelt.com/de/de/arduino-taster-modul-5-tasten-ard-button-5-p282672.html?CCOUNTRY=445&amp;LANGUAGE=en&amp;GROUPID=9020&amp;START=0&amp;OFFSET=16&amp;SID=9595ee818c6d3d4645f566863a0159296ca2d2ae0d18d8ae79931&amp;LANGUAGE=DE&amp;&amp;r=1" office:target-frame-name="_blank" xlink:show="new" text:style-name="Internet_20_link" text:visited-style-name="Visited_20_Internet_20_Link">hier</text:a>. Bastler können sich ein solches Board aber auch leicht selbst herstellen. Benötigt werden als Trägermaterial der Abschnitt einer Lochrasterplatine oder ähnliches, weiterhin 5 Taster, Widerstände und etwas Löterfahrung. Alle Details dazu finden sich in der Abbildung links.</text:p>
      <text:p text:style-name="P120">Eine erste Idee zur Nutzung des Keyboards besteht darin, ein einfaches Konzentrationsspiel zu programmieren: Über ein LCD-Display sollen nach dem Zufallsprinzip in schneller Folge eine der 5 Tasten angezeigt werden (1. Taste – 4. Taste – 3. <text:soft-page-break/>Taste usw.), die dann innerhalb kurzer Zeit gedrückt werden muss. Je nachdem ob das gelingt oder nicht, gibt es eine entsprechende Rückmeldung auf dem Display. Parallel dazu werden die erfolgreichen Versuche gezählt und im Vergleich mit der absoluten Zahl der gestellten Aufgaben angezeigt.</text:p>
      <text:p text:style-name="P120">Um das zu realisieren werden neben den nötigen Steckbrücken, das Keyboard, ein LCD-Display mit I2C-Interface und ein Arduino-Board benötigt. Das I2C-Interface findet sich auf der Rückseite des Displays.</text:p>
      <text:p text:style-name="P120"><text:span text:style-name="Strong_20_Emphasis">Anschlüsse:</text:span></text:p>
      <text:p text:style-name="P121"><draw:frame draw:style-name="fr4" draw:name="Bild60" text:anchor-type="char" svg:x="0.113cm" svg:y="0.418cm" svg:width="5.44cm" svg:height="3.937cm" draw:z-index="9"><draw:image xlink:href="Pictures/1000000100000101000000BA1A1C2036.png" xlink:type="simple" xlink:show="embed" xlink:actuate="onLoad" draw:mime-type="image/png"/></draw:frame><draw:frame draw:style-name="fr5" draw:name="Bild56" text:anchor-type="char" svg:x="8.871cm" svg:y="0.002cm" svg:width="8.059cm" svg:height="2.958cm" draw:z-index="7"><draw:image xlink:href="Pictures/1000000100000196000000956B5E251F.png" xlink:type="simple" xlink:show="embed" xlink:actuate="onLoad" draw:mime-type="image/png"/></draw:frame><text:span text:style-name="Strong_20_Emphasis"/></text:p>
      <text:p text:style-name="P121"><text:span text:style-name="Strong_20_Emphasis"/></text:p>
      <text:p text:style-name="P121"><text:span text:style-name="Strong_20_Emphasis"/></text:p>
      <text:p text:style-name="P121"><text:span text:style-name="Strong_20_Emphasis"/></text:p>
      <text:p text:style-name="P121"><text:span text:style-name="Strong_20_Emphasis"/></text:p>
      <text:p text:style-name="P121">I2C-Interface mit vier Anschlüssen (von</text:p>
      <text:p text:style-name="P121">oben nach unten): GND, VCC, SDA, SCL</text:p>
      <text:p text:style-name="P120"/>
      <text:p text:style-name="P120">Das Keyboard wird ebenfalls vom Arduino über 5V und GND mit Strom versorgt. Die Datenleitung führt zum analogen Pin 0 (A0). An der folgende Abbildung kann die Verkabelung noch einmal nachvollzogen werden.</text:p>
      <text:p text:style-name="P122"><draw:frame draw:style-name="fr1" draw:name="Bild57" text:anchor-type="as-char" svg:width="8.779cm" svg:height="8.304cm" draw:z-index="54"><draw:image xlink:href="Pictures/1000000000000303000001DA04021F5C.jpg" xlink:type="simple" xlink:show="embed" xlink:actuate="onLoad" draw:mime-type="image/jpeg"/></draw:frame><text:s/></text:p>
      <text:p text:style-name="P120"><text:span text:style-name="Strong_20_Emphasis">Programmcode:</text:span></text:p>
      <text:p text:style-name="P123"><text:span text:style-name="Source_20_Text">#include &lt;Wire.h&gt;</text:span></text:p>
      <text:p text:style-name="P123"><text:span text:style-name="Source_20_Text">#include &lt;LiquidCrystal_I2C.h&gt;</text:span></text:p>
      <text:p text:style-name="P123"/>
      <text:p text:style-name="P123"><text:soft-page-break/><text:span text:style-name="Source_20_Text">LiquidCrystal_I2C lcd(0x27, 20, 4); <text:s/>// das Display hat 20 Zeichen in jeweils vier Zeilen</text:span></text:p>
      <text:p text:style-name="P123"><text:span text:style-name="Source_20_Text">int s;</text:span></text:p>
      <text:p text:style-name="P123"><text:span text:style-name="Source_20_Text">int zahl = 0;</text:span></text:p>
      <text:p text:style-name="P123"><text:span text:style-name="Source_20_Text">int gesamt = 0;</text:span></text:p>
      <text:p text:style-name="P123"><text:span text:style-name="Source_20_Text">int tastenwerte[5] = {50, 200, 400, 600, 800};</text:span></text:p>
      <text:p text:style-name="P123"><text:span text:style-name="Source_20_Text">int anzahl = 5; // Anzahl der Tasten</text:span></text:p>
      <text:p text:style-name="P123"><text:span text:style-name="Source_20_Text">int messwert; <text:s/>// Messwert</text:span></text:p>
      <text:p text:style-name="P123"><text:span text:style-name="Source_20_Text">int taste = -1; </text:span></text:p>
      <text:p text:style-name="P123"/>
      <text:p text:style-name="P123"><text:span text:style-name="Source_20_Text">void setup() {</text:span></text:p>
      <text:p text:style-name="P123"><text:span text:style-name="Source_20_Text"><text:s text:c="2"/>lcd.begin(); // Display wird gestartet</text:span></text:p>
      <text:p text:style-name="P123"><text:span text:style-name="Source_20_Text"><text:s text:c="2"/>lcd.backlight(); <text:s/>// Display wird beleuchtet</text:span></text:p>
      <text:p text:style-name="P123"><text:span text:style-name="Source_20_Text">}</text:span></text:p>
      <text:p text:style-name="P123"/>
      <text:p text:style-name="P123"><text:span text:style-name="Source_20_Text">void loop() {</text:span></text:p>
      <text:p text:style-name="P123"><text:span text:style-name="Source_20_Text"><text:s text:c="2"/>s = random(1, 6);</text:span></text:p>
      <text:p text:style-name="P123"><text:span text:style-name="Source_20_Text"><text:s text:c="2"/>lcd.clear(); //Display wird gelöscht</text:span></text:p>
      <text:p text:style-name="P123"><text:span text:style-name="Source_20_Text"><text:s text:c="2"/>lcd.setCursor(0, 0); //0. Spalte, 1. Zeile</text:span></text:p>
      <text:p text:style-name="P123"><text:span text:style-name="Source_20_Text"><text:s text:c="2"/>lcd.print(s);</text:span></text:p>
      <text:p text:style-name="P123"><text:span text:style-name="Source_20_Text"><text:s text:c="2"/>lcd.print(". Taste");</text:span></text:p>
      <text:p text:style-name="P123"><text:span text:style-name="Source_20_Text"><text:s text:c="2"/>delay(2000);</text:span></text:p>
      <text:p text:style-name="P123"><text:span text:style-name="Source_20_Text"><text:s text:c="2"/>messwert = analogRead(0); // Messwerte auslesen</text:span></text:p>
      <text:p text:style-name="P123"><text:span text:style-name="Source_20_Text"><text:s text:c="2"/>taste = umwandeln(messwert); // Messwerte <text:s/>in Zahlen 1 bis 5 umwandeln</text:span></text:p>
      <text:p text:style-name="P123"/>
      <text:p text:style-name="P123"><text:span text:style-name="Source_20_Text"><text:s text:c="2"/>if (taste == s) { // Wenn taste gleich altertaste, dann ...</text:span></text:p>
      <text:p text:style-name="P123"><text:span text:style-name="Source_20_Text"><text:s text:c="4"/>zahl++;</text:span></text:p>
      <text:p text:style-name="P123"><text:span text:style-name="Source_20_Text"><text:s text:c="4"/>lcd.clear();</text:span></text:p>
      <text:p text:style-name="P123"><text:span text:style-name="Source_20_Text"><text:s text:c="4"/>lcd.print("Prima!"); //... gib "Prima!" aus ...</text:span></text:p>
      <text:p text:style-name="P123"><text:span text:style-name="Source_20_Text"><text:s text:c="4"/>//tone(8,392,500);</text:span></text:p>
      <text:p text:style-name="P123"><text:span text:style-name="Source_20_Text"><text:s text:c="4"/>//delay(500);</text:span></text:p>
      <text:p text:style-name="P123"><text:span text:style-name="Source_20_Text"><text:s text:c="4"/>//tone(8,440,1000); </text:span></text:p>
      <text:p text:style-name="P123"><text:span text:style-name="Source_20_Text"><text:s text:c="2"/>}</text:span></text:p>
      <text:p text:style-name="P123"><text:span text:style-name="Source_20_Text"><text:s text:c="2"/>else {</text:span></text:p>
      <text:p text:style-name="P123"><text:span text:style-name="Source_20_Text"><text:s text:c="4"/>lcd.clear();</text:span></text:p>
      <text:p text:style-name="P123"><text:span text:style-name="Source_20_Text"><text:s text:c="4"/>lcd.print("Uups!"); //... andernfalls "Uups!"</text:span></text:p>
      <text:p text:style-name="P123"><text:span text:style-name="Source_20_Text"><text:s text:c="4"/>//tone(8, 262, 1000);</text:span></text:p>
      <text:p text:style-name="P123"><text:span text:style-name="Source_20_Text"><text:s text:c="2"/>}</text:span></text:p>
      <text:p text:style-name="P123"/>
      <text:p text:style-name="P123"><text:span text:style-name="Source_20_Text"><text:s text:c="2"/>// Egebnisanzeige: Zahl der richtigen im Vergleich zu allen Aufgaben</text:span></text:p>
      <text:p text:style-name="P123"><text:span text:style-name="Source_20_Text"><text:s text:c="2"/>gesamt++;</text:span></text:p>
      <text:p text:style-name="P123"><text:span text:style-name="Source_20_Text"><text:s text:c="2"/>lcd.setCursor(0, 2); //0. Spalte, 2. Zeile</text:span></text:p>
      <text:p text:style-name="P123"><text:span text:style-name="Source_20_Text"><text:s text:c="2"/>lcd.print(zahl);</text:span></text:p>
      <text:p text:style-name="P123"><text:span text:style-name="Source_20_Text"><text:s text:c="2"/>lcd.print(" von ");</text:span></text:p>
      <text:p text:style-name="P123"><text:span text:style-name="Source_20_Text"><text:s text:c="2"/>lcd.print(gesamt);</text:span></text:p>
      <text:p text:style-name="P123"><text:span text:style-name="Source_20_Text"><text:s text:c="2"/>delay(2000);</text:span></text:p>
      <text:p text:style-name="P123"><text:span text:style-name="Source_20_Text"><text:s text:c="2"/>lcd.clear();</text:span></text:p>
      <text:p text:style-name="P123"><text:span text:style-name="Source_20_Text"><text:s text:c="2"/>delay(500);</text:span></text:p>
      <text:p text:style-name="P123"><text:span text:style-name="Source_20_Text">}</text:span></text:p>
      <text:p text:style-name="P123"/>
      <text:p text:style-name="P123"><text:span text:style-name="Source_20_Text">int umwandeln(int input) {</text:span></text:p>
      <text:p text:style-name="P123"><text:span text:style-name="Source_20_Text"><text:s text:c="2"/>int k;</text:span></text:p>
      <text:p text:style-name="P123"><text:span text:style-name="Source_20_Text"><text:s text:c="2"/>for (k = 0; k &lt; anzahl; k++) {</text:span></text:p>
      <text:p text:style-name="P123"><text:soft-page-break/><text:span text:style-name="Source_20_Text"><text:s text:c="4"/>if (input &lt; <text:s/>tastenwerte[k])</text:span></text:p>
      <text:p text:style-name="P123"><text:span text:style-name="Source_20_Text"><text:s text:c="4"/>{</text:span></text:p>
      <text:p text:style-name="P123"><text:span text:style-name="Source_20_Text"><text:s text:c="6"/>return k + 1;</text:span></text:p>
      <text:p text:style-name="P123"><text:span text:style-name="Source_20_Text"><text:s text:c="4"/>}</text:span></text:p>
      <text:p text:style-name="P123"><text:span text:style-name="Source_20_Text"><text:s text:c="2"/>}</text:span></text:p>
      <text:p text:style-name="P124"><text:span text:style-name="Source_20_Text">}</text:span></text:p>
      <text:p text:style-name="P125"/>
      <text:p text:style-name="P125"><draw:frame draw:style-name="fr4" draw:name="Bild58" text:anchor-type="char" svg:x="0.055cm" svg:y="0.095cm" svg:width="3.06cm" svg:height="5.554cm" draw:z-index="11"><draw:image xlink:href="Pictures/10000001000000A8000001318AA6303F.png" xlink:type="simple" xlink:show="embed" xlink:actuate="onLoad" draw:mime-type="image/png"/></draw:frame>Die Erfolgs- und Misserfolgsanzeigen auf dem Display können auch akustisch untermalt werden. Dazu muss zusätzlich ein Lautsprecher oder ein Piezo-Buzzer an Pin 8 und GND des Arduino angeschlossen und die entsprechenden Passagen im obigen Code freigegeben werden (die doppelten Schrägstriche vor „tone“ und „delay“ entfernen).</text:p>
      <text:p text:style-name="P119"/>
      <text:p text:style-name="P119"/>
      <text:p text:style-name="P119"/>
      <text:p text:style-name="P119"/>
      <text:p text:style-name="P119"/>
      <text:p text:style-name="P126">Lautsprecher</text:p>
      <text:p text:style-name="P126">und Buzzer</text:p>
      <text:p text:style-name="P126"/>
      <text:p text:style-name="P127"><text:bookmark text:name="Robino-IV"/>Robino-IV</text:p>
      <text:p text:style-name="P128"><text:span text:style-name="T21">Die diesem Kapitel zugrunde liegende Idee ist, ein programmierbares Fahrzeug fernzusteuern. Mit dem </text:span><text:a xlink:type="simple" xlink:href="https://mint-unt.de/fernlenkung-mit-microbit/" office:target-frame-name="_blank" xlink:show="new" text:style-name="Internet_20_link" text:visited-style-name="Visited_20_Internet_20_Link"><text:span text:style-name="T21">Micro:bit</text:span></text:a><text:span text:style-name="T21"> oder einem Board der </text:span><text:a xlink:type="simple" xlink:href="https://mint-unt.de/fernsteuerung/" office:target-frame-name="_blank" xlink:show="new" text:style-name="Internet_20_link" text:visited-style-name="Visited_20_Internet_20_Link"><text:span text:style-name="T21">Calliope </text:span></text:a><text:span text:style-name="T21">gGmbH ist das gut möglich, weil darauf Bluetooth-Technik und zwei Tasten integriert sind.</text:span></text:p>
      <text:p text:style-name="P129"><text:span text:style-name="T21">Beim Arduino wird das Manko mit Bluetooth-Modulen und dem 5-Tasten-Keyboard aus dem </text:span><text:a xlink:type="simple" xlink:href="https://mint-unt.de/keyboard/" office:target-frame-name="_blank" xlink:show="new" text:style-name="Internet_20_link" text:visited-style-name="Visited_20_Internet_20_Link"><text:span text:style-name="T21">vorausgegangen Kapitel</text:span></text:a><text:span text:style-name="T21"> behoben. Alle benötigten Teile – außer den Jumperkabeln – zeigt die Abbildung unten.</text:span></text:p>
      <text:p text:style-name="P130"><draw:frame draw:style-name="fr1" draw:name="Bild61" text:anchor-type="as-char" svg:width="15.871cm" svg:height="5.325cm" draw:z-index="60"><draw:image xlink:href="Pictures/10000001000003200000010711E26B30.png" xlink:type="simple" xlink:show="embed" xlink:actuate="onLoad" draw:mime-type="image/png"/></draw:frame><text:s/></text:p>
      <text:p text:style-name="P131"><text:soft-page-break/>Der Zusammenbau des Fahrzeugs kann so erfolgen: Motoren mit Kabeln ausstatten. Dazu Stifte der Jumperkabel in das Loch der Kontaktbleche stecken und mit Kleber fixieren (Abbildung unten links).</text:p>
      <text:p text:style-name="P132"><draw:frame draw:style-name="fr1" draw:name="Bild62" text:anchor-type="as-char" svg:width="15.596cm" svg:height="6.551cm" draw:z-index="74"><draw:image xlink:href="Pictures/10000001000003200000015089B86966.png" xlink:type="simple" xlink:show="embed" xlink:actuate="onLoad" draw:mime-type="image/png"/></draw:frame></text:p>
      <text:p text:style-name="P132">Jumperkabel mit Stift und Buchse </text:p>
      <text:p text:style-name="P131">Damit die anderen Enden randscharf in die Löcher des Motorentreiber passen, empfiehlt es sich (wie oben rechts gezeigt) die Kappe am anderen Ende (wie unten gezeigt) abzuziehen und das metallische Ende mit einer Flachzange zusammenpressen oder mit einem Hammer flachklopfen.</text:p>
      <text:p text:style-name="P131">Anschließend die Motoren und Tischtennisballhälfte (wie in der ersten Skizze ersichtlich) mit Heißkleber auf bzw. unter dem Brettchen fixieren.</text:p>
      <text:p text:style-name="P131">In der DIY-Szene werden beim Anschließen des Bluetooth-Moduls unterschiedliche Wege beschritten:</text:p>
      <text:list text:style-name="L9">
        <text:list-item>
          <text:p text:style-name="P133">über digitale Pins mit und ohne Spannungsteiler </text:p>
        </text:list-item>
        <text:list-item>
          <text:p text:style-name="P134">direkt über RX/TX </text:p>
        </text:list-item>
      </text:list>
      <text:p text:style-name="P135">In der Zeichnung unten ist das HC-05 Modul über einen Spannungsteiler und über die Pins 3 und 4 realisiert. Sowohl das HC-05 als auch das 5-Tasten Keybord beziehen ihren Strom von 5V Pin des Nano. GND kann direkt von der Batterie oder einem beliebigen GND Pin am Nano abgegriffen werden.</text:p>
      <text:p text:style-name="P130"><text:soft-page-break/><draw:frame draw:style-name="fr1" draw:name="Bild63" text:anchor-type="as-char" svg:width="14.813cm" svg:height="8.962cm" draw:z-index="61"><draw:image xlink:href="Pictures/10000001000002580000016BD24EAC02.png" xlink:type="simple" xlink:show="embed" xlink:actuate="onLoad" draw:mime-type="image/png"/></draw:frame><text:s/></text:p>
      <text:p text:style-name="P129">Hier noch die nötige Programmierung für das Steuerteil.</text:p>
      <text:p text:style-name="P136"><text:span text:style-name="Source_20_Text">#include &lt;SoftwareSerial.h&gt;</text:span></text:p>
      <text:p text:style-name="P136"><text:span text:style-name="Source_20_Text">#define rxPin 3</text:span></text:p>
      <text:p text:style-name="P136"><text:span text:style-name="Source_20_Text">#define txPin 4</text:span></text:p>
      <text:p text:style-name="P136"/>
      <text:p text:style-name="P136"><text:span text:style-name="Source_20_Text">int button;</text:span></text:p>
      <text:p text:style-name="P136"><text:span text:style-name="Source_20_Text">int value = 0;</text:span></text:p>
      <text:p text:style-name="P136"><text:span text:style-name="Source_20_Text">#define nobutton 0</text:span></text:p>
      <text:p text:style-name="P136"><text:span text:style-name="Source_20_Text">#define button1 1</text:span></text:p>
      <text:p text:style-name="P136"><text:span text:style-name="Source_20_Text">#define button2 2</text:span></text:p>
      <text:p text:style-name="P136"><text:span text:style-name="Source_20_Text">#define button3 3</text:span></text:p>
      <text:p text:style-name="P136"><text:span text:style-name="Source_20_Text">#define button4 4</text:span></text:p>
      <text:p text:style-name="P136"><text:span text:style-name="Source_20_Text">#define button5 5</text:span></text:p>
      <text:p text:style-name="P136"><text:span text:style-name="Source_20_Text">int readbutton()</text:span></text:p>
      <text:p text:style-name="P136"><text:span text:style-name="Source_20_Text">{</text:span></text:p>
      <text:p text:style-name="P136"><text:span text:style-name="Source_20_Text"><text:s text:c="2"/>value = analogRead(A0);</text:span></text:p>
      <text:p text:style-name="P136"><text:span text:style-name="Source_20_Text"><text:s text:c="2"/>if (value &gt; 1000) //Wert 1023</text:span></text:p>
      <text:p text:style-name="P136"><text:span text:style-name="Source_20_Text"><text:s text:c="4"/>return nobutton;</text:span></text:p>
      <text:p text:style-name="P136"><text:span text:style-name="Source_20_Text"><text:s text:c="2"/>if (value &lt; 20) //Wert bei 10</text:span></text:p>
      <text:p text:style-name="P136"><text:span text:style-name="Source_20_Text"><text:s text:c="4"/>return button1;</text:span></text:p>
      <text:p text:style-name="P136"><text:span text:style-name="Source_20_Text"><text:s text:c="2"/>if (value &lt; 180) //Wert bei 140</text:span></text:p>
      <text:p text:style-name="P136"><text:span text:style-name="Source_20_Text"><text:s text:c="4"/>return button2;</text:span></text:p>
      <text:p text:style-name="P136"><text:span text:style-name="Source_20_Text"><text:s text:c="2"/>if (value &lt; 370) //Wert bei 330</text:span></text:p>
      <text:p text:style-name="P136"><text:span text:style-name="Source_20_Text"><text:s text:c="4"/>return button3;</text:span></text:p>
      <text:p text:style-name="P136"><text:span text:style-name="Source_20_Text"><text:s text:c="2"/>if (value &lt; 540) //Wert bei 500</text:span></text:p>
      <text:p text:style-name="P136"><text:span text:style-name="Source_20_Text"><text:s text:c="4"/>return button4;</text:span></text:p>
      <text:p text:style-name="P136"><text:span text:style-name="Source_20_Text"><text:s text:c="2"/>if (value &lt; 780) //Wert bei 740</text:span></text:p>
      <text:p text:style-name="P136"><text:span text:style-name="Source_20_Text"><text:s text:c="4"/>return button5;</text:span></text:p>
      <text:p text:style-name="P136"><text:span text:style-name="Source_20_Text">}</text:span></text:p>
      <text:p text:style-name="P136"><text:span text:style-name="Source_20_Text">SoftwareSerial mySerial = SoftwareSerial(rxPin, txPin);</text:span></text:p>
      <text:p text:style-name="P136"><text:span text:style-name="Source_20_Text">int state = 20;</text:span></text:p>
      <text:p text:style-name="P136"/>
      <text:p text:style-name="P136"><text:soft-page-break/><text:span text:style-name="Source_20_Text">void setup() {</text:span></text:p>
      <text:p text:style-name="P136"><text:span text:style-name="Source_20_Text"><text:s text:c="2"/>pinMode(rxPin, INPUT);</text:span></text:p>
      <text:p text:style-name="P136"><text:span text:style-name="Source_20_Text"><text:s text:c="2"/>pinMode(txPin, OUTPUT);</text:span></text:p>
      <text:p text:style-name="P136"/>
      <text:p text:style-name="P136"><text:span text:style-name="Source_20_Text"><text:s text:c="2"/>mySerial.begin(38400);</text:span></text:p>
      <text:p text:style-name="P136"><text:span text:style-name="Source_20_Text">}</text:span></text:p>
      <text:p text:style-name="P136"/>
      <text:p text:style-name="P136"><text:span text:style-name="Source_20_Text">void loop() {</text:span></text:p>
      <text:p text:style-name="P136"><text:span text:style-name="Source_20_Text"><text:s text:c="2"/>if (mySerial.available() &gt; 0) {</text:span></text:p>
      <text:p text:style-name="P136"><text:span text:style-name="Source_20_Text"><text:s text:c="4"/>state = mySerial.read();</text:span></text:p>
      <text:p text:style-name="P136"><text:span text:style-name="Source_20_Text"><text:s text:c="2"/>}</text:span></text:p>
      <text:p text:style-name="P136"><text:span text:style-name="Source_20_Text"><text:s text:c="2"/>button = readbutton();</text:span></text:p>
      <text:p text:style-name="P136"><text:span text:style-name="Source_20_Text"><text:s text:c="2"/>if (button == 0)</text:span></text:p>
      <text:p text:style-name="P136"><text:span text:style-name="Source_20_Text"><text:s text:c="4"/>mySerial.write("0");</text:span></text:p>
      <text:p text:style-name="P136"><text:span text:style-name="Source_20_Text"><text:s text:c="2"/>if (button == 1) {</text:span></text:p>
      <text:p text:style-name="P136"><text:span text:style-name="Source_20_Text"><text:s text:c="4"/>mySerial.write("1");</text:span></text:p>
      <text:p text:style-name="P136"><text:span text:style-name="Source_20_Text"><text:s text:c="2"/>}</text:span></text:p>
      <text:p text:style-name="P136"><text:span text:style-name="Source_20_Text"><text:s text:c="2"/>if (button == 2) {</text:span></text:p>
      <text:p text:style-name="P136"><text:span text:style-name="Source_20_Text"><text:s text:c="4"/>mySerial.write("2");</text:span></text:p>
      <text:p text:style-name="P136"><text:span text:style-name="Source_20_Text"><text:s text:c="2"/>}</text:span></text:p>
      <text:p text:style-name="P136"><text:span text:style-name="Source_20_Text"><text:s text:c="2"/>if (button == 3) {</text:span></text:p>
      <text:p text:style-name="P136"><text:span text:style-name="Source_20_Text"><text:s text:c="4"/>mySerial.write("3");</text:span></text:p>
      <text:p text:style-name="P136"><text:span text:style-name="Source_20_Text"><text:s text:c="2"/>}</text:span></text:p>
      <text:p text:style-name="P136"><text:span text:style-name="Source_20_Text"><text:s text:c="2"/>if (button == 4) {</text:span></text:p>
      <text:p text:style-name="P136"><text:span text:style-name="Source_20_Text"><text:s text:c="4"/>mySerial.write("4");</text:span></text:p>
      <text:p text:style-name="P136"><text:span text:style-name="Source_20_Text"><text:s text:c="2"/>}</text:span></text:p>
      <text:p text:style-name="P136"><text:span text:style-name="Source_20_Text"><text:s text:c="2"/>if (button == 5) {</text:span></text:p>
      <text:p text:style-name="P136"><text:span text:style-name="Source_20_Text"><text:s text:c="4"/>mySerial.write("5");</text:span></text:p>
      <text:p text:style-name="P136"><text:span text:style-name="Source_20_Text"><text:s text:c="2"/>}</text:span></text:p>
      <text:p text:style-name="P137"><text:span text:style-name="Source_20_Text">}</text:span></text:p>
      <text:p text:style-name="P131">Im Gegensatz zum Steuerteil sind die seriellen Schnittstellen beim Fahrzeug (Abbildung unten) direkt über RX und TX und ohne Spannungsteiler mit dem HC-05 verbunden.</text:p>
      <text:p text:style-name="P130"><text:soft-page-break/><draw:frame draw:style-name="fr1" draw:name="Bild64" text:anchor-type="as-char" svg:width="9.952cm" svg:height="12.958cm" draw:z-index="62"><draw:image xlink:href="Pictures/10000001000002580000034379C18DF5.png" xlink:type="simple" xlink:show="embed" xlink:actuate="onLoad" draw:mime-type="image/png"/></draw:frame><text:s/></text:p>
      <text:p text:style-name="P129">Und hier die zum Fahrzeug passende Programmierung:</text:p>
      <text:p text:style-name="P136"><text:span text:style-name="Source_20_Text"><text:span text:style-name="T22">#include &lt;SoftwareSerial.h&gt;</text:span></text:span></text:p>
      <text:p text:style-name="P136"><text:span text:style-name="Source_20_Text"><text:span text:style-name="T22">SoftwareSerial mySerial();</text:span></text:span></text:p>
      <text:p text:style-name="P136"><text:span text:style-name="Source_20_Text"><text:span text:style-name="T22">int state = 20;</text:span></text:span></text:p>
      <text:p text:style-name="P136"><text:span text:style-name="Source_20_Text"><text:span text:style-name="T22">int buttonState = 0;</text:span></text:span></text:p>
      <text:p text:style-name="P138"/>
      <text:p text:style-name="P136"><text:span text:style-name="Source_20_Text"><text:span text:style-name="T22">void setup() {</text:span></text:span></text:p>
      <text:p text:style-name="P136"><text:span text:style-name="Source_20_Text"><text:span text:style-name="T22"><text:s text:c="2"/>pinMode(11, OUTPUT);</text:span></text:span></text:p>
      <text:p text:style-name="P136"><text:span text:style-name="Source_20_Text"><text:span text:style-name="T22"><text:s text:c="2"/>pinMode(10, OUTPUT);</text:span></text:span></text:p>
      <text:p text:style-name="P136"><text:span text:style-name="Source_20_Text"><text:span text:style-name="T22"><text:s text:c="2"/>pinMode(9, OUTPUT);</text:span></text:span></text:p>
      <text:p text:style-name="P136"><text:span text:style-name="Source_20_Text"><text:span text:style-name="T22"><text:s text:c="2"/>pinMode(6, OUTPUT);</text:span></text:span></text:p>
      <text:p text:style-name="P138"/>
      <text:p text:style-name="P136"><text:span text:style-name="Source_20_Text"><text:span text:style-name="T22"><text:s text:c="2"/>Serial.begin(38400);</text:span></text:span></text:p>
      <text:p text:style-name="P136"><text:span text:style-name="Source_20_Text"><text:span text:style-name="T22">}</text:span></text:span></text:p>
      <text:p text:style-name="P138"/>
      <text:p text:style-name="P136"><text:span text:style-name="Source_20_Text"><text:span text:style-name="T22">void loop() {</text:span></text:span></text:p>
      <text:p text:style-name="P136"><text:span text:style-name="Source_20_Text"><text:span text:style-name="T22"><text:s text:c="2"/>if (Serial.available() &gt; 0) {</text:span></text:span></text:p>
      <text:p text:style-name="P136"><text:span text:style-name="Source_20_Text"><text:span text:style-name="T22"><text:s text:c="4"/>state = Serial.read();</text:span></text:span></text:p>
      <text:p text:style-name="P136"><text:span text:style-name="Source_20_Text"><text:span text:style-name="T22"><text:s text:c="2"/>}</text:span></text:span></text:p>
      <text:p text:style-name="P136"><text:soft-page-break/><text:span text:style-name="Source_20_Text"><text:span text:style-name="T22"><text:s text:c="2"/>if (state == '1') {</text:span></text:span></text:p>
      <text:p text:style-name="P136"><text:span text:style-name="Source_20_Text"><text:span text:style-name="T22"><text:s text:c="4"/>analogWrite(11, 150);</text:span></text:span></text:p>
      <text:p text:style-name="P136"><text:span text:style-name="Source_20_Text"><text:span text:style-name="T22"><text:s text:c="4"/>digitalWrite(10, LOW);</text:span></text:span></text:p>
      <text:p text:style-name="P136"><text:span text:style-name="Source_20_Text"><text:span text:style-name="T22"><text:s text:c="4"/>analogWrite(9, 150);</text:span></text:span></text:p>
      <text:p text:style-name="P136"><text:span text:style-name="Source_20_Text"><text:span text:style-name="T22"><text:s text:c="4"/>digitalWrite(6, LOW);</text:span></text:span></text:p>
      <text:p text:style-name="P136"><text:span text:style-name="Source_20_Text"><text:span text:style-name="T22"><text:s text:c="4"/>state = 0;</text:span></text:span></text:p>
      <text:p text:style-name="P136"><text:span text:style-name="Source_20_Text"><text:span text:style-name="T22"><text:s text:c="2"/>}</text:span></text:span></text:p>
      <text:p text:style-name="P136"><text:span text:style-name="Source_20_Text"><text:span text:style-name="T22"><text:s text:c="2"/>if (state == '2') {</text:span></text:span></text:p>
      <text:p text:style-name="P136"><text:span text:style-name="Source_20_Text"><text:span text:style-name="T22"><text:s text:c="4"/>digitalWrite(11, LOW); </text:span></text:span></text:p>
      <text:p text:style-name="P136"><text:span text:style-name="Source_20_Text"><text:span text:style-name="T22"><text:s text:c="4"/>digitalWrite(10, LOW);</text:span></text:span></text:p>
      <text:p text:style-name="P136"><text:span text:style-name="Source_20_Text"><text:span text:style-name="T22"><text:s text:c="4"/>analogWrite(9, 150);</text:span></text:span></text:p>
      <text:p text:style-name="P136"><text:span text:style-name="Source_20_Text"><text:span text:style-name="T22"><text:s text:c="4"/>digitalWrite(6, LOW);</text:span></text:span></text:p>
      <text:p text:style-name="P136"><text:span text:style-name="Source_20_Text"><text:span text:style-name="T22"><text:s text:c="4"/>state = 0;</text:span></text:span></text:p>
      <text:p text:style-name="P136"><text:span text:style-name="Source_20_Text"><text:span text:style-name="T22"><text:s text:c="2"/>}</text:span></text:span></text:p>
      <text:p text:style-name="P136"><text:span text:style-name="Source_20_Text"><text:span text:style-name="T22"><text:s text:c="2"/>if (state == '3') {</text:span></text:span></text:p>
      <text:p text:style-name="P136"><text:span text:style-name="Source_20_Text"><text:span text:style-name="T22"><text:s text:c="4"/>analogWrite(11, 150);</text:span></text:span></text:p>
      <text:p text:style-name="P136"><text:span text:style-name="Source_20_Text"><text:span text:style-name="T22"><text:s text:c="4"/>digitalWrite(10, LOW);</text:span></text:span></text:p>
      <text:p text:style-name="P136"><text:span text:style-name="Source_20_Text"><text:span text:style-name="T22"><text:s text:c="4"/>digitalWrite(9, LOW);</text:span></text:span></text:p>
      <text:p text:style-name="P136"><text:span text:style-name="Source_20_Text"><text:span text:style-name="T22"><text:s text:c="4"/>digitalWrite(6, LOW);</text:span></text:span></text:p>
      <text:p text:style-name="P136"><text:span text:style-name="Source_20_Text"><text:span text:style-name="T22"><text:s text:c="4"/>state = 0;</text:span></text:span></text:p>
      <text:p text:style-name="P136"><text:span text:style-name="Source_20_Text"><text:span text:style-name="T22"><text:s text:c="2"/>}</text:span></text:span></text:p>
      <text:p text:style-name="P136"><text:span text:style-name="Source_20_Text"><text:span text:style-name="T22"><text:s text:c="2"/>if (state == '4') {</text:span></text:span></text:p>
      <text:p text:style-name="P136"><text:span text:style-name="Source_20_Text"><text:span text:style-name="T22"><text:s text:c="4"/>digitalWrite(11, LOW); </text:span></text:span></text:p>
      <text:p text:style-name="P136"><text:span text:style-name="Source_20_Text"><text:span text:style-name="T22"><text:s text:c="4"/>analogWrite(10, 150); </text:span></text:span></text:p>
      <text:p text:style-name="P136"><text:span text:style-name="Source_20_Text"><text:span text:style-name="T22"><text:s text:c="4"/>digitalWrite(9, LOW);</text:span></text:span></text:p>
      <text:p text:style-name="P136"><text:span text:style-name="Source_20_Text"><text:span text:style-name="T22"><text:s text:c="4"/>analogWrite(6, 150);</text:span></text:span></text:p>
      <text:p text:style-name="P136"><text:span text:style-name="Source_20_Text"><text:span text:style-name="T22"><text:s text:c="4"/>state = 0;</text:span></text:span></text:p>
      <text:p text:style-name="P136"><text:span text:style-name="Source_20_Text"><text:span text:style-name="T22"><text:s text:c="2"/>}</text:span></text:span></text:p>
      <text:p text:style-name="P136"><text:span text:style-name="Source_20_Text"><text:span text:style-name="T22"><text:s text:c="2"/>/*if (state == '5') {</text:span></text:span></text:p>
      <text:p text:style-name="P136"><text:span text:style-name="Source_20_Text"><text:span text:style-name="T22"><text:s text:c="4"/>digitalWrite(11, LOW); </text:span></text:span></text:p>
      <text:p text:style-name="P136"><text:span text:style-name="Source_20_Text"><text:span text:style-name="T22"><text:s text:c="4"/>digitalWrite(10, LOW); </text:span></text:span></text:p>
      <text:p text:style-name="P136"><text:span text:style-name="Source_20_Text"><text:span text:style-name="T22"><text:s text:c="4"/>digitalWrite(9, LOW); </text:span></text:span></text:p>
      <text:p text:style-name="P136"><text:span text:style-name="Source_20_Text"><text:span text:style-name="T22"><text:s text:c="4"/>digitalWrite(6, LOW);</text:span></text:span></text:p>
      <text:p text:style-name="P136"><text:span text:style-name="Source_20_Text"><text:span text:style-name="T22"><text:s text:c="4"/>state = 0;</text:span></text:span></text:p>
      <text:p text:style-name="P136"><text:span text:style-name="Source_20_Text"><text:span text:style-name="T22"><text:s text:c="2"/>}*/</text:span></text:span></text:p>
      <text:p text:style-name="P136"><text:span text:style-name="Source_20_Text"><text:span text:style-name="T22"><text:s text:c="2"/>else if (state == '0') {</text:span></text:span></text:p>
      <text:p text:style-name="P136"><text:span text:style-name="Source_20_Text"><text:span text:style-name="T22"><text:s text:c="4"/>digitalWrite(11, LOW); </text:span></text:span></text:p>
      <text:p text:style-name="P136"><text:span text:style-name="Source_20_Text"><text:span text:style-name="T22"><text:s text:c="4"/>digitalWrite(10, LOW); </text:span></text:span></text:p>
      <text:p text:style-name="P136"><text:span text:style-name="Source_20_Text"><text:span text:style-name="T22"><text:s text:c="4"/>digitalWrite(9, LOW);</text:span></text:span></text:p>
      <text:p text:style-name="P136"><text:span text:style-name="Source_20_Text"><text:span text:style-name="T22"><text:s text:c="4"/>digitalWrite(6, LOW);</text:span></text:span></text:p>
      <text:p text:style-name="P136"><text:span text:style-name="Source_20_Text"><text:span text:style-name="T22"><text:s text:c="4"/>state = 0;</text:span></text:span></text:p>
      <text:p text:style-name="P136"><text:span text:style-name="Source_20_Text"><text:span text:style-name="T22"><text:s text:c="2"/>}</text:span></text:span></text:p>
      <text:p text:style-name="P137"><text:span text:style-name="Source_20_Text"><text:span text:style-name="T22">}</text:span></text:span></text:p>
      <text:p text:style-name="P139"><text:bookmark text:name="HC-05"/><text:soft-page-break/><text:span text:style-name="T23">HC-05 manipulieren</text:span></text:p>
      <text:p text:style-name="P139"><text:s/>Wenn sich zwei HC-05-Module nicht von selbst miteinander verbinden oder etwas anderes nicht gefällt, kann man dem auf den Grund gehen. Dazu kann das HC-05 auf die nachfolgend dargestellte Weise über Breabord und Jumperkabel mit einem Arduino Nano verbunden werden. Die Stromversorgung erfolgt über den USB-Anschluss des Rechners. Der Beschriftung auf den Geräten folgend muss RX vom HC-05 mit TX und TX vom HC-05 mit RX am Nano überkreuz verbunden werden.</text:p>
      <text:p text:style-name="P140"><draw:frame draw:style-name="fr1" draw:name="Bild75" text:anchor-type="as-char" svg:width="12.578cm" svg:height="9.747cm" draw:z-index="78"><draw:image xlink:href="Pictures/10000001000001900000015A83D48B15.png" xlink:type="simple" xlink:show="embed" xlink:actuate="onLoad" draw:mime-type="image/png"/></draw:frame></text:p>
      <text:p text:style-name="P140">RX ist in der Abbildung über einen Spannungsteiler mit D11 verbunden, weil oft zu lesen ist, dass das Modul sonst Schaden nehmen könnte. Eine Verbindung ohne Teiler ist in meinen Schaltungen stets ohne negative Folgen geblieben. </text:p>
      <text:p text:style-name="P141">Strom bekommt der HC-05 vom 5V Pin am Nano. Ansonsten wir GND mit GND verbunden.</text:p>
      <text:p text:style-name="P142">Wenn der Aufbau erfolgt ist, wird der Nano mit dem nachfolgendem Sketch programmiert. Es kann nötig sein, das Bluetooth-Modul vorher zu ziehen.</text:p>
      <text:p text:style-name="P143"><text:span text:style-name="Source_20_Text">#include &lt;SoftwareSerial.h&gt;</text:span></text:p>
      <text:p text:style-name="P143"><text:span text:style-name="Source_20_Text">SoftwareSerial mySerial(10, 11); //10 TX , 11 RX</text:span></text:p>
      <text:p text:style-name="P143"><text:span text:style-name="Source_20_Text">void setup() {</text:span></text:p>
      <text:p text:style-name="P143"><text:span text:style-name="Source_20_Text">Serial.begin(9600);</text:span></text:p>
      <text:p text:style-name="P143"><text:span text:style-name="Source_20_Text">Serial.println("AT-Befehle oben eingeben!");</text:span></text:p>
      <text:p text:style-name="P143"><text:span text:style-name="Source_20_Text">mySerial.begin(38400); //38400 für HC-05</text:span></text:p>
      <text:p text:style-name="P143"><text:span text:style-name="Source_20_Text">}</text:span></text:p>
      <text:p text:style-name="P143"><text:span text:style-name="Source_20_Text">void loop() {</text:span></text:p>
      <text:p text:style-name="P143"><text:soft-page-break/><text:span text:style-name="Source_20_Text">if (mySerial.available()) {</text:span></text:p>
      <text:p text:style-name="P143"><text:span text:style-name="Source_20_Text">Serial.write(mySerial.read());</text:span></text:p>
      <text:p text:style-name="P143"><text:span text:style-name="Source_20_Text">}</text:span></text:p>
      <text:p text:style-name="P143"><text:span text:style-name="Source_20_Text">if (Serial.available()) {</text:span></text:p>
      <text:p text:style-name="P143"><text:span text:style-name="Source_20_Text">mySerial.write(Serial.read());</text:span></text:p>
      <text:p text:style-name="P143"><text:span text:style-name="Source_20_Text">}</text:span></text:p>
      <text:p text:style-name="P143"><text:span text:style-name="Source_20_Text">}</text:span></text:p>
      <text:p text:style-name="P141">Nach der Programmierung wird der HC-05 in den so genannten AT-Modus versetzt. Dazu trennt man den Nano vom Strom und steckt das HC-05-Modul ins Breadboard. Es ist darauf zu achten, dass die vier inneren Pins des Moduls in die rot gekennzeichneten Öffnungen (siehe Abbildung oben) kommen. Die äußeren Pins bleiben unverbunden.</text:p>
      <text:p text:style-name="P141">Während der Nano wieder an den Strom angeschlossen wird, muss die kleine Taste rechts oberhalb der Pinleiste gedrückt sein. Wenn anschließend die Kontrollleuchte links neben dem kleinen Taster im 2-Sekunden-Takt zu blinken beginnt, kann der Taster losgelassen werden. In diesem Zustand kann das Modul mit sogenannten AT-Befehlen ausgelesen und programmiert werden.</text:p>
      <text:p text:style-name="P142">Möglich wird das mithilfe des seriellen Monitors, der in der IDE über „Werkzeuge“ oder die Tastenkombination „Umschalt+ Strg+ M“ aufgerufen werden kann. Dort wird die Baudrate auf „9600“ (<text:span text:style-name="Strong_20_Emphasis">nicht </text:span>38400) und „Sowohl NL als auch CR“ eingestellt. Zum Testen wird ein „AT“ in die Adresszeile getippt und auf „Senden“ geklickt oder die „Eingabetaste“  gedrückt. Wenn alles funktioniert, wird ein „OK“ als Antwort ausgegeben.</text:p>
      <text:p text:style-name="P142"><text:span text:style-name="Strong_20_Emphasis">Vorrangige AT-Kommandos sind:</text:span></text:p>
      <text:list text:style-name="L10">
        <text:list-item>
          <text:p text:style-name="P144">AT+PSWD=&lt;deine 4stellige PIN&gt;    –&gt;    Antwort: OK </text:p>
        </text:list-item>
        <text:list-item>
          <text:p text:style-name="P145">AT+PSWD?    –&gt;    Antwort: +PSWD:&lt;deine 4stellige Pin&gt; </text:p>
        </text:list-item>
      </text:list>
      <text:p text:style-name="P142"><text:span text:style-name="Strong_20_Emphasis">Die Rolle (Master=1 oder Slave=0) wird so eingstellt:</text:span></text:p>
      <text:list text:style-name="L11">
        <text:list-item>
          <text:p text:style-name="P146">AT+ROLE=&lt;0, 1&gt;  –&gt;    Abfrage: AT+ROLE? </text:p>
        </text:list-item>
      </text:list>
      <text:p text:style-name="P142"><text:span text:style-name="Strong_20_Emphasis">Die Baudrate wird zusammen mit dem Paritätsbit und dem Stoppbit (die beiden Nulllen hinter der Baudrate) so eingestellt:</text:span></text:p>
      <text:list text:style-name="L12">
        <text:list-item>
          <text:p text:style-name="P147">AT+UART=38400,0,0    –&gt;    Abfrage: AT+UART? </text:p>
        </text:list-item>
      </text:list>
      <text:p text:style-name="P142"><text:span text:style-name="Strong_20_Emphasis">Die eigene Adresse wird abgefragt mit:</text:span></text:p>
      <text:list text:style-name="L13">
        <text:list-item>
          <text:p text:style-name="P148">AT+ADDR?   </text:p>
        </text:list-item>
      </text:list>
      <text:p text:style-name="P142"><text:span text:style-name="Strong_20_Emphasis">Das Zurücksetzen des Moduls auf Werkseinstellungen erfolgt über:</text:span></text:p>
      <text:list text:style-name="L14">
        <text:list-item>
          <text:p text:style-name="P149">AT+ORGL  </text:p>
        </text:list-item>
      </text:list>
      <text:p text:style-name="P142"><text:soft-page-break/>Beim HC-05 gibt es verschiedene Connection Modes (CMODE 0 und 1).  Hier bedeutsam ist der CMODE 1, nur dann koppeln  sich HC-05 Module </text:p>
      <text:list text:style-name="L15">
        <text:list-item>
          <text:p text:style-name="P150">AT+CMODE=&lt;0 oder 1&gt;    –&gt;    Abfrage: AT+CMODE? </text:p>
        </text:list-item>
      </text:list>
      <text:p text:style-name="P142"><text:span text:style-name="Strong_20_Emphasis">Einstellungen für das Pairing zweier HC-Module</text:span></text:p>
      <text:p text:style-name="P142"><text:span text:style-name="Strong_20_Emphasis">Modul Nr. 1:</text:span></text:p>
      <text:list text:style-name="L16">
        <text:list-item>
          <text:p text:style-name="P151">CMODE: 1, ROLE=0 (Slave), PSWD wie Modul Nr. 2 </text:p>
        </text:list-item>
      </text:list>
      <text:p text:style-name="P142"><text:span text:style-name="Strong_20_Emphasis">Modul Nr. 2:</text:span></text:p>
      <text:list text:style-name="L17">
        <text:list-item>
          <text:p text:style-name="P152">CMODE: 1, ROLE=1 (Master), PSWD wie Modul Nr. 1 </text:p>
        </text:list-item>
      </text:list>
      <text:p text:style-name="P142">Mit diesen Einstellungen verbinden sich beide Module nach dem Einschalten (schnell blinkende Kontrollleuchten) von selbst nach kurzer Zeit. Die LEDs beider Module blinken dann im 2-Sekunden-Gleichtakt mit kurzem Doppelblinken.</text:p>
      <text:p text:style-name="P139"/>
      <text:p text:style-name="P153"><text:bookmark text:name="Arduino-GS"/>Arduino-GS</text:p>
      <text:p text:style-name="P128"><text:span text:style-name="T21">Dass es Grundschüler*innen ab Klassenstufe 3 gelingt, Mikrocontroller zu programmieren, kann anhand des Projekts „Vom rollfähigen zum programmierbaren Fahrzeug“ nachvollzogen werden. Der Beitrag ist zu finden im „Begleitband 5 zum Perspektivrahmen Sachunterricht“ der GDSU, erschienen im Klinkhardt-Verlag unter ISBN 978-3-7815-2433-0. Details dieses Projekts sind im Folgenden, aber auch </text:span><text:a xlink:type="simple" xlink:href="https://mint-unt.de/mobil-mit-calliope/" office:target-frame-name="_blank" xlink:show="new" text:style-name="Internet_20_link" text:visited-style-name="Visited_20_Internet_20_Link"><text:span text:style-name="T21">hier </text:span></text:a><text:span text:style-name="T21">ausgeführt. Ein dreidimensionales Modell des Fahrgestells und der darauf befestigten Motoren findet sich hier als </text:span><text:a xlink:type="simple" xlink:href="https://mint-unt.de/wp-content/uploads/2026/03/Mobil.zip" office:target-frame-name="_blank" xlink:show="new" text:style-name="Internet_20_link" text:visited-style-name="Visited_20_Internet_20_Link"><text:span text:style-name="T21">Download</text:span></text:a><text:span text:style-name="T21">. Zum Öffnen genügen Doppelklicks, weil in Laptop-Betriebssystemen 3D-Viewer integriert sind.</text:span></text:p>
      <text:p text:style-name="P131">Im ursprünglichen Projekt werden relativ teure Calliope minis (ca. 40 € pro Stück) als Mikrocontroller eingesetzt, weil deren Programmierung mit Blockcode einfach erscheint.</text:p>
      <text:p text:style-name="P131">Mit einem Arduino-Clone und ergänzender Hardware kann viel Geld gespart werden, allerdings muss in Kauf genommen werden, dass die Programmierung textgestützt erfolgen muss. </text:p>
      <text:p text:style-name="P129"><text:soft-page-break/><text:span text:style-name="T21">Hier eine Zusammenstellung der benötigten Bauteile. Die elektrischen und elektronischen sind mit Preisen vom Jahresende 2025 versehen, um den Unterschied zur Anschaffung eines Calliope mini ermessen zu können (</text:span><text:a xlink:type="simple" xlink:href="https://roboter-bausatz.de/" text:style-name="Internet_20_link" text:visited-style-name="Visited_20_Internet_20_Link"><text:span text:style-name="T21">Bezugsquelle</text:span></text:a><text:span text:style-name="T21">).</text:span></text:p>
      <text:p text:style-name="P129">Für ein programmierbares Fahrzeug werden die unten gezeigten Teile benötigt mit Gesamtkosten von etwa 15 €. Mit Heißkleber können sie leicht auf dem Tragbrettchen befestigt werden.</text:p>
      <text:p text:style-name="P130"><draw:frame draw:style-name="fr2" draw:name="Bild65" text:anchor-type="as-char" svg:width="15.48cm" svg:height="8.588cm" draw:z-index="64"><draw:image xlink:href="Pictures/1000000100000320000001D26821EEEE.png" xlink:type="simple" xlink:show="embed" xlink:actuate="onLoad" draw:mime-type="image/png"/></draw:frame><text:s/></text:p>
      <text:p text:style-name="P131">Das Tragbrettchen ist 9 x 14 cm groß. Angedacht ist 6 mm starkes Sperrholz, das von vielen Baumärkten vorgehalten und zugeschnitten wird. Feste Pappe genügt aber auch. Die Teile werden mit Heißkleber fixiert. Zur Stromversorgung dient ein 9V Batterieblock. Da er austauschbar bleiben muss, kann doppelseitiges Klebeband o. ä ein Abrutschen verhindern.</text:p>
      <text:p text:style-name="P131">Arduino Nano und Motorentreiber können einfach ins Breadboard gesteckt werden. Elektrische Verbindungen werden mit Jumperkabeln hergestellt.</text:p>
      <text:p text:style-name="P130"><text:soft-page-break/><draw:frame draw:style-name="fr1" draw:name="Bild66" text:anchor-type="as-char" svg:width="14.734cm" svg:height="5.26cm" draw:z-index="65"><draw:image xlink:href="Pictures/10000001000003200000010157CDF213.png" xlink:type="simple" xlink:show="embed" xlink:actuate="onLoad" draw:mime-type="image/png"/></draw:frame><text:s/></text:p>
      <text:p text:style-name="P131">Die Abbildung unten links zeigt die nötigen Kabelverbindungen. Rechts davon das dazu passende Anschlussschema.</text:p>
      <text:p text:style-name="P130"><draw:frame draw:style-name="fr1" draw:name="Bild67" text:anchor-type="as-char" svg:width="16.185cm" svg:height="3.687cm" draw:z-index="66"><draw:image xlink:href="Pictures/1000000100000320000000BB6D7C462B.png" xlink:type="simple" xlink:show="embed" xlink:actuate="onLoad" draw:mime-type="image/png"/></draw:frame><text:s/></text:p>
      <text:p text:style-name="P131">Die Löcher des Breadboards, in die Stifte des des Arduinos und des Motorentreibers passen, bzw. in die die Jumperkabel gesteckt werden, sind durch Kontaktbleche im Innern auf in der unten dargestellten Weise miteinander verbunden.</text:p>
      <text:p text:style-name="P130"><draw:frame draw:style-name="fr1" draw:name="Bild68" text:anchor-type="as-char" svg:width="15.988cm" svg:height="2.51cm" draw:z-index="67"><draw:image xlink:href="Pictures/10000001000002470000007F0500CD01.png" xlink:type="simple" xlink:show="embed" xlink:actuate="onLoad" draw:mime-type="image/png"/></draw:frame><text:s/></text:p>
      <text:p text:style-name="P131">Die Bleche sind unterseits von einem doppelseitigen Klebeband verdeckt. Sie können einzeln herausgelöst werden können. Der Teil in der Mitte verdeutlicht die Anordnung der Bleche und wie lang sie sind: Zwei lange Paare an den Seiten des Breadbords, quer dazu in zwei Reihen viele kurze Bleche, die immer jeweils 5 Löcher miteinander verbinden.</text:p>
      <text:p text:style-name="P131">Mit diesem Wissen kann nachvollzogen werden, dass sowohl beim Nano als auch beim Motorentreiber alle Kontakte elektrisch <text:soft-page-break/>voneinander getrennt sind. Für die gewünschten Funktionen müssen sie über Leitungsdrähte miteinander verbunden werden.</text:p>
      <text:p text:style-name="P131">Beim Hantieren des Fahrzeugs können hochstehende Jumperkabel Probleme machen: Sie werden entweder aus den Löchern gezogen oder die Kontaktenden brechen ab, wenn die Drähte zu oft umgebogen werden. Für eine häufige Verwendung der Fahrzeuge empfiehlt es sich, die Sache von vornherein stabil zu machen, indem die Kabel flach an das Breadbord angeschmiegt werden.</text:p>
      <text:p text:style-name="P131">Um das zu realisieren, müssen die Isolierhülsen entfernt und die Enden – wie unten gezeigt – umgeknickt werden. Mit etwas Heißkleber o. ä. kann sichergestellt werden, dass sich die blanken Teile auf dem Breadboard nicht berühren.</text:p>
      <text:p text:style-name="P130"><draw:frame draw:style-name="fr6" draw:name="Bild69" text:anchor-type="as-char" svg:y="-7.971cm" svg:width="16.538cm" svg:height="4.835cm" draw:z-index="68"><draw:image xlink:href="Pictures/1000000100000320000000F0A77B81C8.png" xlink:type="simple" xlink:show="embed" xlink:actuate="onLoad" draw:mime-type="image/png"/></draw:frame><text:s/></text:p>
      <text:p text:style-name="P129"><text:span text:style-name="T21">Zum Programmieren wird ein Editor benötigt, die Arduino IDE. Sie ist kostenfrei und kann zur Installation auf dem Rechner </text:span><text:a xlink:type="simple" xlink:href="https://www.arduino.cc/en/software/" office:target-frame-name="_blank" xlink:show="new" text:style-name="Internet_20_link" text:visited-style-name="Visited_20_Internet_20_Link"><text:span text:style-name="T21">hier </text:span></text:a><text:span text:style-name="T21">heruntergeladen werden. Empfohlen sei die „Legacy IDE (1.8.19)“ auf der Downloadseite weiter unten.</text:span></text:p>
      <text:p text:style-name="P131">Die IDE ähnelt einer Textverarbeitung, unterscheidet sich aber auch von ihr:</text:p>
      <text:p text:style-name="P130"><text:soft-page-break/><draw:frame draw:style-name="fr1" draw:name="Bild70" text:anchor-type="as-char" svg:width="9.326cm" svg:height="10.444cm" draw:z-index="69"><draw:image xlink:href="Pictures/10000001000001F4000002305C99CCA9.png" xlink:type="simple" xlink:show="embed" xlink:actuate="onLoad" draw:mime-type="image/png"/></draw:frame><text:s/></text:p>
      <text:p text:style-name="P136"><text:span text:style-name="Source_20_Text">/* Dies ist ein Beispiel, an dem nachvollzogen werden soll,</text:span></text:p>
      <text:p text:style-name="P136"><text:span text:style-name="Source_20_Text">wie sich die Arduino IDE von einem Textverarbeitungs-</text:span></text:p>
      <text:p text:style-name="P136"><text:span text:style-name="Source_20_Text">programm unterscheidet. Dass diese Textzeilen kein Teil</text:span></text:p>
      <text:p text:style-name="P136"><text:span text:style-name="Source_20_Text">der Programmierung sein sollen, ist durch Schrägstrich mit</text:span></text:p>
      <text:p text:style-name="P136"><text:span text:style-name="Source_20_Text">Stern am Anfang und Stern mit Schrägstrich am Ende festgelegt.</text:span></text:p>
      <text:p text:style-name="P136"><text:span text:style-name="Source_20_Text">Außerhalb dieser Markierungen wird Textcode automatisch</text:span></text:p>
      <text:p text:style-name="P136"><text:span text:style-name="Source_20_Text">erkannt und farblich hervorgehoben. Um Erklärungen in der</text:span></text:p>
      <text:p text:style-name="P136"><text:span text:style-name="Source_20_Text">gleichen Zeile des Programmcodes zu platzieren, müssen dem</text:span></text:p>
      <text:p text:style-name="P136"><text:span text:style-name="Source_20_Text">Erklärtext zwei Schrägstriche vorangestellt werden. */</text:span></text:p>
      <text:p text:style-name="P136"/>
      <text:p text:style-name="P136"><text:span text:style-name="Source_20_Text">void setup(){</text:span></text:p>
      <text:p text:style-name="P136"><text:span text:style-name="Source_20_Text">}</text:span></text:p>
      <text:p text:style-name="P136"><text:span text:style-name="Source_20_Text">void loop(){</text:span></text:p>
      <text:p text:style-name="P136"><text:span text:style-name="Source_20_Text">analogWrite(13,150); //mit diesem und dem Befehl darunter</text:span></text:p>
      <text:p text:style-name="P136"><text:span text:style-name="Source_20_Text">delay(1000); //wird die LED auf dem Nano für 1 Sekunde an-</text:span></text:p>
      <text:p text:style-name="P136"><text:span text:style-name="Source_20_Text">analogWrite(13,0); //und mit diesem und dem Befehl darunter</text:span></text:p>
      <text:p text:style-name="P136"><text:span text:style-name="Source_20_Text">delay(1000); //für 1 Sekunde ausgeschaltet</text:span></text:p>
      <text:p text:style-name="P136"><text:span text:style-name="Source_20_Text">}</text:span></text:p>
      <text:p text:style-name="P136"><text:span text:style-name="Source_20_Text">/* Die LED blinkt also im Sekundentakt*/</text:span></text:p>
      <text:p text:style-name="P136"/>
      <text:p text:style-name="P137"/>
      <text:p text:style-name="P131">Um das den Schüler*innen zu vermitteln, sollte ihnen der oben links angezeigten Text beispielsweise in einem Textverarbeitungsprogramm vorgehalten werden. Aufgabe soll sein, ihn durch „Copy &amp; Paste“ in die Arduino IDE einzufügen. <text:soft-page-break/>Dabei sind sowohl das Kopierverfahren bedeutsam als auch der Umstand, dass die IDE den Text analysiert und unter anderem darin enthaltenen Code farbig hervorhebt.</text:p>
      <text:p text:style-name="P130"><draw:frame draw:style-name="fr7" draw:name="Bild71" text:anchor-type="as-char" svg:y="-7.616cm" svg:width="6.588cm" svg:height="8.438cm" draw:z-index="70"><draw:image xlink:href="Pictures/10000001000001EA00000263DD86CEC1.png" xlink:type="simple" xlink:show="embed" xlink:actuate="onLoad" draw:mime-type="image/png"/></draw:frame><text:s/></text:p>
      <text:p text:style-name="P131">Auf das „Copy &amp; Paste“ Verfahrung sollte vertieft eingegangen werden, um damit einfache „Sketche“ erstellen zu können, die – wie in der Abbildung rechts gezeigt – aus mehrfach wiederholten Befehlen bestehen. Die Befehlsfolge lässt ein Fahrzeug zwei Sekunden lang geradeaus fahren, kreiseln und schließlich stoppen.</text:p>
      <text:p text:style-name="P131">Der eine Motor wird über die Arduino-Pins 6 und 9, der andere über 10 und 11 angesteuert. Damit ein Motor anläuft, muss einer der zwei Pins auf „0“ gesetzt, der andere mit einem Zahlwert (hier 150) versehen sein. Werden beide Pins auf „0“ gesetzt, bleibt der Motor stehen. Das zeitliche Nacheinander wird über „delay“ geregelt.</text:p>
      <text:p text:style-name="P131">In der IDE sieht das Programm wie folgt aus:</text:p>
      <text:p text:style-name="P130"><text:soft-page-break/><draw:frame draw:style-name="fr1" draw:name="Bild72" text:anchor-type="as-char" svg:width="13.032cm" svg:height="13.885cm" draw:z-index="71"><draw:image xlink:href="Pictures/10000001000003D6000004000B80AA9C.png" xlink:type="simple" xlink:show="embed" xlink:actuate="onLoad" draw:mime-type="image/png"/></draw:frame><text:s/></text:p>
      <text:p text:style-name="P131">Um das Programm auf den Mikrocontroller zu übertragen, muss – wie die Abbildung unten zeigt – eine Verbindung zwischen dem Rechner, auf dem die IDE läuft, und dem Mikrocontroller hergestellt werden. Dazu dient ein USB-Kabel.</text:p>
      <text:p text:style-name="P130"><text:soft-page-break/><draw:frame draw:style-name="fr2" draw:name="Bild73" text:anchor-type="as-char" svg:width="12.277cm" svg:height="11.289cm" draw:z-index="72"><draw:image xlink:href="Pictures/100000010000036800000361945C345E.png" xlink:type="simple" xlink:show="embed" xlink:actuate="onLoad" draw:mime-type="image/png"/></draw:frame><text:s/></text:p>
      <text:p text:style-name="P131">Steht die Verbindung, genügt ein Klick auf den Pfeil in der Kopfzeile der IDE.</text:p>
      <text:p text:style-name="P131">Achtung! Befindet sich der Nano bei der Programmierung auf dem fertig montierten Fahrzeug, sollte es aufgebockt werden. Die Motoren springen nämlich sofort nach Übertragung des Codes an.</text:p>
      <text:p text:style-name="P131">Der Zusammenhang zwischen Programmcode und Fahrzeugbewegungen muss den Schüler*innen einsichtig gemacht werden. Mögliche Fragen sind:</text:p>
      <text:list text:style-name="L18">
        <text:list-item>
          <text:p text:style-name="P154"><text:span text:style-name="T21">Mit welchem Befehl wird Zugriff auf die Motorpins genommen?</text:span> </text:p>
        </text:list-item>
        <text:list-item>
          <text:p text:style-name="P155">Wie viele Pins müssen programmiert werden, um einen Motor zum Laufen zu bringen? </text:p>
        </text:list-item>
        <text:list-item>
          <text:p text:style-name="P156">Was tut sich, wenn ein Motorpin auf „0“ und der andere auf „150“ gesetzt wird? </text:p>
        </text:list-item>
        <text:list-item>
          <text:p text:style-name="P156">Wie kann man herausfinden, welcher Motor von welchen Pins gesteuert wird? </text:p>
        </text:list-item>
        <text:list-item>
          <text:p text:style-name="P156">Wie kann ein Motor gestoppt werden? </text:p>
        </text:list-item>
        <text:list-item>
          <text:p text:style-name="P156">Wie reagiert ein Fahrzeug, wenn nur ein Motor läuft? </text:p>
        </text:list-item>
        <text:list-item>
          <text:p text:style-name="P156"><text:soft-page-break/>Wie reagiert ein Fahrzeug, wenn ein Motor links-, der andere rechtsherum dreht? </text:p>
        </text:list-item>
        <text:list-item>
          <text:p text:style-name="P157">… </text:p>
        </text:list-item>
      </text:list>
      <text:p text:style-name="P131">Solche Fragen sollten mit gezielten Programmieraufgaben flankiert werden.</text:p>
      <text:p text:style-name="P131">Das Fahrzeug soll 2 Sekunden geradeaus fahren, dann …</text:p>
      <text:list text:style-name="L19">
        <text:list-item>
          <text:p text:style-name="P158">… rechts abbiegenund nach weiten 2 Sekunden stoppen stoppen. </text:p>
        </text:list-item>
        <text:list-item>
          <text:p text:style-name="P158">… umkehren und etwa auf der Höhe der Startlinie stoppen. </text:p>
        </text:list-item>
        <text:list-item>
          <text:p text:style-name="P159">… </text:p>
        </text:list-item>
      </text:list>
      <text:p text:style-name="P131">Wichtig ist, nur Aufgaben zu stellen, die mit den bekannten Befehlen lösbar sind. Copy &amp; Paste soll das Erstellen erleichtern. Einzig die Zahlen müssen den Erfordernissen angepasst werden. „Shortcuts“ (siehe unten) sind dabei hilfreich.</text:p>
      <text:p text:style-name="P160"><draw:frame draw:style-name="fr1" draw:name="Bild74" text:anchor-type="as-char" svg:width="15.558cm" svg:height="4.978cm" draw:z-index="73"><draw:image xlink:href="Pictures/100000010000040000000146848FD3AA.png" xlink:type="simple" xlink:show="embed" xlink:actuate="onLoad" draw:mime-type="image/png"/></draw:frame><text:s/></text:p>
      <text:p text:style-name="P160"/>
      <text:p text:style-name="P161"><text:bookmark text:name="Vellemann"/>Vellemann KSR10</text:p>
      <text:p text:style-name="P162">Velleman (“Velleman Group“) versteht sich als Entwickler von Modulen und DIY-Bausätzen sowie als Großhändler (“Wholesaler“). Unter der Vielzahl angebotener Produkte sticht der Robotarm <text:a xlink:type="simple" xlink:href="https://www.velleman.eu/products/view/roboterarm-ksr10/?id=375310&amp;lang=de" office:target-frame-name="_blank" xlink:show="new" text:style-name="Internet_20_link" text:visited-style-name="Visited_20_Internet_20_Link">KSR10 </text:a>heraus. Er ist schon geraume Zeit auf dem Markt und kann seit kurzem mit einem USB-Anschluss ausgestattet werden, über den der KSR10 – vergleichbar einem Industrieroboter – programmiert werden kann.</text:p>
      <text:p text:style-name="P163">Schade ist, dass Velleman auf eine eigens für PCs entwickelte Software setzt, statt einen Mikrocontroller zu verwenden, der potenziellen Käufern größere Programmier- und Gestaltungsspielräume eröffnete. Was damit gemeint ist, soll der nachfolgende Beitrag verdeutlichen.</text:p>
      <text:p text:style-name="P163">Der KSR 10 ist mit 5 Motoren und ebenso vielen Gelenken ausgestattet, was ihm eine Reihe von Funktionen verleiht.</text:p>
      <text:list text:style-name="L20">
        <text:list-item>
          <text:p text:style-name="P164">1. Der Greifer lässt sich öffnen und schließen sowie </text:p>
        </text:list-item>
        <text:list-item>
          <text:p text:style-name="P164">2. heben und senken. </text:p>
        </text:list-item>
        <text:list-item>
          <text:p text:style-name="P164">3. Der obere Ausleger kann hoch und runter, </text:p>
        </text:list-item>
        <text:list-item>
          <text:p text:style-name="P164">4. der untere vor und zurück bewegt werden. </text:p>
        </text:list-item>
        <text:list-item>
          <text:p text:style-name="P165">5. Schließlich ist der komplette Arm nach links und rechts schwenkbar. </text:p>
        </text:list-item>
      </text:list>
      <text:p text:style-name="P163">So können Objekte gezielt angesteuert, gefasst und bewegt werden. Das entspricht näherungsweise dem, was Industrieroboter machen.</text:p>
      <text:p text:style-name="P163">Bei dieser spielerischen Annäherung sollte es nicht gleich um Automatisierung, sondern zunächst um das Verständnis gehen, wie komplexe Bewegungen durch eine Kombination von mechanischen und elektrischen Bauteilen Realität werden können.</text:p>
      <text:p text:style-name="P163">Der Mechanik und Elektrik des KSR10 kann erklärt werden beim Zusammenbau der vielen Teile, die der „pädagogische Baukasten“ bereitstellt. Eine detaillierten Anleitung hilft, Fehler zu vermeiden..</text:p>
      <text:p text:style-name="P163">Zur Stromversorgung dienen 4 große D-Batterien zu je 1,5 Volt. Sie sind im Innern des ausladenden Fußes untergebracht und liefern eine Spannung von 6 Volt. Die Verbindung zu dem Fernsteuermodul ist über ein 10-adriges Flachkabel realisiert. Fünf Schalterwippen machen es möglich, die Motoren vor- und rückwärts laufen zu lassen. Eine LED zwischen den Greifern kann über einen Schiebeschalter an- und ausgemacht werden.</text:p>
      <text:p text:style-name="P163">Die elektrischen Leitungen  zu den Motoren und zur Handsteuerung liegen offen und können einfach von der Verteilerplatine abgezogen werden. Also Abdeckungen abschrauben, Kabel zu den Motoren und zum Steuermodul von der Verteilerplatine lösen und fertig.</text:p>
      <text:p text:style-name="P163">Der Kerngedanke bei der Umgestaltung des Robotarms ist, das Breitbandkabel durch eine Bluetooth-Verbindung entbehrlich zu machen und die Motoren über einen Mikrocontroller anzusteuern. Dazu werden gebraucht: Steckbretter, Arduino Nanos, HC-05 Module, Schalter und Motorentreiber. Den gedachten Aufbau sollen die folgenden Skizzen und ein Foto erhellen.</text:p>
      <text:p text:style-name="P166"><text:soft-page-break/><draw:frame draw:style-name="fr1" draw:name="Bild76" text:anchor-type="as-char" svg:width="14.868cm" svg:height="10.453cm" draw:z-index="75"><draw:image xlink:href="Pictures/10000001000003E8000002BF4EAE9975.png" xlink:type="simple" xlink:show="embed" xlink:actuate="onLoad" draw:mime-type="image/png"/></draw:frame><text:s/></text:p>
      <text:p text:style-name="P163">Über je zwei Taster sollen die 5 Motoren per Bluetooth im Vor- und Rücklauf betrieben werden können. Das entspricht dem Konzept, das mithilfe der Schalterwippen im Handsteuermodul realisiert wird. Auf die LED zwischen den Greiferzangen wird verzichtet.</text:p>
      <text:p text:style-name="P163">Die Verdrahtung der Komponenten kann in der folgenden Darstellung nachvollzogen werden. Aus Gründen der Übersichtlichkeit sind nur die flach aufliegenden Steckbrücken, nicht aber die herausragenden Jumperkabel dargestellt. Da die Motorentreiber einige Steckbrücken überdecken, ist das Breadboard zusätzlich ohne diese dargestellt. Die Anschlusspunkte für die Jumperkabel sind eingekreist und farblich gekennzeichnet.</text:p>
      <text:p text:style-name="P167"><draw:frame draw:style-name="fr1" draw:name="Bild77" text:anchor-type="as-char" svg:width="13.959cm" svg:height="5.835cm" draw:z-index="76"><draw:image xlink:href="Pictures/10000001000003E8000001A25553A828.png" xlink:type="simple" xlink:show="embed" xlink:actuate="onLoad" draw:mime-type="image/png"/></draw:frame></text:p>
      <text:p text:style-name="P167">Scahltung des Empfängers</text:p>
      <text:p text:style-name="P167"><text:soft-page-break/><text:s/><draw:frame draw:style-name="fr1" draw:name="Bild78" text:anchor-type="as-char" svg:width="14.46cm" svg:height="8.721cm" draw:z-index="81"><draw:image xlink:href="Pictures/10000001000003E80000025B6B939B3E.png" xlink:type="simple" xlink:show="embed" xlink:actuate="onLoad" draw:mime-type="image/png"/></draw:frame></text:p>
      <text:p text:style-name="P167">Schaltung des Senders</text:p>
      <text:p text:style-name="P167"/>
      <text:p text:style-name="P167"><text:s/><draw:frame draw:style-name="fr1" draw:name="Bild79" text:anchor-type="as-char" svg:width="14.333cm" svg:height="8.045cm" draw:z-index="77"><draw:image xlink:href="Pictures/1000000000000320000001C1D94448E5.jpg" xlink:type="simple" xlink:show="embed" xlink:actuate="onLoad" draw:mime-type="image/jpeg"/></draw:frame></text:p>
      <text:p text:style-name="P167">Der entkernte KSR10 mit dem Empfänger auf und dem Sender links neben dem Fuß des Robotarms. </text:p>
      <text:p text:style-name="P163">Die Programmierung eines solchen Systems ist recht anspruchsvoll und es erscheint lohnend, sich zunächst selbst daran zu probieren, ehe auf den nachfolgend verfügbaren Code zugegriffen wird. Da er ziemlich umfangreich ist, wird er hier als <text:a xlink:type="simple" xlink:href="https://mint-unt.de/wp-content/uploads/2026/02/Vel_Code.pdf" office:target-frame-name="_blank" xlink:show="new" text:style-name="Internet_20_link" text:visited-style-name="Visited_20_Internet_20_Link">PDF-Datei</text:a> vorgehalten. Zu empfehlen ist, sich die Datei von einem Browser wie „Firefox“ oder „Chrome“ anzeigen zu lassen. Über „Copy &amp; Paste“ kann dann der Code in einen Arduino-Editor übertragen werden.</text:p>
      <text:p text:style-name="P162"/>
      <text:p text:style-name="P168"><text:bookmark text:name="Töne"/>Töne</text:p>
      <text:p text:style-name="P169">Ein Piezo Lautsprecher und ein Knopf, die beispielsweise auf einem Calliope mini zu finden sind, können mit einfachen Mitteln auch für einem Arduino zusammengestellt werden. Dazu wird der Pluspol des Lautsprechers mit einem digitalen Pin (hier Pin 11) und der Minuspol mit GND verbunden.</text:p>
      <text:p text:style-name="P170"><draw:frame draw:style-name="fr1" draw:name="Bild80" text:anchor-type="as-char" svg:width="7.562cm" svg:height="11.09cm" draw:z-index="79"><draw:image xlink:href="Pictures/10000000000001DD000002BC7EC6F57F.jpg" xlink:type="simple" xlink:show="embed" xlink:actuate="onLoad" draw:mime-type="image/jpeg"/></draw:frame><text:s/></text:p>
      <text:p text:style-name="P171">Der Taster wird mit einem anderen digitalen Pin (hier Pin 4) und über einen Widerstand von 10 Kiloohm mit GND verbunden.</text:p>
      <text:p text:style-name="P172">Zur Programmierung eines Tons dient der Befehl „tone(x, y);“, wobei x den Pin angibt und y die Tonhöhe. Die Tondauer wird mit dem Befehl „delay(ms);“ festgelegt, wobei ms für eine Zeitangabe in Millisekunden steht. Der Befehl „noTone(x);“ schaltet den Ton ab.</text:p>
      <text:p text:style-name="P173"><draw:frame draw:style-name="fr1" draw:name="Bild81" text:anchor-type="as-char" svg:width="15.676cm" svg:height="3.096cm" draw:z-index="83"><draw:image xlink:href="Pictures/10000000000003200000009E3120DABF.jpg" xlink:type="simple" xlink:show="embed" xlink:actuate="onLoad" draw:mime-type="image/jpeg"/></draw:frame></text:p>
      <text:p text:style-name="P173">Notenschrift und dazu passender Arduino-Code </text:p>
      <text:p text:style-name="P171">Soll die Tonfolge auf dem Arduino wie beim Calliope mini durch Knopfdruck ausgelöst werden, ergibt sich folgende Programmierung:</text:p>
      <text:p text:style-name="P174"><text:span text:style-name="Source_20_Text">void setup(){</text:span></text:p>
      <text:p text:style-name="P174"><text:span text:style-name="Source_20_Text">pinMode(4, INPUT);</text:span></text:p>
      <text:p text:style-name="P174"><text:span text:style-name="Source_20_Text">}</text:span></text:p>
      <text:p text:style-name="P174"><text:soft-page-break/><text:span text:style-name="Source_20_Text">void loop(){</text:span></text:p>
      <text:p text:style-name="P174"><text:span text:style-name="Source_20_Text">if (digitalRead(4)) {</text:span></text:p>
      <text:p text:style-name="P174"><text:span text:style-name="Source_20_Text">tone(11, 262);</text:span></text:p>
      <text:p text:style-name="P174"><text:span text:style-name="Source_20_Text">noTone(11);</text:span></text:p>
      <text:p text:style-name="P174"/>
      <text:p text:style-name="P174"><text:span text:style-name="Source_20_Text">tone(11, 294);</text:span></text:p>
      <text:p text:style-name="P174"><text:span text:style-name="Source_20_Text">delay(500);</text:span></text:p>
      <text:p text:style-name="P174"><text:span text:style-name="Source_20_Text">noTone(11);</text:span></text:p>
      <text:p text:style-name="P174"><text:span text:style-name="Source_20_Text"><text:s text:c="2"/>}</text:span></text:p>
      <text:p text:style-name="P175"><text:span text:style-name="Source_20_Text">} </text:span></text:p>
      <text:p text:style-name="P172">Zum Zusammenstellen einfacher Melodien werden die Frequenzen der benötigten Noten gebraucht. Hier eine Auswahl.</text:p>
      <text:p text:style-name="P170"><draw:frame draw:style-name="fr1" draw:name="Bild82" text:anchor-type="as-char" svg:width="15.166cm" svg:height="4.426cm" draw:z-index="80"><draw:image xlink:href="Pictures/100000000000038400000107FAA43528.jpg" xlink:type="simple" xlink:show="embed" xlink:actuate="onLoad" draw:mime-type="image/jpeg"/></draw:frame><text:s/></text:p>
      <text:p text:style-name="P171">Weitere Frequenzen finden sich im Internet.</text:p>
      <text:p text:style-name="P169"/>
      <text:p text:style-name="P176"><text:bookmark text:name="Spieluhr"/>Spieluhr</text:p>
      <text:p text:style-name="P177"><text:s/></text:p>
      <text:p text:style-name="P178"><draw:frame draw:style-name="fr4" draw:name="Bild83" text:anchor-type="char" svg:x="-0.025cm" svg:y="0.335cm" svg:width="4.293cm" svg:height="2.48cm" draw:z-index="13"><draw:image xlink:href="Pictures/100000010000010E0000009C8927035C.png" xlink:type="simple" xlink:show="embed" xlink:actuate="onLoad" draw:mime-type="image/png"/></draw:frame>Spieluhren können sich in Schmuckschatullen oder Kuscheltieren verbergen. Der Phantasie sind keine Grenzen gesetzt. Das Gemeinsame liegt darin, dass bei einem bestimmten Gebrauch des Gegenstands einfache Melodien erzeugt werden.</text:p>
      <text:p text:style-name="P178">Mit einem Arduino, einem 5-Tasten-Keyboard, einem Piezo-Buzzer und einigen Jumerkabeln lässt sich so etwas leicht realisieren</text:p>
      <text:p text:style-name="P178">Hier zunächst eine Übersicht, wie die Teile zu verdrahten sind:</text:p>
      <text:p text:style-name="P179"><text:span text:style-name="Strong_20_Emphasis">Arduino <text:s text:c="2"/>&lt;--&gt; <text:s text:c="2"/>5-Tasten-Keyboard</text:span></text:p>
      <text:p text:style-name="P179">5V <text:s text:c="7"/>&lt;--&gt; <text:s text:c="2"/>VCC (rotes Kabel)</text:p>
      <text:p text:style-name="P179">GND <text:s text:c="6"/>&lt;--&gt; <text:s text:c="2"/>GND (schwarzes Kabel)</text:p>
      <text:p text:style-name="P179">A0 <text:s text:c="7"/>&lt;--&gt; <text:s text:c="2"/>OUT (gelbes Kabel)</text:p>
      <text:p text:style-name="P179"><text:span text:style-name="Strong_20_Emphasis">Arduino <text:s text:c="2"/>&lt;--&gt; <text:s text:c="2"/>Piezo-Buzzer</text:span></text:p>
      <text:p text:style-name="P179">D8 <text:s text:c="7"/>&lt;--&gt; <text:s text:c="2"/>(+) (rotes Kabel)</text:p>
      <text:p text:style-name="P180">GND <text:s text:c="6"/>&lt;--&gt; <text:s text:c="2"/>( ) (schwarzes Kabel)</text:p>
      <text:p text:style-name="P181"><text:soft-page-break/><draw:frame draw:style-name="fr1" draw:name="Bild84" text:anchor-type="as-char" svg:width="11.464cm" svg:height="6.652cm" draw:z-index="82"><draw:image xlink:href="Pictures/10000000000002EC000001B2F17F0063.jpg" xlink:type="simple" xlink:show="embed" xlink:actuate="onLoad" draw:mime-type="image/jpeg"/></draw:frame><text:s/></text:p>
      <text:p text:style-name="P182">Der nachfolgende Programmcode soll als einfaches Beispiel dienen, wie eine Folge von Tönen durch Drücken entsprechender Tasten ausgegeben werden können. </text:p>
      <text:p text:style-name="P179"><text:span text:style-name="Source_20_Text">int tastenwerte[5] ={50, 200, 400, 600, 800};</text:span></text:p>
      <text:p text:style-name="P179"><text:span text:style-name="Source_20_Text">int anzahl = 5;</text:span></text:p>
      <text:p text:style-name="P179"><text:span text:style-name="Source_20_Text">int messwerte;</text:span></text:p>
      <text:p text:style-name="P179"><text:span text:style-name="Source_20_Text">int taste =-1;</text:span></text:p>
      <text:p text:style-name="P179"><text:span text:style-name="Source_20_Text">int altertaste =-1;</text:span></text:p>
      <text:p text:style-name="P179"><text:span text:style-name="Source_20_Text">void setup()</text:span></text:p>
      <text:p text:style-name="P179"><text:span text:style-name="Source_20_Text">{</text:span></text:p>
      <text:p text:style-name="P179"><text:span text:style-name="Source_20_Text"><text:s text:c="2"/>Serial.begin(115200);</text:span></text:p>
      <text:p text:style-name="P179"><text:span text:style-name="Source_20_Text">}</text:span></text:p>
      <text:p text:style-name="P179"><text:span text:style-name="Source_20_Text">void loop()</text:span></text:p>
      <text:p text:style-name="P179"><text:span text:style-name="Source_20_Text">{</text:span></text:p>
      <text:p text:style-name="P179"><text:span text:style-name="Source_20_Text"><text:s text:c="2"/>messwerte = analogRead(0);</text:span></text:p>
      <text:p text:style-name="P179"><text:span text:style-name="Source_20_Text"><text:s text:c="2"/>taste = umwandeln(messwerte);</text:span></text:p>
      <text:p text:style-name="P179"/>
      <text:p text:style-name="P179"><text:span text:style-name="Source_20_Text"><text:s text:c="2"/>if (taste != altertaste){</text:span></text:p>
      <text:p text:style-name="P179"><text:span text:style-name="Source_20_Text"><text:s text:c="4"/>altertaste = taste;</text:span></text:p>
      <text:p text:style-name="P179"><text:span text:style-name="Source_20_Text"><text:s text:c="4"/>if (taste &gt;= 0){</text:span></text:p>
      <text:p text:style-name="P179"><text:span text:style-name="Source_20_Text"><text:s text:c="6"/>switch(taste){ <text:s text:c="31"/></text:span></text:p>
      <text:p text:style-name="P179"><text:span text:style-name="Source_20_Text"><text:s text:c="6"/>case 0:</text:span></text:p>
      <text:p text:style-name="P179"><text:span text:style-name="Source_20_Text"><text:s text:c="8"/>Serial.println("1. Taste"); </text:span></text:p>
      <text:p text:style-name="P179"><text:span text:style-name="Source_20_Text"><text:s text:c="8"/>tone(8,262,1000); //mittleres C (262 Hz)</text:span></text:p>
      <text:p text:style-name="P179"><text:span text:style-name="Source_20_Text"><text:s text:c="8"/>break;</text:span></text:p>
      <text:p text:style-name="P179"><text:span text:style-name="Source_20_Text"><text:s text:c="6"/>case 1:</text:span></text:p>
      <text:p text:style-name="P179"><text:span text:style-name="Source_20_Text"><text:s text:c="8"/>Serial.println("2. Taste");</text:span></text:p>
      <text:p text:style-name="P179"><text:span text:style-name="Source_20_Text"><text:s text:c="8"/>tone(8,294,1000); //mittleres D (294 Hz)</text:span></text:p>
      <text:p text:style-name="P179"><text:span text:style-name="Source_20_Text"><text:s text:c="8"/>break;</text:span></text:p>
      <text:p text:style-name="P179"><text:span text:style-name="Source_20_Text"><text:s text:c="6"/>case 2:</text:span></text:p>
      <text:p text:style-name="P179"><text:span text:style-name="Source_20_Text"><text:s text:c="8"/>Serial.println("3. Taste"); </text:span></text:p>
      <text:p text:style-name="P179"><text:span text:style-name="Source_20_Text"><text:s text:c="8"/>tone(8,330,1000); //mittleres E (330 Hz)</text:span></text:p>
      <text:p text:style-name="P179"><text:span text:style-name="Source_20_Text"><text:s text:c="8"/>break;</text:span></text:p>
      <text:p text:style-name="P179"><text:span text:style-name="Source_20_Text"><text:s text:c="6"/>case 3:</text:span></text:p>
      <text:p text:style-name="P179"><text:span text:style-name="Source_20_Text"><text:s text:c="8"/>Serial.println("4. Taste"); </text:span></text:p>
      <text:p text:style-name="P179"><text:span text:style-name="Source_20_Text"><text:s text:c="8"/>tone(8,349,1000); //mittleres F (349 Hz)</text:span></text:p>
      <text:p text:style-name="P179"><text:span text:style-name="Source_20_Text"><text:s text:c="8"/>break; <text:s text:c="4"/></text:span></text:p>
      <text:p text:style-name="P179"><text:span text:style-name="Source_20_Text"><text:s text:c="6"/>case 4:</text:span></text:p>
      <text:p text:style-name="P179"><text:soft-page-break/><text:span text:style-name="Source_20_Text"><text:s text:c="8"/>Serial.println("5. Taste"); <text:s/></text:span></text:p>
      <text:p text:style-name="P179"><text:span text:style-name="Source_20_Text"><text:s text:c="8"/>tone(8,392,1000); //mittleres G (392 Hz)</text:span></text:p>
      <text:p text:style-name="P179"><text:span text:style-name="Source_20_Text"><text:s text:c="8"/>break; </text:span></text:p>
      <text:p text:style-name="P179"><text:span text:style-name="Source_20_Text"><text:s text:c="6"/>} <text:s text:c="14"/></text:span></text:p>
      <text:p text:style-name="P179"><text:span text:style-name="Source_20_Text"><text:s text:c="4"/>}</text:span></text:p>
      <text:p text:style-name="P179"><text:span text:style-name="Source_20_Text"><text:s text:c="2"/>}</text:span></text:p>
      <text:p text:style-name="P179"><text:span text:style-name="Source_20_Text"><text:s text:c="2"/>delay(100);</text:span></text:p>
      <text:p text:style-name="P179"><text:span text:style-name="Source_20_Text">}</text:span></text:p>
      <text:p text:style-name="P179"/>
      <text:p text:style-name="P179"><text:span text:style-name="Source_20_Text">int umwandeln(int input)</text:span></text:p>
      <text:p text:style-name="P179"><text:span text:style-name="Source_20_Text">{</text:span></text:p>
      <text:p text:style-name="P179"><text:span text:style-name="Source_20_Text"><text:s text:c="2"/>int k;</text:span></text:p>
      <text:p text:style-name="P179"><text:span text:style-name="Source_20_Text"><text:s text:c="2"/>for (k = 0; k &lt; anzahl; k++)</text:span></text:p>
      <text:p text:style-name="P179"><text:span text:style-name="Source_20_Text"><text:s text:c="2"/>{</text:span></text:p>
      <text:p text:style-name="P179"><text:span text:style-name="Source_20_Text"><text:s text:c="4"/>if (input &lt; <text:s/>tastenwerte[k])</text:span></text:p>
      <text:p text:style-name="P179"><text:span text:style-name="Source_20_Text"><text:s text:c="4"/>{</text:span></text:p>
      <text:p text:style-name="P179"><text:span text:style-name="Source_20_Text"><text:s text:c="6"/>return k;</text:span></text:p>
      <text:p text:style-name="P179"><text:span text:style-name="Source_20_Text"><text:s text:c="4"/>}</text:span></text:p>
      <text:p text:style-name="P179"><text:span text:style-name="Source_20_Text"><text:s text:c="2"/>}</text:span></text:p>
      <text:p text:style-name="P180"><text:span text:style-name="Source_20_Text">}</text:span></text:p>
      <text:p text:style-name="P178">Die Einbindung von Melodien ist natürlich anspruchsvoller. Hier waren die Ausführungen von <text:a xlink:type="simple" xlink:href="https://hartmut-waller.info/arduinoblog/spieluhr-mit-dem-tastenpad/" office:target-frame-name="_blank" xlink:show="new" text:style-name="Internet_20_link" text:visited-style-name="Visited_20_Internet_20_Link">Hartmut Waller</text:a> zielführend, der neben der Spieluhr eine ganze Reihe weiterer Arduino-Projekte auf seinen Internetseiten vorhält.</text:p>
      <text:p text:style-name="P178">Da der Programmcode recht umfänglich ist, ist er hier als <text:a xlink:type="simple" xlink:href="https://mint-unt.de/wp-content/uploads/2022/03/hwaller.zip" office:target-frame-name="_blank" xlink:show="new" text:style-name="Internet_20_link" text:visited-style-name="Visited_20_Internet_20_Link">ZIP-Datei</text:a> verfügbar. Er bietet auf Tastendruck die folgenden Melodien: Pippi Langstrumpf (Taste 1), Backe, backe Kuchen (Taste 2), Happy Birthday (Taste 3), Bruder Jakob (Taste 4) und Alle Vögel sind schon da (Taste 5).</text:p>
      <text:p text:style-name="P183"/>
      <text:p text:style-name="P184"><text:bookmark text:name="LCD-display"/>LCD-Display</text:p>
      <text:p text:style-name="P183">Für einige Projekte sind vom PC unabhängige Anzeigen erforderlich. Für solche Zwecke empfehlen sich LCD-Displays mit I²C-Interface.</text:p>
      <text:p text:style-name="P185"/>
      <text:p text:style-name="P186"><draw:frame draw:style-name="fr2" draw:name="Bild85" text:anchor-type="as-char" svg:width="8.202cm" svg:height="3.704cm" draw:z-index="84"><draw:image xlink:href="Pictures/10000000000001360000008C9B229F49.jpg" xlink:type="simple" xlink:show="embed" xlink:actuate="onLoad" draw:mime-type="image/jpeg"/></draw:frame><text:s/></text:p>
      <text:p text:style-name="P187">Platine mit Display</text:p>
      <text:p text:style-name="P185"/>
      <text:p text:style-name="P186"><text:soft-page-break/><draw:frame draw:style-name="fr1" draw:name="Bild86" text:anchor-type="as-char" svg:width="6.498cm" svg:height="2.944cm" draw:z-index="85"><draw:image xlink:href="Pictures/10000000000001350000008C092CB919.jpg" xlink:type="simple" xlink:show="embed" xlink:actuate="onLoad" draw:mime-type="image/jpeg"/></draw:frame><text:s/></text:p>
      <text:p text:style-name="P187">Rückseite der Platine mit i2c-Interface</text:p>
      <text:p text:style-name="P185"/>
      <text:p text:style-name="P186"><draw:frame draw:style-name="fr2" draw:name="Bild87" text:anchor-type="as-char" svg:width="6.826cm" svg:height="2.381cm" draw:z-index="86"><draw:image xlink:href="Pictures/10000000000001020000005A96DDB275.jpg" xlink:type="simple" xlink:show="embed" xlink:actuate="onLoad" draw:mime-type="image/jpeg"/></draw:frame><text:s/></text:p>
      <text:p text:style-name="P187">Das Interface allein </text:p>
      <text:p text:style-name="P185"><text:line-break/>Die folgende Abbildung zeigt, wie das Display angeschlossen werden muss:</text:p>
      <text:p text:style-name="P186"><draw:frame draw:style-name="fr1" draw:name="Bild88" text:anchor-type="as-char" svg:width="14.984cm" svg:height="3.882cm" draw:z-index="87"><draw:image xlink:href="Pictures/1000000000000374000000E541279703.jpg" xlink:type="simple" xlink:show="embed" xlink:actuate="onLoad" draw:mime-type="image/jpeg"/></draw:frame><text:s/></text:p>
      <text:p text:style-name="P188">Das I²C-Interface hat vier Anschlusspins mit den Bezeichnungen „GND“, „VCC“, „SDA“ und „SCL“. Mit Hilfe von Steckbrücken, die an einem Ende einen männlichen und am anderen einen weiblichen Stecker haben, werden GND mit GND, VCC mit 5V, SDA mit A4 und SCL mit A5 auf dem Arduino-Board verbunden.</text:p>
      <text:p text:style-name="P185">Zur Programmierung muss eine <text:a xlink:type="simple" xlink:href="https://mint-unt.de/mediapool/78/781152/data/Was_sind_Bibliotheken.pdf" office:target-frame-name="_blank" xlink:show="new" text:style-name="Internet_20_link" text:visited-style-name="Visited_20_Internet_20_Link">Bibliothek </text:a>namens „LiquidCrystal_I2C“ eingebunden werden, die in gepackter Form (ZIP-Datei) hier heruntergeladen werden kann: <text:a xlink:type="simple" xlink:href="https://mint-unt.de/mediapool/78/781152/data/LiquidCrystal_I2C.zip" office:target-frame-name="_blank" xlink:show="new" text:style-name="Internet_20_link" text:visited-style-name="Visited_20_Internet_20_Link">Download</text:a></text:p>
      <text:p text:style-name="P185">Das Einrichten erfolgt über <text:span text:style-name="Emphasis">Sketch &gt; Bibliothek einbinden &gt; .ZIP-Bibliothek hinzufügen</text:span> (siehe Abbildung).</text:p>
      <text:p text:style-name="P186"><text:soft-page-break/><draw:frame draw:style-name="fr1" draw:name="Bild89" text:anchor-type="as-char" svg:width="11.299cm" svg:height="8.964cm" draw:z-index="88"><draw:image xlink:href="Pictures/1000000000000258000001DC6C38C67C.jpg" xlink:type="simple" xlink:show="embed" xlink:actuate="onLoad" draw:mime-type="image/jpeg"/></draw:frame><text:s/></text:p>
      <text:p text:style-name="P185">Anschließend kann über <text:span text:style-name="Emphasis">Sketch &gt; Bibliothek einbinden</text:span>unter<text:span text:style-name="Emphasis">Contributed Bibliotheken</text:span> der Bibliothekseintrag gefunden werden.</text:p>
      <text:p text:style-name="P186"><draw:frame draw:style-name="fr1" draw:name="Bild90" text:anchor-type="as-char" svg:width="12.457cm" svg:height="9.881cm" draw:z-index="89"><draw:image xlink:href="Pictures/1000000000000258000001DC6859D6D6.jpg" xlink:type="simple" xlink:show="embed" xlink:actuate="onLoad" draw:mime-type="image/jpeg"/></draw:frame><text:s/></text:p>
      <text:p text:style-name="P185">Ein Klick darauf führt dazu, dass im Textfenster der Arduino-IDE die Befehlszeile „#include &lt;LiquidCrystal_I2C.h&gt;“ eingefügt und damit die Bibliothek eingebunden wird. </text:p>
      <text:p text:style-name="P185">Hier der komplette Programmcode mit Erklärungen:</text:p>
      <text:p text:style-name="P189"><text:span text:style-name="Source_20_Text"><text:s/>#include &lt;LiquidCrystal_I2C.h&gt;// --&gt;Bibliotheksdatei</text:span></text:p>
      <text:p text:style-name="P189"><text:span text:style-name="Source_20_Text"> LiquidCrystal_I2C lcd(0x27,16,2);//Art des LCD-Displays  </text:span></text:p>
      <text:p text:style-name="P189"><text:span text:style-name="Source_20_Text"> void setup(){  </text:span></text:p>
      <text:p text:style-name="P189"><text:soft-page-break/><text:span text:style-name="Source_20_Text">  <text:s/>lcd.begin();  // Display wird initialisiert </text:span></text:p>
      <text:p text:style-name="P189"><text:span text:style-name="Source_20_Text">  <text:s/>lcd.backlight(); // Display wird beleuchtet</text:span></text:p>
      <text:p text:style-name="P189"><text:span text:style-name="Source_20_Text">  <text:s/>lcd.clear();  // Display wird gelöscht</text:span></text:p>
      <text:p text:style-name="P189"><text:span text:style-name="Source_20_Text">  <text:s/>lcd.setCursor(2,0); // Cursor an Position 2 in Zeile 0</text:span></text:p>
      <text:p text:style-name="P189"><text:span text:style-name="Source_20_Text">  <text:s/>lcd.print("Beispieltext"); //Text Zeile 0</text:span></text:p>
      <text:p text:style-name="P189"><text:span text:style-name="Source_20_Text">  <text:s/>lcd.setCursor(0,1);     // Cursor an den Anfang Zeile 1</text:span></text:p>
      <text:p text:style-name="P189"><text:span text:style-name="Source_20_Text">  <text:s/>lcd.print("1234567  ABCDEFG");  // Text Zeile 1</text:span></text:p>
      <text:p text:style-name="P189"><text:span text:style-name="Source_20_Text">  }</text:span></text:p>
      <text:p text:style-name="P189"><text:span text:style-name="Source_20_Text">  void loop(){</text:span></text:p>
      <text:p text:style-name="P190"><text:span text:style-name="Source_20_Text">  } </text:span></text:p>
      <text:p text:style-name="P185">Durch „Copy&amp;Paste“ lässt sich der Rest des Programms auf die IDE übertragen. Dazu werden die fehlenden Teile markiert und durch Drücken der Tastenkombination „Strg+C“ in den Zwischenspeicher kopiert. Anschließend wird der Cursor in der Arduino IDE unterhalb des Bibliothekseintrags platziert und durch Drücken der Tastenkombination „Strg+V“ eingefügt.</text:p>
      <text:p text:style-name="P185"/>
      <text:p text:style-name="P191"><text:bookmark text:name="News-Ticker"/>News-Ticker</text:p>
      <text:p text:style-name="P192">Wie die Zeilen eines LCD-Displays mit I2C-Interface mit Text gefüllt werden können, wird im vorangestellten Kapitel erläutert. Als Erweiterung dazu soll hier nun ein Weg aufgezeigt werden, wie längere Texte als „Ticker“ (Buchstabe für Buchstabe) zur Darstellung gebracht werden können.</text:p>
      <text:p text:style-name="P193"><text:span text:style-name="Strong_20_Emphasis">Aufbau:</text:span></text:p>
      <text:p text:style-name="P194"><draw:frame draw:style-name="fr2" draw:name="Bild91" text:anchor-type="as-char" svg:width="13.229cm" svg:height="6.879cm" draw:z-index="90"><draw:image xlink:href="Pictures/10000000000001F400000104EF95F3B3.jpg" xlink:type="simple" xlink:show="embed" xlink:actuate="onLoad" draw:mime-type="image/jpeg"/></draw:frame></text:p>
      <text:p text:style-name="P194">Gelb: A5 – Grün: A4 – Schwarz: GND – Rot: 5V </text:p>
      <text:p text:style-name="P193"><text:span text:style-name="Strong_20_Emphasis">Code:</text:span> </text:p>
      <text:p text:style-name="P195"><text:span text:style-name="Source_20_Text">#include &lt;LiquidCrystal_I2C.h&gt; // Bibliothek</text:span></text:p>
      <text:p text:style-name="P195"><text:span text:style-name="Source_20_Text">LiquidCrystal_I2C lcd(0x27, 16, 2); // Art des Displays</text:span></text:p>
      <text:p text:style-name="P195"/>
      <text:p text:style-name="P195"><text:span text:style-name="Source_20_Text">char text[] = "Neu.. Neu.. Neu"; // Eine Textvariable definieren</text:span></text:p>
      <text:p text:style-name="P195"><text:soft-page-break/></text:p>
      <text:p text:style-name="P195"><text:span text:style-name="Source_20_Text">void setup() {</text:span></text:p>
      <text:p text:style-name="P195"><text:span text:style-name="Source_20_Text"><text:s text:c="2"/>lcd.begin(); // LCD aktivieren</text:span></text:p>
      <text:p text:style-name="P195"><text:span text:style-name="Source_20_Text">}</text:span></text:p>
      <text:p text:style-name="P195"><text:span text:style-name="Source_20_Text">void loop() {</text:span></text:p>
      <text:p text:style-name="P195"><text:span text:style-name="Source_20_Text"><text:s text:c="2"/>unsigned int i = 0; // Variable definieren</text:span></text:p>
      <text:p text:style-name="P195"><text:span text:style-name="Source_20_Text"><text:s text:c="2"/>lcd.setCursor(0, 0); // Cursor an den Anfang der ersten Displayzeile setzen</text:span></text:p>
      <text:p text:style-name="P195"><text:span text:style-name="Source_20_Text"><text:s text:c="2"/>while (text[i] != '\0') // Text bis zum Ende ausgeben</text:span></text:p>
      <text:p text:style-name="P195"><text:span text:style-name="Source_20_Text"><text:s text:c="2"/>{</text:span></text:p>
      <text:p text:style-name="P195"><text:span text:style-name="Source_20_Text"><text:s text:c="5"/>lcd.print(text[i]); // Obigen Text auf dem Display ausgeben</text:span></text:p>
      <text:p text:style-name="P195"><text:span text:style-name="Source_20_Text"><text:s text:c="5"/>delay(300); // Tempo der Ausgabe</text:span></text:p>
      <text:p text:style-name="P195"><text:span text:style-name="Source_20_Text"><text:s text:c="5"/>i++; // Ausgabe buchstabenweise</text:span></text:p>
      <text:p text:style-name="P195"><text:span text:style-name="Source_20_Text"><text:s text:c="2"/>}</text:span></text:p>
      <text:p text:style-name="P195"><text:span text:style-name="Source_20_Text"><text:s text:c="2"/>lcd.clear(); // Inhalt des Displays löschen</text:span></text:p>
      <text:p text:style-name="P195"><text:span text:style-name="Source_20_Text">}</text:span></text:p>
      <text:p text:style-name="P193">Der obige Code setzt – wie beim Tippen – auf dem Display die einzelnen Buchstaben zu dem Text „Neu.. Neu.. Neu“ zusammen. Dann wird die Zeile gelöscht und der Vorgang neu gestartet.</text:p>
      <text:p text:style-name="P193">Statt des Neustarts kann die Routine auf eine neue Methode (Anweisungsblock) weitergeleitet und so neuer Text zur Anzeige gebracht werden.</text:p>
      <text:p text:style-name="P193">Programmiertechnisch kann das so gelöst werden, dass die Methode „void loop“ kopiert und unter dem obigen Code eingefügt wird. Der neue Anweisungsblock wird in „void loop2″ umbenannt und der neue Text über &lt;char text[] = “ “ ;&gt; eingefügt. Die Weiterleitung gelingt mit dem Befehl &lt;loop2();&gt; am Ende des Startloops.</text:p>
      <text:p text:style-name="P193"><text:span text:style-name="Strong_20_Emphasis">Und so sieht der erweiterte Code dann aus:</text:span></text:p>
      <text:p text:style-name="P195"><text:span text:style-name="Source_20_Text">#include &lt;LiquidCrystal_I2C.h&gt;</text:span></text:p>
      <text:p text:style-name="P195"><text:span text:style-name="Source_20_Text">LiquidCrystal_I2C lcd(0x27, 16, 2);</text:span></text:p>
      <text:p text:style-name="P195"/>
      <text:p text:style-name="P195"><text:span text:style-name="Source_20_Text">char text[] = "Neu.. Neu.. Neu";</text:span></text:p>
      <text:p text:style-name="P195"/>
      <text:p text:style-name="P195"><text:span text:style-name="Source_20_Text">void setup() {</text:span></text:p>
      <text:p text:style-name="P195"><text:span text:style-name="Source_20_Text"><text:s text:c="2"/>lcd.begin();</text:span></text:p>
      <text:p text:style-name="P195"><text:span text:style-name="Source_20_Text">}</text:span></text:p>
      <text:p text:style-name="P195"><text:span text:style-name="Source_20_Text">void loop() {</text:span></text:p>
      <text:p text:style-name="P195"><text:span text:style-name="Source_20_Text"><text:s text:c="2"/>unsigned int i = 0;</text:span></text:p>
      <text:p text:style-name="P195"><text:span text:style-name="Source_20_Text"><text:s text:c="2"/>lcd.setCursor(0, 0);</text:span></text:p>
      <text:p text:style-name="P195"><text:soft-page-break/><text:span text:style-name="Source_20_Text"><text:s text:c="2"/>while (text[i] != '\0')</text:span></text:p>
      <text:p text:style-name="P195"><text:span text:style-name="Source_20_Text"><text:s text:c="2"/>{</text:span></text:p>
      <text:p text:style-name="P195"><text:span text:style-name="Source_20_Text"><text:s text:c="5"/>lcd.print(text[i]);</text:span></text:p>
      <text:p text:style-name="P195"><text:span text:style-name="Source_20_Text"><text:s text:c="5"/>delay(300);</text:span></text:p>
      <text:p text:style-name="P195"><text:span text:style-name="Source_20_Text"><text:s text:c="5"/>i++;</text:span></text:p>
      <text:p text:style-name="P195"><text:span text:style-name="Source_20_Text"><text:s text:c="2"/>}</text:span></text:p>
      <text:p text:style-name="P195"><text:span text:style-name="Source_20_Text"><text:s text:c="2"/>lcd.clear();</text:span></text:p>
      <text:p text:style-name="P195"><text:span text:style-name="Source_20_Text"><text:s text:c="2"/>loop2();</text:span></text:p>
      <text:p text:style-name="P195"><text:span text:style-name="Source_20_Text">}</text:span></text:p>
      <text:p text:style-name="P195"><text:span text:style-name="Source_20_Text">void loop2() {</text:span></text:p>
      <text:p text:style-name="P195"><text:span text:style-name="Source_20_Text">char text[] = "Bei mint-unt.de";</text:span></text:p>
      <text:p text:style-name="P195"><text:span text:style-name="Source_20_Text"><text:s text:c="2"/>unsigned int i = 0;</text:span></text:p>
      <text:p text:style-name="P195"><text:span text:style-name="Source_20_Text"><text:s text:c="2"/>lcd.setCursor(0, 0);</text:span></text:p>
      <text:p text:style-name="P195"><text:span text:style-name="Source_20_Text"><text:s text:c="2"/>while (text[i] != '\0')</text:span></text:p>
      <text:p text:style-name="P195"><text:span text:style-name="Source_20_Text"><text:s text:c="2"/>{</text:span></text:p>
      <text:p text:style-name="P195"><text:span text:style-name="Source_20_Text"><text:s text:c="5"/>lcd.print(text[i]);</text:span></text:p>
      <text:p text:style-name="P195"><text:span text:style-name="Source_20_Text"><text:s text:c="5"/>delay(300);</text:span></text:p>
      <text:p text:style-name="P195"><text:span text:style-name="Source_20_Text"><text:s text:c="5"/>i++;</text:span></text:p>
      <text:p text:style-name="P195"><text:span text:style-name="Source_20_Text"><text:s text:c="2"/>}</text:span></text:p>
      <text:p text:style-name="P195"><text:span text:style-name="Source_20_Text"><text:s text:c="2"/>lcd.clear();</text:span></text:p>
      <text:p text:style-name="P195"><text:span text:style-name="Source_20_Text">}</text:span></text:p>
      <text:p text:style-name="P196">Es wird immer nur eine Displayzeile (16 Zeichen einschließlich der Leerstellen) gefüllt, sodass für längere Texte eine ansehnliche Zahl von Loops generiert werden muss. EinTicker wie beispielsweise „Neu.. Neu.. Neu | Bei mint-unt.de | findet ihr als | Geschenktipp ei- | ne Box, die beim | Oeffnen ein Mu- | sikstueck spielt“ benötigt sieben Loops. Da die meiste Arbeit über Copy &amp; Paste gelöst werden kann, sollte das keine besondere Hürde darstellen.</text:p>
      <text:p text:style-name="P192"/>
      <text:p text:style-name="P197"><text:bookmark text:name="Daten erheben"/>Daten erheben</text:p>
      <text:p text:style-name="P198">Wie mit Hilfe eines Arduinos Daten erhoben werden können, läßt sich auf infache Weise mit Hilfe eines Feuchte- und Temperatursensor zeigen. Der hier verwendete Sensor trägt die Bezeichnung DHT22 und wird über den Arduino mit Strom versorgt. Er benötigt nur eine digitale Schnittstelle und kann Werte von 0 bis 100 Prozent relativer Luftfeuchte und Temperaturen zwischen -40 und +80 Grad Celsius mit einer Genauigkeit von +/- 2% bzw. +/- 0,5 Grad erfassen.</text:p>
      <text:p text:style-name="P199"><text:soft-page-break/><draw:frame draw:style-name="fr1" draw:name="Bild92" text:anchor-type="as-char" svg:width="14.538cm" svg:height="11.582cm" draw:z-index="91"><draw:image xlink:href="Pictures/1000000000000258000001DEBDABB5F5.jpg" xlink:type="simple" xlink:show="embed" xlink:actuate="onLoad" draw:mime-type="image/jpeg"/></draw:frame><text:s/></text:p>
      <text:p text:style-name="P200">Die Abbildung zeigt, wie der Sensor mit dem Arduino verbunden werden muss (von links nach rechts): 5V – digitaler Pin, hier 4 – frei – GND. Am Signal sorgt ein Pull-down-Widerstand dafür, dass die Spannung auf Null fällt, wenn der Signalpin auf LOW gesetzt wird. Das führt zu einem sauberen Signal für die Kommunikation zwischen Arduino und DHT22. </text:p>
      <text:p text:style-name="P201">Um den Sensor ansteuern zu können, wird eine Bibliothek (library) benötigt, die <text:a xlink:type="simple" xlink:href="https://mint-unt.de/mediapool/78/781152/data/DHT-sensor-library-master.zip" office:target-frame-name="_blank" xlink:show="new" text:style-name="Internet_20_link" text:visited-style-name="Visited_20_Internet_20_Link">hier</text:a> in den Download-Ordner geladen werden kann.</text:p>
      <text:p text:style-name="P201">Wie Bibliotheken eingebunden werden, ist im Kapitel <text:a xlink:type="simple" xlink:href="https://mint-unt.de/lcd-display/" office:target-frame-name="_blank" xlink:show="new" text:style-name="Internet_20_link" text:visited-style-name="Visited_20_Internet_20_Link">LCD-Display</text:a> ausführlich erklärt.</text:p>
      <text:p text:style-name="P201">Mit der Bibliothek wird auch ein Testprogramm geliefert. Es kann mit Hilfe der Arduino-IDE über <text:span text:style-name="Strong_20_Emphasis">&gt;</text:span><text:span text:style-name="Strong_20_Emphasis"><text:span text:style-name="Emphasis">Datei</text:span></text:span><text:span text:style-name="Strong_20_Emphasis">&gt;</text:span><text:span text:style-name="Strong_20_Emphasis"><text:span text:style-name="Emphasis">Beispiele</text:span></text:span><text:span text:style-name="Strong_20_Emphasis">&gt;</text:span><text:span text:style-name="Strong_20_Emphasis"><text:span text:style-name="Emphasis">DHT-sensor-library</text:span></text:span> das Programm „<text:span text:style-name="Strong_20_Emphasis">DHTtester</text:span><text:span text:style-name="Emphasis">„</text:span> aufgerufen werden.</text:p>
      <text:p text:style-name="P201">Vor der Ausführung muss im Programmcode unter „<text:span text:style-name="Strong_20_Emphasis"><text:span text:style-name="Emphasis">#define DHTPIN</text:span></text:span><text:span text:style-name="Emphasis">“ </text:span>eingetragen werden, an welchem Pin der Sensor angeschlossen ist. In dem hier dargestellten Fall ist das Pin 4.</text:p>
      <text:p text:style-name="P201">Ist das Programm auf den Arduino übertragen, kann in der IDE über <text:span text:style-name="Strong_20_Emphasis"> &gt;W</text:span><text:span text:style-name="Strong_20_Emphasis"><text:span text:style-name="Emphasis">erkzeuge</text:span></text:span><text:span text:style-name="Strong_20_Emphasis">&gt;</text:span><text:span text:style-name="Strong_20_Emphasis"><text:span text:style-name="Emphasis">Serieller Monitor</text:span></text:span> das Ergebnis bei einer Baudrate von 9600 abgefragt werden.</text:p>
      <text:p text:style-name="P201">Uns so werden die Messwerte dort angezeigt: </text:p>
      <text:p text:style-name="P202">DHTxx test</text:p>
      <text:p text:style-name="P202">Humidity: 29.00% Temperature: 24.50*F Heat index: 77.24*F</text:p>
      <text:p text:style-name="P202"><text:soft-page-break/></text:p>
      <text:p text:style-name="P203"><text:bookmark text:name="Daten speichern"/>Daten speichern</text:p>
      <text:p text:style-name="P204">Wenn Messwerte nicht nur angezeigt, sondern auch erhalten bleiben sollen, dann gibt es die Möglichkeit, ein Speichermedium an den Arduino anzuschließen. </text:p>
      <text:p text:style-name="P205"><draw:frame draw:style-name="fr1" draw:name="Bild93" text:anchor-type="as-char" svg:width="7.209cm" svg:height="2.822cm" draw:z-index="92"><draw:image xlink:href="Pictures/10000000000001630000008BDE5D5975.jpg" xlink:type="simple" xlink:show="embed" xlink:actuate="onLoad" draw:mime-type="image/jpeg"/></draw:frame><text:s/><draw:frame draw:style-name="fr5" draw:name="Bild96" text:anchor-type="char" svg:x="14.258cm" svg:y="-0.282cm" svg:width="2.447cm" svg:height="5.944cm" draw:z-index="94"><draw:image xlink:href="Pictures/10000001000000950000016AFF68B3C9.png" xlink:type="simple" xlink:show="embed" xlink:actuate="onLoad" draw:mime-type="image/png"/></draw:frame></text:p>
      <text:p text:style-name="P205">Wer vor etwas Lötarbeit nicht zurückschreckt, nimmt einen Mikro-SD-Kartenadapter und lötet sieben Pins einer Steckerleiste an die rückseitigen Kontaktplatten. So kann mit Hilfe von Steckbrücken oder über ein Breadboard der Kontakt zu dem Arduino hergestellt werden.</text:p>
      <text:p text:style-name="P205"><draw:frame draw:style-name="fr4" draw:name="Bild94" text:anchor-type="char" svg:x="0cm" svg:y="0cm" svg:width="5.609cm" svg:height="4.297cm" draw:z-index="95"><draw:image xlink:href="Pictures/1000000100000109000000CBDA779582.png" xlink:type="simple" xlink:show="embed" xlink:actuate="onLoad" draw:mime-type="image/png"/></draw:frame>Wem das zu aufwändig ist, kann für kleines Geld einen industriell gefertigten SD-Kartenadapter kaufen, entweder ein Breakout-Board </text:p>
      <text:p text:style-name="P205">oder ein „Data Logging Shield“, das zum Arduino UNO passt und dort einfach aufgesteckt wird. Mit dem Aufstecken werden alle nötigen Verbindungen hergestellt. </text:p>
      <text:p text:style-name="P205">Das Selbstbaumodul empfiehlt sich besonders im Zusammenspiel mit einem Breadboard und einem Arduino Nano.</text:p>
      <text:p text:style-name="P206"><draw:frame draw:style-name="fr1" draw:name="Bild95" text:anchor-type="as-char" svg:width="13.088cm" svg:height="7.613cm" draw:z-index="93"><draw:image xlink:href="Pictures/10000000000002580000015D8C76FA06.jpg" xlink:type="simple" xlink:show="embed" xlink:actuate="onLoad" draw:mime-type="image/jpeg"/></draw:frame><text:s/></text:p>
      <text:p text:style-name="P207">Das dunkle schmale Rechteck rechts neben dem Nano verkörpert den Mikro-SD-Kartenadapter mit seinen 7 Anschlüssen. Der Kontakt 7 ist links, der Kontakt 1 rechts zu finden.</text:p>
      <text:p text:style-name="P207"/>
      <table:table table:name="Tabelle1" table:style-name="Tabelle1">
        <table:table-column table:style-name="Tabelle1.A"/>
        <table:table-column table:style-name="Tabelle1.B"/>
        <table:table-column table:style-name="Tabelle1.C"/>
        <table:table-column table:style-name="Tabelle1.B"/>
        <table:table-column table:style-name="Tabelle1.E"/>
        <table:table-column table:style-name="Tabelle1.C"/>
        <table:table-column table:style-name="Tabelle1.G"/>
        <table:table-column table:style-name="Tabelle1.H"/>
        <text:soft-page-break/>
        <table:table-row>
          <table:table-cell table:style-name="Tabelle1.A1" office:value-type="string">
            <text:p text:style-name="Table_20_Contents">SD-Adapter</text:p>
          </table:table-cell>
          <table:table-cell table:style-name="Tabelle1.A1" office:value-type="string">
            <text:p text:style-name="Table_20_Contents"><text:s/>7</text:p>
          </table:table-cell>
          <table:table-cell table:style-name="Tabelle1.A1" office:value-type="string">
            <text:p text:style-name="Table_20_Contents"><text:s text:c="2"/>6</text:p>
          </table:table-cell>
          <table:table-cell table:style-name="Tabelle1.A1" office:value-type="string">
            <text:p text:style-name="Table_20_Contents"><text:s/>5</text:p>
          </table:table-cell>
          <table:table-cell table:style-name="Tabelle1.A1" office:value-type="string">
            <text:p text:style-name="Table_20_Contents"><text:s text:c="2"/>4</text:p>
          </table:table-cell>
          <table:table-cell table:style-name="Tabelle1.A1" office:value-type="string">
            <text:p text:style-name="Table_20_Contents"><text:s text:c="3"/>3</text:p>
          </table:table-cell>
          <table:table-cell table:style-name="Tabelle1.A1" office:value-type="string">
            <text:p text:style-name="Table_20_Contents"><text:s/>2</text:p>
          </table:table-cell>
          <table:table-cell table:style-name="Tabelle1.A1" office:value-type="string">
            <text:p text:style-name="Table_20_Contents"><text:s/>1</text:p>
          </table:table-cell>
        </table:table-row>
        <table:table-row>
          <table:table-cell table:style-name="Tabelle1.A1" office:value-type="string">
            <text:p text:style-name="Table_20_Contents">Arduino</text:p>
          </table:table-cell>
          <table:table-cell table:style-name="Tabelle1.A1" office:value-type="string">
            <text:p text:style-name="Table_20_Contents">12</text:p>
          </table:table-cell>
          <table:table-cell table:style-name="Tabelle1.A1" office:value-type="string">
            <text:p text:style-name="Table_20_Contents">GND</text:p>
          </table:table-cell>
          <table:table-cell table:style-name="Tabelle1.A1" office:value-type="string">
            <text:p text:style-name="Table_20_Contents">13</text:p>
          </table:table-cell>
          <table:table-cell table:style-name="Tabelle1.A1" office:value-type="string">
            <text:p text:style-name="Table_20_Contents">3V3</text:p>
          </table:table-cell>
          <table:table-cell table:style-name="Tabelle1.A1" office:value-type="string">
            <text:p text:style-name="Table_20_Contents">GND</text:p>
          </table:table-cell>
          <table:table-cell table:style-name="Tabelle1.A1" office:value-type="string">
            <text:p text:style-name="Table_20_Contents">11</text:p>
          </table:table-cell>
          <table:table-cell table:style-name="Tabelle1.A1" office:value-type="string">
            <text:p text:style-name="Table_20_Contents">10</text:p>
          </table:table-cell>
        </table:table-row>
      </table:table>
      <text:p text:style-name="P204"/>
      <text:p text:style-name="P205">Passende Programme zum Betreiben der Speichermodule finden sich in der mitgelieferten Software der Arduino IDE unter <text:span text:style-name="Emphasis">&gt;Datei&gt;Beispiele für jedes Board&gt;SD</text:span>. Das Programm „ReadWrite“ zeigt, wie Daten zur SD Karte gesendet bzw. von dort gelesen werden können.</text:p>
      <text:p text:style-name="P205">Im Code finden sich Angaben zum „chipSelect (CS)“ in folgender Form:</text:p>
      <text:p text:style-name="P205">     if (!SD.begin(4));</text:p>
      <text:p text:style-name="P205">Im oben gezeigten Beispiel führt eine „4“ zu einer Fehlermeldung, weil dort „chipSelect (CS)“ an Pin 10 angeschlossen ist. Also im Programmcode die „4“ durch eine „10“ ersetzen.</text:p>
      <text:p text:style-name="P205">Nach Übertragung des Programms auf den Arduino den seriellen Monitor bei 9600 Baud starten und sich anzeigen lassen, ob alles seine Richtigkeit hat.</text:p>
      <text:p text:style-name="P204"/>
      <text:p text:style-name="P208"><text:bookmark text:name="Client-Webserver"/>Client-Webserver</text:p>
      <text:p text:style-name="P209">Dieses Projekt soll veranschaulichen, wie ein klassisches Client-Server-Konzept realisiert werden kann: Mit Hilfe eines Sketches (Client), einer NodeMCU und einem DHT22 sollen Temperatur- und Luftfeuchtewerte ermittelt, über WLAN und Internet an einen Webserver übergeben und mit Hilfe von PHP-Scripten in einer Datenbank gespeichert werden. </text:p>
      <text:p text:style-name="P210"><draw:frame draw:style-name="fr1" draw:name="Bild97" text:anchor-type="as-char" svg:width="13.688cm" svg:height="8.373cm" draw:z-index="96"><draw:image xlink:href="Pictures/10000000000002580000016FFB844C5B.jpg" xlink:type="simple" xlink:show="embed" xlink:actuate="onLoad" draw:mime-type="image/jpeg"/></draw:frame><text:s/></text:p>
      <text:p text:style-name="P211">Eine detaillierte Anleitung, wie ein Webserver mit den dazugehörigen Komponenten eingerichtet wird, gibt es hier als <text:a xlink:type="simple" xlink:href="https://mint-unt.de/mediapool/78/781152/data/Wetterdaten_im_Internet_vorhalten.pdf" office:target-frame-name="_blank" xlink:show="new" text:style-name="Internet_20_link" text:visited-style-name="Visited_20_Internet_20_Link">Download</text:a>.</text:p>
      <text:p text:style-name="P212">Die nachfolgende Abbildung zeigt die benötigte Hardware zum Ermitteln von Wetterdaten wie Temperatur und Luftfeuchte:</text:p>
      <text:p text:style-name="P210"><text:soft-page-break/><draw:frame draw:style-name="fr1" draw:name="Bild98" text:anchor-type="as-char" svg:width="13.54cm" svg:height="7.447cm" draw:z-index="97"><draw:image xlink:href="Pictures/10000000000002580000014ABB7C0FAE.jpg" xlink:type="simple" xlink:show="embed" xlink:actuate="onLoad" draw:mime-type="image/jpeg"/></draw:frame><text:s/></text:p>
      <text:p text:style-name="P211">Der Sensor DHT22 wird von einer NodeMCU überwacht. Von links nach rechts betrachtet ist der erste Stift mit 3V, der zweite mit D4 und der rechte mit GND der NodeMCU verbunden. Der dritte Stift bleibt frei. Zudem überbrückt ein 10 Kiloohm Widerstand die ersten beiden Stifte. </text:p>
      <text:p text:style-name="P212">Hier der dazu passende Sketch:</text:p>
      <text:p text:style-name="P213"><text:span text:style-name="Source_20_Text">#include &lt;ESP8266WiFi.h&gt;</text:span></text:p>
      <text:p text:style-name="P213"><text:span text:style-name="Source_20_Text">#include &lt;</text:span><text:span text:style-name="Source_20_Text"><text:span text:style-name="Strong_20_Emphasis">DHT</text:span></text:span><text:span text:style-name="Source_20_Text">.h&gt;</text:span></text:p>
      <text:p text:style-name="P213"><text:span text:style-name="Source_20_Text">#define DHTTYPE DHT22</text:span></text:p>
      <text:p text:style-name="P213"><text:span text:style-name="Source_20_Text">//#define DHTPIN 13 //DHT22 an Pin 13 des Breakout-Moduls von Adafruit</text:span></text:p>
      <text:p text:style-name="P213"><text:span text:style-name="Source_20_Text">#define DHTPIN 2 //DHT22 an Pin 4 der Nodemcu</text:span></text:p>
      <text:p text:style-name="P213"><text:span text:style-name="Source_20_Text">const char* ssid     = "Router-Kennung";</text:span></text:p>
      <text:p text:style-name="P213"><text:span text:style-name="Source_20_Text">const char* password = "Passwort";</text:span></text:p>
      <text:p text:style-name="P213"><text:span text:style-name="Source_20_Text">const char* host = "mint-unt.de"; //</text:span></text:p>
      <text:p text:style-name="P213"><text:span text:style-name="Source_20_Text"><text:span text:style-name="Strong_20_Emphasis">DHT </text:span></text:span><text:span text:style-name="Source_20_Text">dht(DHTPIN, DHT22, 15);</text:span></text:p>
      <text:p text:style-name="P213"><text:span text:style-name="Source_20_Text">void setup(void) {</text:span></text:p>
      <text:p text:style-name="P213"><text:span text:style-name="Source_20_Text">  dht.begin();</text:span></text:p>
      <text:p text:style-name="P213"><text:span text:style-name="Source_20_Text">  </text:span><text:span text:style-name="Source_20_Text"><text:span text:style-name="Strong_20_Emphasis">Serial</text:span></text:span><text:span text:style-name="Source_20_Text">.begin(115200);</text:span></text:p>
      <text:p text:style-name="P213"><text:span text:style-name="Source_20_Text">  delay(10);</text:span></text:p>
      <text:p text:style-name="P213"><text:span text:style-name="Source_20_Text">  // Verbindung zum WLAN-Netzwerk herstellen</text:span></text:p>
      <text:p text:style-name="P213"><text:span text:style-name="Source_20_Text">  </text:span><text:span text:style-name="Source_20_Text"><text:span text:style-name="Strong_20_Emphasis">Serial</text:span></text:span><text:span text:style-name="Source_20_Text">.println();</text:span></text:p>
      <text:p text:style-name="P213"><text:span text:style-name="Source_20_Text">  </text:span><text:span text:style-name="Source_20_Text"><text:span text:style-name="Strong_20_Emphasis">Serial</text:span></text:span><text:span text:style-name="Source_20_Text">.println();</text:span></text:p>
      <text:p text:style-name="P213"><text:span text:style-name="Source_20_Text">  </text:span><text:span text:style-name="Source_20_Text"><text:span text:style-name="Strong_20_Emphasis">Serial</text:span></text:span><text:span text:style-name="Source_20_Text">.print("Connecting to ");</text:span></text:p>
      <text:p text:style-name="P213"><text:span text:style-name="Source_20_Text">  </text:span><text:span text:style-name="Source_20_Text"><text:span text:style-name="Strong_20_Emphasis">Serial</text:span></text:span><text:span text:style-name="Source_20_Text">.println(ssid);</text:span></text:p>
      <text:p text:style-name="P213"><text:span text:style-name="Source_20_Text">  </text:span><text:span text:style-name="Source_20_Text"><text:span text:style-name="Strong_20_Emphasis">WiFi</text:span></text:span><text:span text:style-name="Source_20_Text">.begin(ssid, password);</text:span></text:p>
      <text:p text:style-name="P213"><text:soft-page-break/><text:span text:style-name="Source_20_Text">  while (</text:span><text:span text:style-name="Source_20_Text"><text:span text:style-name="Strong_20_Emphasis">WiFi</text:span></text:span><text:span text:style-name="Source_20_Text">.status() != WL_CONNECTED) {</text:span></text:p>
      <text:p text:style-name="P213"><text:span text:style-name="Source_20_Text">    delay(1000);</text:span></text:p>
      <text:p text:style-name="P213"><text:span text:style-name="Source_20_Text">    </text:span><text:span text:style-name="Source_20_Text"><text:span text:style-name="Strong_20_Emphasis">Serial</text:span></text:span><text:span text:style-name="Source_20_Text">.print(</text:span><text:span text:style-name="Source_20_Text"><text:span text:style-name="Strong_20_Emphasis">WiFi</text:span></text:span><text:span text:style-name="Source_20_Text">.status());</text:span></text:p>
      <text:p text:style-name="P213"><text:span text:style-name="Source_20_Text">  }</text:span></text:p>
      <text:p text:style-name="P213"><text:span text:style-name="Source_20_Text">  </text:span><text:span text:style-name="Source_20_Text"><text:span text:style-name="Strong_20_Emphasis">Serial</text:span></text:span><text:span text:style-name="Source_20_Text">.println("");</text:span></text:p>
      <text:p text:style-name="P213"><text:span text:style-name="Source_20_Text">  </text:span><text:span text:style-name="Source_20_Text"><text:span text:style-name="Strong_20_Emphasis">Serial</text:span></text:span><text:span text:style-name="Source_20_Text">.println("WiFi connected");</text:span></text:p>
      <text:p text:style-name="P213"><text:span text:style-name="Source_20_Text">  </text:span><text:span text:style-name="Source_20_Text"><text:span text:style-name="Strong_20_Emphasis">Serial</text:span></text:span><text:span text:style-name="Source_20_Text">.println("IP address: ");</text:span></text:p>
      <text:p text:style-name="P213"><text:span text:style-name="Source_20_Text">  </text:span><text:span text:style-name="Source_20_Text"><text:span text:style-name="Strong_20_Emphasis">Serial</text:span></text:span><text:span text:style-name="Source_20_Text">.println(</text:span><text:span text:style-name="Source_20_Text"><text:span text:style-name="Strong_20_Emphasis">WiFi</text:span></text:span><text:span text:style-name="Source_20_Text">.localIP());</text:span></text:p>
      <text:p text:style-name="P213"><text:span text:style-name="Source_20_Text">}</text:span></text:p>
      <text:p text:style-name="P213"><text:span text:style-name="Source_20_Text">void loop() {</text:span></text:p>
      <text:p text:style-name="P213"><text:span text:style-name="Source_20_Text">  </text:span><text:span text:style-name="Source_20_Text"><text:span text:style-name="Strong_20_Emphasis">Serial</text:span></text:span><text:span text:style-name="Source_20_Text">.print("connecting to ");</text:span></text:p>
      <text:p text:style-name="P213"><text:span text:style-name="Source_20_Text">  </text:span><text:span text:style-name="Source_20_Text"><text:span text:style-name="Strong_20_Emphasis">Serial</text:span></text:span><text:span text:style-name="Source_20_Text">.println(host);</text:span></text:p>
      <text:p text:style-name="P213"><text:span text:style-name="Source_20_Text">  // DHT 22 auslesen und Daten im seriellen Monitor anzeigen.</text:span></text:p>
      <text:p text:style-name="P213"><text:span text:style-name="Source_20_Text">  float h = dht.readHumidity();</text:span></text:p>
      <text:p text:style-name="P213"><text:span text:style-name="Source_20_Text">  float t = dht.readTemperature();</text:span></text:p>
      <text:p text:style-name="P213"><text:span text:style-name="Source_20_Text">  delay(2000);</text:span></text:p>
      <text:p text:style-name="P213"><text:span text:style-name="Source_20_Text">  if (isnan(h) || isnan(t)) {</text:span></text:p>
      <text:p text:style-name="P213"><text:span text:style-name="Source_20_Text">    </text:span><text:span text:style-name="Source_20_Text"><text:span text:style-name="Strong_20_Emphasis">Serial</text:span></text:span><text:span text:style-name="Source_20_Text">.println("Leseversuch vom DHT22 gescheitert!");</text:span></text:p>
      <text:p text:style-name="P213"><text:span text:style-name="Source_20_Text">  }</text:span></text:p>
      <text:p text:style-name="P213"><text:span text:style-name="Source_20_Text">  </text:span><text:span text:style-name="Source_20_Text"><text:span text:style-name="Strong_20_Emphasis">Serial</text:span></text:span><text:span text:style-name="Source_20_Text">.println();</text:span></text:p>
      <text:p text:style-name="P213"><text:span text:style-name="Source_20_Text">  </text:span><text:span text:style-name="Source_20_Text"><text:span text:style-name="Strong_20_Emphasis">Serial</text:span></text:span><text:span text:style-name="Source_20_Text">.print("Temperatur: ");</text:span></text:p>
      <text:p text:style-name="P213"><text:span text:style-name="Source_20_Text">  </text:span><text:span text:style-name="Source_20_Text"><text:span text:style-name="Strong_20_Emphasis">Serial</text:span></text:span><text:span text:style-name="Source_20_Text">.println(t);</text:span></text:p>
      <text:p text:style-name="P213"><text:span text:style-name="Source_20_Text">  </text:span><text:span text:style-name="Source_20_Text"><text:span text:style-name="Strong_20_Emphasis">Serial</text:span></text:span><text:span text:style-name="Source_20_Text">.print("Luftfeuchte: ");</text:span></text:p>
      <text:p text:style-name="P213"><text:span text:style-name="Source_20_Text">  </text:span><text:span text:style-name="Source_20_Text"><text:span text:style-name="Strong_20_Emphasis">Serial</text:span></text:span><text:span text:style-name="Source_20_Text">.println(h);</text:span></text:p>
      <text:p text:style-name="P213"><text:span text:style-name="Source_20_Text">  </text:span><text:span text:style-name="Source_20_Text"><text:span text:style-name="Strong_20_Emphasis">Serial</text:span></text:span><text:span text:style-name="Source_20_Text">.println("");</text:span></text:p>
      <text:p text:style-name="P213"><text:span text:style-name="Source_20_Text">  delay(5000);</text:span></text:p>
      <text:p text:style-name="P213"><text:span text:style-name="Source_20_Text">  // Einen Client erzeugen, der eine Verbindung zum Webserver</text:span></text:p>
      <text:p text:style-name="P213"><text:span text:style-name="Source_20_Text">  // eines Dienstanbieters herstellen kann.</text:span></text:p>
      <text:p text:style-name="P213"><text:span text:style-name="Source_20_Text">  WiFiClient client;</text:span></text:p>
      <text:p text:style-name="P213"><text:span text:style-name="Source_20_Text">  const int httpPort = 80;</text:span></text:p>
      <text:p text:style-name="P213"><text:span text:style-name="Source_20_Text">  if (!client.connect(host, httpPort)) {</text:span></text:p>
      <text:p text:style-name="P213"><text:span text:style-name="Source_20_Text">    </text:span><text:span text:style-name="Source_20_Text"><text:span text:style-name="Strong_20_Emphasis">Serial</text:span></text:span><text:span text:style-name="Source_20_Text">.println("connection failed");</text:span></text:p>
      <text:p text:style-name="P213"><text:span text:style-name="Source_20_Text">    return;</text:span></text:p>
      <text:p text:style-name="P213"><text:span text:style-name="Source_20_Text">  }</text:span></text:p>
      <text:p text:style-name="P213"><text:span text:style-name="Source_20_Text">  // Einen Identifikator (Uniform Resource dentifiere - URI) erzeugen,</text:span></text:p>
      <text:p text:style-name="P213"><text:soft-page-break/><text:span text:style-name="Source_20_Text">  // um den Zugriff auf die Datenbank zu ermöglichen und die Messwerte zu übergeben.</text:span></text:p>
      <text:p text:style-name="P213"><text:span text:style-name="Source_20_Text">  String url = "/Wetterstation/insertValues.php";</text:span></text:p>
      <text:p text:style-name="P213"><text:span text:style-name="Source_20_Text">  url += "?temp=";</text:span></text:p>
      <text:p text:style-name="P213"><text:span text:style-name="Source_20_Text">  url += (t);</text:span></text:p>
      <text:p text:style-name="P213"><text:span text:style-name="Source_20_Text">  url += "&amp;hum=";</text:span></text:p>
      <text:p text:style-name="P213"><text:span text:style-name="Source_20_Text">  url += (h);</text:span></text:p>
      <text:p text:style-name="P213"><text:span text:style-name="Source_20_Text">  </text:span><text:span text:style-name="Source_20_Text"><text:span text:style-name="Strong_20_Emphasis">Serial</text:span></text:span><text:span text:style-name="Source_20_Text">.print("Requesting URL: ");</text:span></text:p>
      <text:p text:style-name="P213"><text:span text:style-name="Source_20_Text">  </text:span><text:span text:style-name="Source_20_Text"><text:span text:style-name="Strong_20_Emphasis">Serial</text:span></text:span><text:span text:style-name="Source_20_Text">.println(url);</text:span></text:p>
      <text:p text:style-name="P213"><text:span text:style-name="Source_20_Text">  // Auftrag an den Server schicken</text:span></text:p>
      <text:p text:style-name="P213"><text:span text:style-name="Source_20_Text">  client.print(String("GET ") + url + " HTTP/1.1\r\n" +</text:span></text:p>
      <text:p text:style-name="P213"><text:span text:style-name="Source_20_Text">               "Host: " + host + "\r\n" +</text:span></text:p>
      <text:p text:style-name="P213"><text:span text:style-name="Source_20_Text">               "Connection: close\r\n\r\n");</text:span></text:p>
      <text:p text:style-name="P213"><text:span text:style-name="Source_20_Text">  delay(1000);</text:span></text:p>
      <text:p text:style-name="P213"><text:span text:style-name="Source_20_Text">  // Alle Antworten des Servers lesen und im seriellen Monitor anzeigen.</text:span></text:p>
      <text:p text:style-name="P213"><text:span text:style-name="Source_20_Text">  </text:span><text:span text:style-name="Source_20_Text"><text:span text:style-name="Strong_20_Emphasis">Serial</text:span></text:span><text:span text:style-name="Source_20_Text">.println("Respond:");</text:span></text:p>
      <text:p text:style-name="P213"><text:span text:style-name="Source_20_Text">  while (client.available()) {</text:span></text:p>
      <text:p text:style-name="P213"><text:span text:style-name="Source_20_Text">    String line = client.readStringUntil('\r');</text:span></text:p>
      <text:p text:style-name="P213"><text:span text:style-name="Source_20_Text">    </text:span><text:span text:style-name="Source_20_Text"><text:span text:style-name="Strong_20_Emphasis">Serial</text:span></text:span><text:span text:style-name="Source_20_Text">.print(line);</text:span></text:p>
      <text:p text:style-name="P213"><text:span text:style-name="Source_20_Text">  }</text:span></text:p>
      <text:p text:style-name="P213"><text:span text:style-name="Source_20_Text">  </text:span><text:span text:style-name="Source_20_Text"><text:span text:style-name="Strong_20_Emphasis">Serial</text:span></text:span><text:span text:style-name="Source_20_Text">.println();</text:span></text:p>
      <text:p text:style-name="P213"><text:span text:style-name="Source_20_Text">  </text:span><text:span text:style-name="Source_20_Text"><text:span text:style-name="Strong_20_Emphasis">Serial</text:span></text:span><text:span text:style-name="Source_20_Text">.println("closing connection");</text:span></text:p>
      <text:p text:style-name="P213"><text:span text:style-name="Source_20_Text">  delay(60000);</text:span></text:p>
      <text:p text:style-name="P213"><text:span text:style-name="Source_20_Text">} </text:span></text:p>
      <text:p text:style-name="P212">(Sketch getestet mit der Arduino IDE 1.8.12 und der ESP8266 Community Version 2.6.0)</text:p>
      <text:p text:style-name="P212">Statt des DHT22 kann auch ein BME280 eingesetzt werden, mit dem zusätzlich zur Temperatur und Luftfeuchte der Luftdruck ermittelt werden kann.</text:p>
      <text:p text:style-name="P210"><text:soft-page-break/><draw:frame draw:style-name="fr1" draw:name="Bild99" text:anchor-type="as-char" svg:width="13.497cm" svg:height="6.456cm" draw:z-index="98"><draw:image xlink:href="Pictures/10000000000002580000011FED02C81E.jpg" xlink:type="simple" xlink:show="embed" xlink:actuate="onLoad" draw:mime-type="image/jpeg"/></draw:frame><text:s/></text:p>
      <text:p text:style-name="P211">Node MCU und der BME280 sind wie folgt verbunden: 3V – VCC, G – GND, D2 – SDA, D1 – SCL.</text:p>
      <text:p text:style-name="P212">Zum Betreiben des BME280 sind folgende Anpassungen am obigen Code nötig:</text:p>
      <text:p text:style-name="P213"><text:span text:style-name="Source_20_Text">#include "Adafruit_BME280.h" // ersetzt DHT.h </text:span></text:p>
      <text:p text:style-name="P214"/>
      <text:p text:style-name="P213"><text:span text:style-name="Source_20_Text">Adafruit_BME20 bme; // ersetzt DHT dht(DHTPIN, DHT22, 15); </text:span></text:p>
      <text:p text:style-name="P214"/>
      <text:p text:style-name="P213"><text:span text:style-name="Source_20_Text">bme.begin(); // ersetzt dht.begin();</text:span></text:p>
      <text:p text:style-name="P214"/>
      <text:p text:style-name="P213"><text:span text:style-name="Source_20_Text">float p = bme.readPressure() / 100.0F; // kommt hinzu</text:span></text:p>
      <text:p text:style-name="P213"><text:span text:style-name="Source_20_Text">float h = bme.readHumidity();  // "bme" ersetzt "dht"</text:span></text:p>
      <text:p text:style-name="P213"><text:span text:style-name="Source_20_Text">float t = bme.readTemperature();  // "bme" ersetzt "dht"</text:span></text:p>
      <text:p text:style-name="P214"/>
      <text:p text:style-name="P213"><text:span text:style-name="Source_20_Text"><text:span text:style-name="Strong_20_Emphasis">Serial</text:span></text:span><text:span text:style-name="Source_20_Text">.print("Luftdruck: "); // kommt hinzu</text:span></text:p>
      <text:p text:style-name="P213"><text:span text:style-name="Source_20_Text"><text:span text:style-name="Strong_20_Emphasis">Serial</text:span></text:span><text:span text:style-name="Source_20_Text">.println(p); </text:span></text:p>
      <text:p text:style-name="P214"/>
      <text:p text:style-name="P213"><text:span text:style-name="Source_20_Text">url += "?pres="; // kommt hinzu</text:span></text:p>
      <text:p text:style-name="P213"><text:span text:style-name="Source_20_Text">url += (p);</text:span></text:p>
      <text:p text:style-name="P213"><text:span text:style-name="Source_20_Text">url += "&amp;temp="; // Ein "&amp;" ersetzt das "?" vor "temp"</text:span></text:p>
      <text:p text:style-name="P212">Ergeben sich beim Aufspielen des Progammcodes auf die NodeMCU Schwierigkeiten ergeben, sollten alle Hardware-Komponenten abgezogen und die Programmierung ohne sie wiederholt werden.</text:p>
      <text:p text:style-name="P214"/>
      <text:p text:style-name="P212">Statt der NodeMCU kann auch ein Adafruit Huzzah ESP8266 Breakout eingesetzt werden. In der Programmierung muss der Pin angegeben werden, an dem das Signal des DHT-Sensors aufläuft, in dem hier gezeigten Beispiel Pin 13.</text:p>
      <text:p text:style-name="P210"><text:soft-page-break/><draw:frame draw:style-name="fr1" draw:name="Bild100" text:anchor-type="as-char" svg:width="13.73cm" svg:height="6.041cm" draw:z-index="99"><draw:image xlink:href="Pictures/100000000000025800000108EADBB1DE.jpg" xlink:type="simple" xlink:show="embed" xlink:actuate="onLoad" draw:mime-type="image/jpeg"/></draw:frame><text:s/></text:p>
      <text:p text:style-name="P211">Vor den Überspielen des Programms müssen in der Arduino-IDE unter &gt;Board das „Adafruit HUZZAH ESP8266“ und der dazugehörige COM-Port eingestellt werden. Danach den Reset- und GPIO0-Knopf auf dem Board betätigen. Leuchtet die rote LED, den Reset-Knopf loslassen. Die zuerst hell leuchtende LED glimmt danach schwach weiter als Zeichen, dass das Board programmierbereit ist. Dann das Programm wie gewohnt hochladen.</text:p>
      <text:p text:style-name="P214"/>
      <text:p text:style-name="P212">Mit dem Adafruit Huzzah ESP8266 kann der BME280 ebenfalls genutzt werden.</text:p>
      <text:p text:style-name="P210"><draw:frame draw:style-name="fr1" draw:name="Bild101" text:anchor-type="as-char" svg:width="13.667cm" svg:height="5.057cm" draw:z-index="100"><draw:image xlink:href="Pictures/1000000000000258000000DE83F5773C.jpg" xlink:type="simple" xlink:show="embed" xlink:actuate="onLoad" draw:mime-type="image/jpeg"/></draw:frame><text:s/></text:p>
      <text:p text:style-name="P212">Anschlüsse BME280 – HUZZAH: GND – GND, VCC – 3V, SDA – #4, SCL – #5.</text:p>
      <text:p text:style-name="P212">Nicht vergessen: Vor dem Hochladen des Codes mit Hilfe der Reset- und GPIO0-Tasten die rote LED zum Glimmen bringen (vgl.oben).</text:p>
      <text:p text:style-name="P183"/>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modern" style:font-pitch="fixed"/>
    <style:font-face style:name="NSimSun1" svg:font-family="NSimSun" style:font-family-generic="system" style:font-pitch="variable"/>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de" fo:country="DE" style:letter-kerning="true" style:font-name-asian="NSimSun1"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de" fo:country="DE" style:letter-kerning="true" style:font-name-asian="NSimSun1"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orizontal_20_Line" style:display-name="Horizontal Line" style:family="paragraph" style:parent-style-name="Standard" style:next-style-name="Text_20_body" style:class="html">
      <style:paragraph-properties fo:margin-top="0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Preformatted_20_Text" style:display-name="Preformatted Text" style:family="paragraph" style:parent-style-name="Standard" style:class="html">
      <style:paragraph-properties fo:margin-top="0cm" fo:margin-bottom="0cm" style:contextual-spacing="false"/>
      <style:text-properties style:font-name="Liberation Mono" fo:font-family="'Liberation Mono'" style:font-family-generic="modern" style:font-pitch="fixed" fo:font-size="10pt" style:font-name-asian="NSimSun" style:font-family-asian="NSimSun" style:font-family-generic-asian="modern" style:font-pitch-asian="fixed" style:font-size-asian="10pt" style:font-name-complex="Liberation Mono" style:font-family-complex="'Liberation Mono'" style:font-family-generic-complex="modern" style:font-pitch-complex="fixed" style:font-size-complex="10pt"/>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class="chapter">
      <style:paragraph-properties fo:margin-top="0.423cm" fo:margin-bottom="0.212cm" style:contextual-spacing="false"/>
      <style:text-properties fo:font-size="18pt" fo:font-weight="bold" style:font-size-asian="18pt" style:font-weight-asian="bold" style:font-size-complex="18pt" style:font-weight-complex="bold"/>
    </style:style>
    <style:style style:name="Strong_20_Emphasis" style:display-name="Strong Emphasis" style:family="text">
      <style:text-properties fo:font-weight="bold" style:font-weight-asian="bold" style:font-weight-complex="bold"/>
    </style:style>
    <style:style style:name="Internet_20_link" style:display-name="Internet link" style:family="text">
      <style:text-properties fo:color="#000080" loext:opacity="100%" style:text-underline-style="solid" style:text-underline-width="auto" style:text-underline-color="font-color"/>
    </style:style>
    <style:style style:name="Numbering_20_Symbols" style:display-name="Numbering Symbols"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Source_20_Text" style:display-name="Source Text" style:family="text">
      <style:text-properties style:font-name="Liberation Mono" fo:font-family="'Liberation Mono'" style:font-family-generic="modern" style:font-pitch="fixed" style:font-name-asian="NSimSun" style:font-family-asian="NSimSun" style:font-family-generic-asian="modern" style:font-pitch-asian="fixed" style:font-name-complex="Liberation Mono" style:font-family-complex="'Liberation Mono'" style:font-family-generic-complex="modern" style:font-pitch-complex="fixed"/>
    </style:style>
    <style:style style:name="Emphasis" style:family="text">
      <style:text-properties fo:font-style="italic" style:font-style-asian="italic" style:font-style-complex="italic"/>
    </style:style>
    <style:style style:name="Visited_20_Internet_20_Link" style:display-name="Visited Internet Link" style:family="text">
      <style:text-properties fo:color="#800000" loext:opacity="100%" style:text-underline-style="solid" style:text-underline-width="auto" style:text-underline-color="font-color"/>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text-properties officeooo:rsid="001543ae" officeooo:paragraph-rsid="001543ae"/>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cm" fo:margin-left="0cm" fo:margin-right="0cm" fo:margin-top="0.499cm" fo:background-color="transparent" draw:fill="none" draw:fill-color="#729fcf"/>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bookmark-start text:name="PageNumWizard_FOOTER_Standard2"/><text:page-number text:select-page="current">84</text:page-number><text:bookmark-end text:name="PageNumWizard_FOOTER_Standard2"/></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8-02T10:55:20.043594500</meta:creation-date>
    <dc:date>2026-08-04T22:08:35.102457200</dc:date>
    <meta:editing-duration>PT5H18M50S</meta:editing-duration>
    <meta:editing-cycles>63</meta:editing-cycles>
    <meta:generator>LibreOffice/26.2.5.2$Windows_X86_64 LibreOffice_project/cd7284b4cbbfeb507e630c1aac019f4157393acb</meta:generator>
    <meta:print-date>2026-08-04T22:08:22.881351100</meta:print-date>
    <meta:printed-by>PDF-Dateien</meta:printed-by>
    <meta:document-statistic meta:table-count="1" meta:image-count="101" meta:object-count="0" meta:page-count="84" meta:paragraph-count="1451" meta:word-count="11271" meta:character-count="81296" meta:non-whitespace-character-count="69208"/>
  </office:meta>
</office:document-meta>
</file>